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000000009B0000001B6D993460B3D7E1803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Arial3" svg:font-family="Arial" style:font-family-generic="swiss"/>
    <style:font-face style:name="Courier New" svg:font-family="'Courier New'" style:font-adornments="Regular" style:font-pitch="fixed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7.3cm" table:align="margins"/>
    </style:style>
    <style:style style:name="Tabla1.A" style:family="table-column">
      <style:table-column-properties style:column-width="17.3cm" style:rel-column-width="65535*"/>
    </style:style>
    <style:style style:name="Tabla1.A1" style:family="table-cell">
      <style:table-cell-properties fo:padding="0.097cm" fo:border="0.05pt solid #000000"/>
    </style:style>
    <style:style style:name="P1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officeooo:paragraph-rsid="00129e3d"/>
    </style:style>
    <style:style style:name="P2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officeooo:rsid="00129e3d" officeooo:paragraph-rsid="00129e3d"/>
    </style:style>
    <style:style style:name="P3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6pt" fo:font-weight="bold" officeooo:rsid="00129e3d" officeooo:paragraph-rsid="00129e3d" style:font-size-asian="16pt" style:font-weight-asian="bold" style:font-size-complex="16pt" style:font-weight-complex="bold"/>
    </style:style>
    <style:style style:name="P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officeooo:rsid="00129e3d" officeooo:paragraph-rsid="00129e3d"/>
    </style:style>
    <style:style style:name="P5" style:family="paragraph" style:parent-style-name="List_20_Paragraph">
      <style:paragraph-properties fo:text-align="justify" style:justify-single-word="false"/>
      <style:text-properties style:font-name="Arial1" fo:language="es" fo:country="ES" officeooo:paragraph-rsid="00129e3d" style:font-name-complex="Arial2" style:font-weight-complex="bold"/>
    </style:style>
    <style:style style:name="P6" style:family="paragraph" style:parent-style-name="List_20_Paragraph" style:list-style-name="WWNum5">
      <style:paragraph-properties fo:text-align="justify" style:justify-single-word="false"/>
      <style:text-properties officeooo:paragraph-rsid="00129e3d"/>
    </style:style>
    <style:style style:name="P7" style:family="paragraph" style:parent-style-name="List_20_Paragraph" style:list-style-name="WWNum4">
      <style:paragraph-properties fo:text-align="justify" style:justify-single-word="false"/>
      <style:text-properties officeooo:paragraph-rsid="00129e3d"/>
    </style:style>
    <style:style style:name="P8" style:family="paragraph" style:parent-style-name="List_20_Paragraph">
      <style:paragraph-properties fo:text-align="justify" style:justify-single-word="false"/>
      <style:text-properties officeooo:paragraph-rsid="00129e3d"/>
    </style:style>
    <style:style style:name="P9" style:family="paragraph" style:parent-style-name="List_20_Paragraph" style:list-style-name="WWNum5">
      <style:paragraph-properties fo:text-align="justify" style:justify-single-word="false"/>
      <style:text-properties officeooo:rsid="0001c34f" officeooo:paragraph-rsid="00129e3d"/>
    </style:style>
    <style:style style:name="P10" style:family="paragraph" style:parent-style-name="List_20_Paragraph" style:list-style-name="WWNum5">
      <style:paragraph-properties fo:text-align="justify" style:justify-single-word="false"/>
      <style:text-properties officeooo:rsid="0002069e" officeooo:paragraph-rsid="00129e3d"/>
    </style:style>
    <style:style style:name="P11" style:family="paragraph" style:parent-style-name="List_20_Paragraph" style:list-style-name="WWNum5">
      <style:paragraph-properties fo:text-align="justify" style:justify-single-word="false"/>
      <style:text-properties officeooo:rsid="0002e1f8" officeooo:paragraph-rsid="00129e3d"/>
    </style:style>
    <style:style style:name="P12" style:family="paragraph" style:parent-style-name="List_20_Paragraph" style:list-style-name="WWNum4">
      <style:paragraph-properties fo:text-align="justify" style:justify-single-word="false"/>
      <style:text-properties officeooo:rsid="0002e1f8" officeooo:paragraph-rsid="00129e3d"/>
    </style:style>
    <style:style style:name="T1" style:family="text">
      <style:text-properties style:font-name="Arial1" fo:language="es" fo:country="ES" style:font-name-complex="Arial2"/>
    </style:style>
    <style:style style:name="T2" style:family="text">
      <style:text-properties style:font-name="Arial1" fo:language="es" fo:country="ES" style:font-name-complex="Arial2" style:font-weight-complex="bold"/>
    </style:style>
    <style:style style:name="T3" style:family="text">
      <style:text-properties style:font-name="Arial1" fo:language="es" fo:country="ES" officeooo:rsid="0002069e" style:font-name-complex="Arial2" style:font-weight-complex="bold"/>
    </style:style>
    <style:style style:name="T4" style:family="text">
      <style:text-properties style:font-name="Arial1" fo:language="es" fo:country="ES" officeooo:rsid="0002e1f8" style:font-name-complex="Arial2" style:font-weight-complex="bold"/>
    </style:style>
    <style:style style:name="T5" style:family="text">
      <style:text-properties style:font-name="Arial1" fo:language="es" fo:country="ES" officeooo:rsid="0001c34f" style:font-name-complex="Arial2" style:font-weight-complex="bold"/>
    </style:style>
    <style:style style:name="T6" style:family="text">
      <style:text-properties style:font-name="Arial1" fo:language="es" fo:country="ES" officeooo:rsid="00129e3d" style:font-name-complex="Arial2" style:font-weight-complex="bold"/>
    </style:style>
    <style:style style:name="T7" style:family="text">
      <style:text-properties style:font-name="Arial1" fo:language="es" fo:country="ES" fo:font-style="italic" style:font-style-asian="italic" style:font-name-complex="Arial2" style:font-weight-complex="bold"/>
    </style:style>
    <style:style style:name="T8" style:family="text">
      <style:text-properties style:font-name="Arial1" fo:language="es" fo:country="ES" fo:font-style="italic" style:font-style-asian="italic" style:font-name-complex="Arial2" style:font-style-complex="italic" style:font-weight-complex="bold"/>
    </style:style>
    <style:style style:name="T9" style:family="text">
      <style:text-properties style:font-name="Arial1" fo:language="es" fo:country="ES" fo:font-style="italic" officeooo:rsid="0002069e" style:font-style-asian="italic" style:font-name-complex="Arial2" style:font-style-complex="italic" style:font-weight-complex="bold"/>
    </style:style>
    <style:style style:name="T10" style:family="text">
      <style:text-properties style:font-name="Arial1" fo:language="es" fo:country="ES" fo:font-style="italic" officeooo:rsid="0001c34f" style:font-style-asian="italic" style:font-name-complex="Arial2" style:font-style-complex="italic" style:font-weight-complex="bold"/>
    </style:style>
    <style:style style:name="T11" style:family="text">
      <style:text-properties style:font-name="Arial1" fo:language="es" fo:country="ES" fo:font-style="italic" style:font-name-asian="Times New Roman1" style:language-asian="ca" style:country-asian="ES" style:font-style-asian="italic" style:font-name-complex="Arial2"/>
    </style:style>
    <style:style style:name="T12" style:family="text">
      <style:text-properties style:font-name="Arial1" fo:language="es" fo:country="ES" style:font-name-asian="Times New Roman1" style:language-asian="ca" style:country-asian="ES" style:font-name-complex="Arial2"/>
    </style:style>
    <style:style style:name="T13" style:family="text">
      <style:text-properties style:font-name="Arial1" fo:language="es" fo:country="ES" fo:font-style="normal" style:font-style-asian="normal" style:font-name-complex="Arial2" style:font-style-complex="normal" style:font-weight-complex="bold"/>
    </style:style>
    <style:style style:name="T14" style:family="text">
      <style:text-properties style:font-name="Arial1" style:font-name-complex="Arial2" style:font-weight-complex="bold"/>
    </style:style>
    <style:style style:name="T15" style:family="text">
      <style:text-properties fo:font-variant="normal" fo:text-transform="none" fo:color="#0d0d0d" style:font-name="Arial1" fo:font-size="12pt" fo:letter-spacing="normal" fo:language="es" fo:country="ES" fo:font-style="italic" fo:font-weight="normal" style:font-size-asian="12pt" style:font-style-asian="italic" style:font-name-complex="Arial2" style:font-size-complex="12pt" style:font-style-complex="italic" style:font-weight-complex="bold"/>
    </style:style>
    <style:style style:name="T16" style:family="text">
      <style:text-properties fo:font-variant="normal" fo:text-transform="none" fo:color="#0d0d0d" style:font-name="Arial1" fo:font-size="12pt" fo:letter-spacing="normal" fo:language="es" fo:country="ES" fo:font-style="italic" fo:font-weight="normal" officeooo:rsid="0002069e" style:font-size-asian="12pt" style:font-style-asian="italic" style:font-name-complex="Arial2" style:font-size-complex="12pt" style:font-style-complex="italic" style:font-weight-complex="bold"/>
    </style:style>
    <style:style style:name="T17" style:family="text">
      <style:text-properties fo:font-variant="normal" fo:text-transform="none" fo:color="#0d0d0d" style:font-name="Arial1" fo:font-size="12pt" fo:letter-spacing="normal" fo:language="es" fo:country="ES" fo:font-style="normal" fo:font-weight="normal" style:font-size-asian="12pt" style:font-name-complex="Arial2" style:font-size-complex="12pt" style:font-weight-complex="bold"/>
    </style:style>
    <style:style style:name="T18" style:family="text">
      <style:text-properties fo:font-variant="normal" fo:text-transform="none" fo:color="#0d0d0d" style:font-name="Arial1" fo:font-size="12pt" fo:letter-spacing="normal" fo:language="es" fo:country="ES" fo:font-style="normal" fo:font-weight="normal" officeooo:rsid="0002069e" style:font-size-asian="12pt" style:font-name-complex="Arial2" style:font-size-complex="12pt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2"/></text:p>
      <table:table table:name="Tabla1" table:style-name="Tabla1">
        <table:table-column table:style-name="Tabla1.A"/>
        <table:table-row>
          <table:table-cell table:style-name="Tabla1.A1" office:value-type="string">
            <text:p text:style-name="P3"><text:span text:style-name="T1">MÚSICAS DEL HOLOCAUSTO</text:span></text:p>
            <text:p text:style-name="P3"><text:span text:style-name="T1">RESUMEN DE ACTIVIDADES 2016-2020</text:span></text:p>
          </table:table-cell>
        </table:table-row>
      </table:table>
      <text:p text:style-name="P4"><text:span text:style-name="T2"/></text:p>
      <text:p text:style-name="P2"><text:span text:style-name="T2"/></text:p>
      <text:p text:style-name="P1"><text:span text:style-name="T6">En</text:span><text:span text:style-name="T2">tre las </text:span><text:span text:style-name="T6">principales </text:span><text:span text:style-name="T2">actividades el proyecto podemos destacar:</text:span></text:p>
      <text:p text:style-name="P1"><text:span text:style-name="T2"/></text:p>
      <text:list xml:id="list3597426508" text:style-name="WWNum5">
        <text:list-item>
          <text:p text:style-name="P6"><text:span text:style-name="T2">Charla-presentació del periodista Jordi Pascual (IES Andreu Sempere, 13/01/2017). Noticia: </text:span><text:a xlink:type="simple" xlink:href="../../../../C:%5CUsers%5CJesús%5CDesktop%5CMúsicas%20del%20Holocausto%5CPremio%20Derechos%20Humanos%20Arnulfo%20Romero%5Cgoo.gl%5CSD9g9X" text:style-name="ListLabel_20_23" text:visited-style-name="ListLabel_20_23"><text:span text:style-name="Internet_20_link"><text:span text:style-name="T14">goo.gl</text:span></text:span></text:a><text:a xlink:type="simple" xlink:href="../../../../C:%5CUsers%5CJesús%5CDesktop%5CMúsicas%20del%20Holocausto%5CPremio%20Derechos%20Humanos%20Arnulfo%20Romero%5Cgoo.gl%5CSD9g9X" text:style-name="ListLabel_20_23" text:visited-style-name="ListLabel_20_23"><text:span text:style-name="Internet_20_link"><text:span text:style-name="T14">/SD9g9X</text:span></text:span></text:a><text:span text:style-name="T14"> </text:span></text:p>
        </text:list-item>
        <text:list-item>
          <text:p text:style-name="P6"><text:span text:style-name="T2">Presentación del cómic </text:span><text:span text:style-name="T7">Esperaré siempre tu regreso</text:span><text:span text:style-name="T2"> de Jordi Peidro sobre la vida de Paco Aura, prisionero alcoyano en Mauthausen (16-17/01/2017). Noticia: </text:span><text:a xlink:type="simple" xlink:href="../../../../C:%5CUsers%5CJesús%5CDesktop%5CMúsicas%20del%20Holocausto%5CPremio%20Derechos%20Humanos%20Arnulfo%20Romero%5Cgoo.gl%5CPezo1R" text:style-name="ListLabel_20_23" text:visited-style-name="ListLabel_20_23"><text:span text:style-name="Internet_20_link"><text:span text:style-name="T14">goo.gl</text:span></text:span></text:a><text:a xlink:type="simple" xlink:href="../../../../C:%5CUsers%5CJesús%5CDesktop%5CMúsicas%20del%20Holocausto%5CPremio%20Derechos%20Humanos%20Arnulfo%20Romero%5Cgoo.gl%5CPezo1R" text:style-name="ListLabel_20_23" text:visited-style-name="ListLabel_20_23"><text:span text:style-name="Internet_20_link"><text:span text:style-name="T14">/Pezo1R</text:span></text:span></text:a></text:p>
        </text:list-item>
        <text:list-item>
          <text:p text:style-name="P6"><text:span text:style-name="T2">Actividades conmemorativas del Día Internacional del Holocausto (27/01/2017).</text:span></text:p>
        </text:list-item>
        <text:list-item>
          <text:p text:style-name="P6"><text:span text:style-name="T2">Actuación ClassBand 4º de ESO, </text:span><text:span text:style-name="T14">Conferencia testimonio Dra. </text:span><text:span text:style-name="T2">Dª Ziva Szeinuk-Freidkes (Comunidad Judía Madrid), Dª Yessica San Roman (Centro Sefarad-Israel)</text:span><text:span text:style-name="T14"> y </text:span><text:span text:style-name="T2">Dª Rhoda Hedensle Abecasis (Rajel), superviviente gueto de Varsovia</text:span><text:span text:style-name="T14"> </text:span><text:span text:style-name="T2">(Salón de actos, IES Las Rozas 1, 27/01/2017).</text:span></text:p>
        </text:list-item>
        <text:list-item>
          <text:p text:style-name="P6"><text:span text:style-name="T2">Ponencia en el curso </text:span><text:span text:style-name="T7">Una perspectiva de enseñanza del Holocausto a partir de los valores humanos. Genocidio gitano, campos de concentración y resistencia </text:span><text:span text:style-name="T2">(CEFIRE de Valencia-Facultad de Geografia e Historia, 27/02/2017).</text:span></text:p>
        </text:list-item>
        <text:list-item>
          <text:p text:style-name="P6"><text:span text:style-name="T2">Ponencia en el encuentro temático </text:span><text:span text:style-name="T7">Educación en derechos humanos. La degradación de la persona en el Holocausto judío</text:span><text:span text:style-name="T2"> (Trujillo, 11/03/2017).</text:span></text:p>
        </text:list-item>
        <text:list-item>
          <text:p text:style-name="P6"><text:span text:style-name="T2">Concierto en el IES Andreu Sempere (Alcoi, sala de audiovisuales, 23/03/2017). Vídeo disponible en línea: </text:span><text:a xlink:type="simple" xlink:href="https://youtu.be/aER1oLoze_I?list=PLD9RUhrgEE9Cx2RW2kevd5RBKccbvRG9b" text:style-name="ListLabel_20_24" text:visited-style-name="ListLabel_20_24"><text:span text:style-name="Internet_20_link"><text:span text:style-name="T2">https://youtu.be/aER1oLoze_I?list=PLD9RUhrgEE9Cx2RW2kevd5RBKccbvRG9b</text:span></text:span></text:a></text:p>
        </text:list-item>
        <text:list-item>
          <text:p text:style-name="P6"><text:span text:style-name="T2">Concierto en el Auditorio “Joaquín Rodrigo” (Las Rozas, 31/03/2017).</text:span></text:p>
        </text:list-item>
      </text:list>
      <text:p text:style-name="P8"><text:span text:style-name="T2">Vídeo disponible en línea: </text:span><text:a xlink:type="simple" xlink:href="https://youtu.be/XRkysK5QFUU?list=PLD9RUhrgEE9Cx2RW2kevd5RBKccbvRG9b" text:style-name="ListLabel_20_24" text:visited-style-name="ListLabel_20_24"><text:span text:style-name="Internet_20_link"><text:span text:style-name="T2">https://youtu.be/XRkysK5QFUU?list=PLD9RUhrgEE9Cx2RW2kevd5RBKccbvRG9b</text:span></text:span></text:a></text:p>
      <text:list xml:id="list92850434811875" text:continue-numbering="true" text:style-name="WWNum5">
        <text:list-item>
          <text:p text:style-name="P6"><text:span text:style-name="T2">Participación en el IV Concierto de primavera. La música en el corazón (Alcoi, 22/05/2017). </text:span></text:p>
        </text:list-item>
      </text:list>
      <text:p text:style-name="P8"><text:span text:style-name="T2">Disponible en línea: </text:span><text:a xlink:type="simple" xlink:href="https://www.youtube.com/watch?v=NTENVd6L_Hw&amp;t=38s" text:style-name="ListLabel_20_24" text:visited-style-name="ListLabel_20_24"><text:span text:style-name="Internet_20_link"><text:span text:style-name="T2">https://www.youtube.com/watch?v=NTENVd6L_Hw&amp;t=38s</text:span></text:span></text:a></text:p>
      <text:list xml:id="list92850499976502" text:continue-numbering="true" text:style-name="WWNum5">
        <text:list-item>
          <text:p text:style-name="P6"><text:span text:style-name="T2">Presentación del proyecto en el IV Encuentro de alumnado UNESCO de la Comunidad Valenciana (Guardamar del Segura, 27-28/04/2017).</text:span></text:p>
        </text:list-item>
        <text:list-item>
          <text:p text:style-name="P6"><text:span text:style-name="T2">Ponencia Experiencia didáctica sobre Músicas del Holocausto en </text:span><text:span text:style-name="T11">EducaShoah 2017. Educación y enseñanza del Holocausto. Intercambio de experiencias innovadoras en la prevención de los delitos de odio y crímenes contra la Humanidad</text:span><text:span text:style-name="T12"> (Sevilla, 6-7 de julio de 2017).</text:span></text:p>
        </text:list-item>
        <text:list-item>
          <text:p text:style-name="P6"><text:span text:style-name="T2">Invitación de Yad Vashem (Autoridad para el recuerdo de los Héroes y Mártires del Holocausto) para participar en el seminario </text:span><text:span text:style-name="T7">Memoria de la Shoa. Desafíos educativos</text:span><text:span text:style-name="T2"> (Jerusalén, 10-18 de julio de 2017). </text:span></text:p>
        </text:list-item>
        <text:list-item>
          <text:p text:style-name="P6"><text:span text:style-name="T3">Proyecto etwinning </text:span><text:span text:style-name="T9">Músicas del Holocausto</text:span><text:span text:style-name="T3">. Twinspace del proyecto: </text:span><text:a xlink:type="simple" xlink:href="https://twinspace.etwinning.net/60868/home" text:style-name="Internet_20_link" text:visited-style-name="Visited_20_Internet_20_Link"><text:span text:style-name="T2">https://twinspace.etwinning.net/60868/home</text:span></text:a><text:span text:style-name="T3"> </text:span><text:span text:style-name="T4">(Disponible en línea desde 04/02/2018).</text:span></text:p>
        </text:list-item>
        <text:list-item>
          <text:p text:style-name="P6"><text:span text:style-name="T16">Paco Aura. Testimoni viu de Mauthausen</text:span><text:span text:style-name="T18">. </text:span><text:span text:style-name="T17">Audiovisual basa</text:span><text:span text:style-name="T18">do </text:span><text:span text:style-name="T17">en la novela gr</text:span><text:span text:style-name="T18">á</text:span><text:span text:style-name="T17">fica de Jordi Peidro </text:span><text:span text:style-name="T15">Esperaré siempre tu regreso</text:span><text:span text:style-name="T17"> (Desfiladero Ediciones, 2016) </text:span><text:span text:style-name="T18">y</text:span><text:span text:style-name="T17"> realiza</text:span><text:span text:style-name="T18">do</text:span><text:span text:style-name="T17"> p</text:span><text:span text:style-name="T18">or los</text:span><text:span text:style-name="T17"> centr</text:span><text:span text:style-name="T18">o</text:span><text:span text:style-name="T17">s educati</text:span><text:span text:style-name="T18">ov</text:span><text:span text:style-name="T17">s de la </text:span><text:span text:style-name="T18">red </text:span><text:span text:style-name="T17">UNESCO d</text:span><text:span text:style-name="T18">e </text:span><text:span text:style-name="T17">Alcoi (CIP FP Batoi, IES Andreu Sempere, IES Pare Vitòria </text:span><text:span text:style-name="T18">y</text:span><text:span text:style-name="T17"> CEIP Sant Vicent). </text:span><text:span text:style-name="T18">Disponible en línea: </text:span><text:soft-page-break/><text:a xlink:type="simple" xlink:href="https://www.youtube.com/watch?v=rAlg_fNQ3bM" text:style-name="Internet_20_link" text:visited-style-name="Visited_20_Internet_20_Link"><text:span text:style-name="T3">https://www.youtube.com/watch?v=rAlg_fNQ3bM</text:span></text:a></text:p>
        </text:list-item>
        <text:list-item>
          <text:p text:style-name="P9"><text:span text:style-name="T2">Participación en I</text:span><text:span text:style-name="T8"> Encuentro de Alumnos en CTIF Madrid-Sur: la figura de Sainz Briz en la Biblioteca del Holocausto</text:span><text:span text:style-name="T2"> (CTIF Madrid-Sur, 14 de marzo de 2018, 16:30-19:00 H.).</text:span></text:p>
        </text:list-item>
        <text:list-item>
          <text:p text:style-name="P9"><text:span text:style-name="T2">Concierto </text:span><text:span text:style-name="T8">Músicas del Holocausto II. Habitación 28</text:span><text:span text:style-name="T2"> (Auditorio Joaquín Rodrigo de Las Rozas, Madrid. 15 de marzo de 2018, 11:30 h).</text:span></text:p>
        </text:list-item>
        <text:list-item>
          <text:p text:style-name="P10"><text:span text:style-name="T2">Visita a la exposición </text:span><text:span text:style-name="T8">Ana Frank: una historia vigente</text:span><text:span text:style-name="T2"> (A</text:span><text:span text:style-name="T5">uditorio Joaquín Rodrigo de Las Rozas, Madrid. 15 de marzo de 2018).</text:span></text:p>
        </text:list-item>
        <text:list-item>
          <text:p text:style-name="P10"><text:span text:style-name="T5">Visita a la exposición </text:span><text:span text:style-name="T10">A</text:span><text:span text:style-name="T8">uschwitz. No hace mucho. No muy lejos</text:span><text:span text:style-name="T5"> (</text:span><text:span text:style-name="T2">Centro de Exposiciones Arte Canal.</text:span><text:span text:style-name="T5"> Madrid, 1</text:span><text:span text:style-name="T2">6</text:span><text:span text:style-name="T5"> de marzo de 2018).</text:span></text:p>
        </text:list-item>
        <text:list-item>
          <text:p text:style-name="P9"><text:span text:style-name="T2">Concierto </text:span><text:span text:style-name="T8">Músicas del Holocausto II. Habitación 28</text:span><text:span text:style-name="T2"> (Àgora de Alcoi, Madrid. 11 de abril de 2018, 11:00 h.).</text:span></text:p>
        </text:list-item>
        <text:list-item>
          <text:p text:style-name="P11"><text:span text:style-name="T2">Presentación del proyecto en el </text:span><text:span text:style-name="T13">V Encontre d’alumnat UNESCO de la Comunitat Valenciana </text:span><text:span text:style-name="T2">(Crevillent, CEMA Los Molinos, 3-4 de mayo de 2018).</text:span></text:p>
        </text:list-item>
        <text:list-item>
          <text:p text:style-name="P11"><text:span text:style-name="T2">Participación en la jornada </text:span><text:span text:style-name="T8">Edusiona’t amb les arts</text:span><text:span text:style-name="T2"> (Centre del Carme Cultura Contemporània. València, 11 de julio de 2018, 15:30-16:30 h.).</text:span></text:p>
        </text:list-item>
        <text:list-item>
          <text:p text:style-name="P9"><text:span text:style-name="T2">Concierto </text:span><text:span text:style-name="T8">Músicas del Holocausto II</text:span><text:span text:style-name="T9">I</text:span><text:span text:style-name="T8">. </text:span><text:span text:style-name="T9">In memoriam Paco Aura</text:span><text:span text:style-name="T2"> (</text:span><text:span text:style-name="T3">Auditorio Federico garcía Lorca</text:span><text:span text:style-name="T2">. </text:span><text:span text:style-name="T3">Getafe, 22</text:span><text:span text:style-name="T2"> de </text:span><text:span text:style-name="T3">marzo</text:span><text:span text:style-name="T2"> de 201</text:span><text:span text:style-name="T3">9</text:span><text:span text:style-name="T2">, 11:00 h.).</text:span></text:p>
        </text:list-item>
        <text:list-item>
          <text:p text:style-name="P10"><text:span text:style-name="T2">II Encuentro de Jóvenes de la red Mai Més/Nunca Más de la Amical de Mauthausen y otros campos (IES Simarro de Xàtiva, 13de diciembre de 2019, 08:30-16:00 h.).</text:span></text:p>
        </text:list-item>
        <text:list-item>
          <text:p text:style-name="P10"><text:span text:style-name="T2">I Semana del Holocausto y la deportación. Alcoi, 27-31 de enero de 2020.</text:span></text:p>
        </text:list-item>
        <text:list-item>
          <text:p text:style-name="P9"><text:span text:style-name="T2">Concierto </text:span><text:span text:style-name="T8">Músicas del Holocausto I</text:span><text:span text:style-name="T9">V</text:span><text:span text:style-name="T8">. </text:span><text:span text:style-name="T9">Petr Ginz</text:span><text:span text:style-name="T2"> (</text:span><text:span text:style-name="T3">Auditorio Federico garcía Lorca</text:span><text:span text:style-name="T2">. </text:span><text:span text:style-name="T3">Getafe, 27</text:span><text:span text:style-name="T2"> de </text:span><text:span text:style-name="T3">marzo</text:span><text:span text:style-name="T2"> de 20</text:span><text:span text:style-name="T3">20</text:span><text:span text:style-name="T2">, 11:</text:span><text:span text:style-name="T3">3</text:span><text:span text:style-name="T2">0 <text:s/></text:span><text:span text:style-name="T3">h. y 19:00 h.). Patrocinador: Excelentísimo Ayuntamiento de Getafe.</text:span></text:p>
        </text:list-item>
      </text:list>
      <text:p text:style-name="P1"><text:span text:style-name="T2">El proyecto ha contado con la colaboración de las siguientes entidades y organismos:</text:span></text:p>
      <text:p text:style-name="P1"><text:span text:style-name="T2"/></text:p>
      <text:list xml:id="list486014250" text:style-name="WWNum4">
        <text:list-item>
          <text:p text:style-name="P7"><text:span text:style-name="T2">Acción Magistral (FAD-Fundación BBVA-Comisión Española de Cooperación con la UNESCO): ayuda económica de 1200 € dentro de la convocatoria de proyectos educativos en red 2016-2017.</text:span></text:p>
        </text:list-item>
        <text:list-item>
          <text:p text:style-name="P7"><text:span text:style-name="T2">Ayuntamiento de Alcoi (Concejalía de Educación): </text:span><text:span text:style-name="T4">cesión del Ágora de Alcoi, </text:span><text:span text:style-name="T2">difusión del proyecto, acuerdo de colaboración para la equipación del grupo de alumnos del IES Andreu Sempere.</text:span></text:p>
        </text:list-item>
        <text:list-item>
          <text:p text:style-name="P7"><text:span text:style-name="T2">Ayuntamiento de Las Rozas: cesión del Auditorio “Joaquín Rodrigo” para la realización del concierto, difusión de las actividades y recepción en el ayuntamiento del municipio.</text:span></text:p>
        </text:list-item>
        <text:list-item>
          <text:p text:style-name="P7"><text:span text:style-name="T2">Ayuntamiento de </text:span><text:span text:style-name="T3">Getafe</text:span><text:span text:style-name="T2">: cesión del Auditorio “</text:span><text:span text:style-name="T3">Federico García Lorca</text:span><text:span text:style-name="T2">” para la realización del concierto, difusión de las actividades y recepción en el ayuntamiento del municipio.</text:span></text:p>
        </text:list-item>
        <text:list-item>
          <text:p text:style-name="P12"><text:span text:style-name="T2">Direcció General de Política Educativa de la Conselleria d’Educació, Investigació, Cultura i Esport de la Generalitat Valenciana.</text:span></text:p>
        </text:list-item>
        <text:list-item>
          <text:p text:style-name="P7"><text:span text:style-name="T2">AMPAS (Asociaciones de Madres y Padres): colaboración para la organización de los viajes y desplazamientos, colaboración para la realización del programa de actividades.</text:span></text:p>
        </text:list-item>
        <text:list-item>
          <text:p text:style-name="P7"><text:span text:style-name="T2">Casa Sefarad-Israel y Comunidad Judía de Madrid: colaboración en el programa de actividades del proyecto.</text:span></text:p>
        </text:list-item>
        <text:list-item>
          <text:p text:style-name="P7"><text:soft-page-break/><text:span text:style-name="T2">CEFIRE de Valencia (Centro de Formación, Innovació y Recursos): difusión del proyecto.</text:span></text:p>
        </text:list-item>
        <text:list-item>
          <text:p text:style-name="P7"><text:span text:style-name="T2">Yad Vashem: difusión del proyecto </text:span><text:span text:style-name="T4">e invitación para participar en el seminario internacional Memoría de la Shoa.</text:span></text:p>
        </text:list-item>
        <text:list-item>
          <text:p text:style-name="P7"><text:span text:style-name="T2">Yamaha: patrocinador de la ClassBand del IES Las Rozas 1.</text:span></text:p>
        </text:list-item>
      </text:list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Arial3" svg:font-family="Arial" style:font-family-generic="swiss"/>
    <style:font-face style:name="Courier New" svg:font-family="'Courier New'" style:font-adornments="Regular" style:font-pitch="fixed"/>
    <style:font-face style:name="Arial1" svg:font-family="Ari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s" fo:country="ES" style:letter-kerning="true" style:font-name-asian="SimSun" style:font-size-asian="12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ES" style:letter-kerning="true" style:font-name-asian="SimSun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Arial3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3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 style:font-family-complex="Arial" style:font-family-generic-complex="swiss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style:text-underline-style="solid" style:text-underline-width="auto" style:text-underline-color="font-color"/>
    </style:style>
    <style:style style:name="ListLabel_20_23" style:display-name="ListLabel 23" style:family="text">
      <style:text-properties style:font-name="Arial1" fo:font-family="Arial" style:font-family-generic="roman" style:font-pitch="variable" style:font-name-complex="Arial2" style:font-family-complex="Arial" style:font-family-generic-complex="system" style:font-pitch-complex="variable" style:font-weight-complex="bold"/>
    </style:style>
    <style:style style:name="ListLabel_20_24" style:display-name="ListLabel 24" style:family="text">
      <style:text-properties style:font-name="Arial1" fo:font-family="Arial" style:font-family-generic="roman" style:font-pitch="variable" fo:language="es" fo:country="ES" style:font-name-complex="Arial2" style:font-family-complex="Arial" style:font-family-generic-complex="system" style:font-pitch-complex="variable" style:font-weight-complex="bold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5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0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2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9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7cm" fo:margin-bottom="1.7cm" fo:margin-left="2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gráficos1" text:anchor-type="paragraph" svg:x="-1.607cm" svg:y="-0.953cm" svg:width="20.216cm" svg:height="4.09cm" draw:z-index="2"><draw:image xlink:href="Pictures/10000000000009B0000001B6D993460B3D7E1803.png" xlink:type="simple" xlink:show="embed" xlink:actuate="onLoad" loext:mime-type="image/pn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12-10T09:26:35.539202903</meta:creation-date>
    <meta:editing-duration>PT2M13S</meta:editing-duration>
    <meta:editing-cycles>2</meta:editing-cycles>
    <meta:generator>LibreOffice/6.0.4.2$Linux_X86_64 LibreOffice_project/00m0$Build-2</meta:generator>
    <dc:date>2019-12-10T09:28:48.941708590</dc:date>
    <meta:document-statistic meta:table-count="1" meta:image-count="1" meta:object-count="0" meta:page-count="3" meta:paragraph-count="41" meta:word-count="834" meta:character-count="5674" meta:non-whitespace-character-count="4912"/>
  </office:meta>
</office:document-meta>
</file>