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ce style:name="Arial, Helvetica, sans-serif" svg:font-family="'Arial, Helvetica, sans-serif'"/>
    <style:font-face style:name="Calibri1" svg:font-family="Calibri"/>
    <style:font-face style:name="Liberation Serif" svg:font-family="'Liberation Serif'"/>
    <style:font-face style:name="Calibri" svg:font-family="Calibri" style:font-family-generic="swiss"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Taula1" style:family="table">
      <style:table-properties style:width="7.818cm" fo:margin-left="0cm" table:align="left" style:may-break-between-rows="true" style:writing-mode="lr-tb"/>
    </style:style>
    <style:style style:name="Taula1.A" style:family="table-column">
      <style:table-column-properties style:column-width="7.818cm"/>
    </style:style>
    <style:style style:name="Taula1.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1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1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1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1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1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2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2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2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2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2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2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2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2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2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2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3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3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3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3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3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3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3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A3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 style:family="table">
      <style:table-properties style:width="7.121cm" fo:margin-left="0cm" table:align="left" style:may-break-between-rows="true" style:writing-mode="lr-tb"/>
    </style:style>
    <style:style style:name="Taula2.A" style:family="table-column">
      <style:table-column-properties style:column-width="7.121cm"/>
    </style:style>
    <style:style style:name="Taula2.A1" style:family="table-cell">
      <style:table-cell-properties fo:background-color="#ffffff" fo:padding="0cm" fo:border-left="0.05pt solid #000000" fo:border-right="0.05pt solid #000000" fo:border-top="0.05pt solid #dddddd" fo:border-bottom="0.05pt solid #000000" fo:vertical-align="top">
        <style:background-image/>
      </style:table-cell-properties>
    </style:style>
    <style:style style:name="Taula2.A2" style:family="table-cell">
      <style:table-cell-properties fo:background-color="#ffffff" fo:padding="0cm" fo:border-left="0.05pt solid #000000" fo:border-right="0.05pt solid #000000" fo:border-top="0.05pt solid #dddddd" fo:border-bottom="0.05pt solid #000000" fo:vertical-align="top">
        <style:background-image/>
      </style:table-cell-properties>
    </style:style>
    <style:style style:name="Taula3" style:family="table">
      <style:table-properties style:width="6.997cm" fo:margin-left="0cm" table:align="left" style:may-break-between-rows="true" style:writing-mode="lr-tb"/>
    </style:style>
    <style:style style:name="Taula3.A" style:family="table-column">
      <style:table-column-properties style:column-width="6.997cm"/>
    </style:style>
    <style:style style:name="Taula3.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1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1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1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1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1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2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2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2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2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2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2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2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2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2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2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3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3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3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3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3.A3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4" style:family="table">
      <style:table-properties style:width="7.465cm" fo:margin-left="0cm" table:align="left" style:may-break-between-rows="true" style:writing-mode="lr-tb"/>
    </style:style>
    <style:style style:name="Taula4.A" style:family="table-column">
      <style:table-column-properties style:column-width="7.465cm"/>
    </style:style>
    <style:style style:name="Taula4.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4.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4.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4.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4.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4.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4.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4.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4.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4.A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4.A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4.A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4.A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4.A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4.A1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4.A1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4.A1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4.A1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4.A1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5" style:family="table">
      <style:table-properties style:width="10.435cm" fo:margin-left="0cm" table:align="left" style:may-break-between-rows="true" style:writing-mode="lr-tb"/>
    </style:style>
    <style:style style:name="Taula5.A" style:family="table-column">
      <style:table-column-properties style:column-width="10.435cm"/>
    </style:style>
    <style:style style:name="Taula5.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5.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5.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5.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5.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5.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5.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5.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5.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5.A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5.A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5.A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5.A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5.A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5.A1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5.A1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5.A1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5.A1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6" style:family="table">
      <style:table-properties style:width="12.354cm" fo:margin-left="0cm" table:align="left" style:may-break-between-rows="true" style:writing-mode="lr-tb"/>
    </style:style>
    <style:style style:name="Taula6.A" style:family="table-column">
      <style:table-column-properties style:column-width="12.354cm"/>
    </style:style>
    <style:style style:name="Taula6.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6.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6.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6.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6.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6.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6.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6.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6.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 style:family="table">
      <style:table-properties style:width="6.235cm" fo:margin-left="0cm" table:align="left" style:may-break-between-rows="true" style:writing-mode="lr-tb"/>
    </style:style>
    <style:style style:name="Taula7.A" style:family="table-column">
      <style:table-column-properties style:column-width="6.235cm"/>
    </style:style>
    <style:style style:name="Taula7.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1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1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1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1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1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2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2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7.A2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 style:family="table">
      <style:table-properties style:width="10.111cm" fo:margin-left="0cm" table:align="left" style:may-break-between-rows="true" style:writing-mode="lr-tb"/>
    </style:style>
    <style:style style:name="Taula8.A" style:family="table-column">
      <style:table-column-properties style:column-width="10.111cm"/>
    </style:style>
    <style:style style:name="Taula8.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1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1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1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1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1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2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2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2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2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2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2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2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2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2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2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3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3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3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3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3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3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3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3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3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3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4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4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4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4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4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4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4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4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4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4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5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5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5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5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5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5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5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5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5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5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6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8.A6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 style:family="table">
      <style:table-properties style:width="7.865cm" fo:margin-left="0cm" table:align="left" style:may-break-between-rows="true" style:writing-mode="lr-tb"/>
    </style:style>
    <style:style style:name="Taula9.A" style:family="table-column">
      <style:table-column-properties style:column-width="7.865cm"/>
    </style:style>
    <style:style style:name="Taula9.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1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1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1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1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1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2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2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2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2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2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2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2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2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2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2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3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3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3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3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3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3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3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3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3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3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4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4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4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4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4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4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4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4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4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4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5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5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5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5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5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5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5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5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5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9.A5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0" style:family="table">
      <style:table-properties style:width="5.958cm" fo:margin-left="0cm" table:align="left" style:may-break-between-rows="true" style:writing-mode="lr-tb"/>
    </style:style>
    <style:style style:name="Taula10.A" style:family="table-column">
      <style:table-column-properties style:column-width="5.958cm"/>
    </style:style>
    <style:style style:name="Taula10.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0.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0.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0.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0.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0.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0.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 style:family="table">
      <style:table-properties style:width="9.816cm" fo:margin-left="0cm" table:align="left" style:may-break-between-rows="true" style:writing-mode="lr-tb"/>
    </style:style>
    <style:style style:name="Taula11.A" style:family="table-column">
      <style:table-column-properties style:column-width="9.816cm"/>
    </style:style>
    <style:style style:name="Taula11.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1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1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1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1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1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2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2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2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2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2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2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2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2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2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2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3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3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3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3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3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3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3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3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3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3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4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4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4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4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4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4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4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4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4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4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5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1.A5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 style:family="table">
      <style:table-properties style:width="6.835cm" fo:margin-left="0cm" table:align="left" style:may-break-between-rows="true" style:writing-mode="lr-tb"/>
    </style:style>
    <style:style style:name="Taula12.A" style:family="table-column">
      <style:table-column-properties style:column-width="6.835cm"/>
    </style:style>
    <style:style style:name="Taula12.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1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1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1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1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1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2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2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2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2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2.A2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 style:family="table">
      <style:table-properties style:width="9.393cm" fo:margin-left="0.097cm" table:align="left" style:may-break-between-rows="true" style:writing-mode="lr-tb"/>
    </style:style>
    <style:style style:name="Taula13.A" style:family="table-column">
      <style:table-column-properties style:column-width="9.393cm"/>
    </style:style>
    <style:style style:name="Taula13.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3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3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3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3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3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3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3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3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3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3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4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4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4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4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4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4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4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4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4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4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5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5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5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5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5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5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5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5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5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5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6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6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6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6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6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6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6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6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6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6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7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7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7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7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7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7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7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7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7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7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8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8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8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8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8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8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8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8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8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8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9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9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9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9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9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9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9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9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9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9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0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0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0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0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0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0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0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0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0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0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1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1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1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1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1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2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2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2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2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2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2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2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2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2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2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3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3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3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3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3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3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3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3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3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3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4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4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4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4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4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4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4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4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4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4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5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5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5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5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5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5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5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5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5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5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6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6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6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6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6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6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6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6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6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6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7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7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7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7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7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7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7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7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7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7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8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8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8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8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8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8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8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8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8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8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9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9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9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9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9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9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9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9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9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19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0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0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0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0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0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0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0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0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0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0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1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1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1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1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1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2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2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2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2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2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2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2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2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2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2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3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3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3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3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3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3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3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3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3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3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4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4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4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4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4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4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4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4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4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4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5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5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5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5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5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3.A25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4" style:family="table">
      <style:table-properties style:width="6.708cm" fo:margin-left="0cm" table:align="left" style:may-break-between-rows="true" style:writing-mode="lr-tb"/>
    </style:style>
    <style:style style:name="Taula14.A" style:family="table-column">
      <style:table-column-properties style:column-width="6.708cm"/>
    </style:style>
    <style:style style:name="Taula14.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4.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4.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4.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4.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4.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4.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4.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4.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5" style:family="table">
      <style:table-properties style:width="8.359cm" fo:margin-left="0cm" table:align="left" style:may-break-between-rows="true" style:writing-mode="lr-tb"/>
    </style:style>
    <style:style style:name="Taula15.A" style:family="table-column">
      <style:table-column-properties style:column-width="8.359cm"/>
    </style:style>
    <style:style style:name="Taula15.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5.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5.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5.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5.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5.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5.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5.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5.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 style:family="table">
      <style:table-properties style:width="8.276cm" fo:margin-left="0cm" table:align="left" style:may-break-between-rows="true" style:writing-mode="lr-tb"/>
    </style:style>
    <style:style style:name="Taula16.A" style:family="table-column">
      <style:table-column-properties style:column-width="8.276cm"/>
    </style:style>
    <style:style style:name="Taula16.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1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1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1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1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1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2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2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6.A2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7" style:family="table">
      <style:table-properties style:width="6.295cm" fo:margin-left="0cm" table:align="left" style:may-break-between-rows="true" style:writing-mode="lr-tb"/>
    </style:style>
    <style:style style:name="Taula17.A" style:family="table-column">
      <style:table-column-properties style:column-width="6.295cm"/>
    </style:style>
    <style:style style:name="Taula17.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7.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7.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7.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7.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7.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7.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7.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7.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7.A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7.A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7.A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7.A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7.A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8" style:family="table">
      <style:table-properties style:width="9.049cm" fo:margin-left="0cm" table:align="left" style:may-break-between-rows="true" style:writing-mode="lr-tb"/>
    </style:style>
    <style:style style:name="Taula18.A" style:family="table-column">
      <style:table-column-properties style:column-width="9.049cm"/>
    </style:style>
    <style:style style:name="Taula18.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8.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8.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8.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8.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8.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8.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8.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8.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8.A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8.A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8.A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8.A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8.A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8.A1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8.A1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8.A1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8.A1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 style:family="table">
      <style:table-properties style:width="9.338cm" fo:margin-left="0cm" table:align="left" style:may-break-between-rows="true" style:writing-mode="lr-tb"/>
    </style:style>
    <style:style style:name="Taula19.A" style:family="table-column">
      <style:table-column-properties style:column-width="9.338cm"/>
    </style:style>
    <style:style style:name="Taula19.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1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1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1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1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1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2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2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2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2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2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2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2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2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2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2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3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3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3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3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3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3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3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3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3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3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4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4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4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4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4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4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4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4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4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4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5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5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5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5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5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5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5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5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5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5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6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6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6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6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6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6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6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6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6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6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7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7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7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7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19.A7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0" style:family="table">
      <style:table-properties style:width="5.95cm" fo:margin-left="0cm" table:align="left" style:may-break-between-rows="true" style:writing-mode="lr-tb"/>
    </style:style>
    <style:style style:name="Taula20.A" style:family="table-column">
      <style:table-column-properties style:column-width="5.95cm"/>
    </style:style>
    <style:style style:name="Taula20.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0.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0.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0.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0.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0.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0.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 style:family="table">
      <style:table-properties style:width="10.543cm" fo:margin-left="0cm" table:align="left" style:may-break-between-rows="true" style:writing-mode="lr-tb"/>
    </style:style>
    <style:style style:name="Taula21.A" style:family="table-column">
      <style:table-column-properties style:column-width="10.543cm"/>
    </style:style>
    <style:style style:name="Taula21.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2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2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2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2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2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2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2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2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2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2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3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3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3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3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3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3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3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3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3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3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4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4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4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4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4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4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4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4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4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4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5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5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5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5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5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5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5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5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5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5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6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6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6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6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6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6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6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6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6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6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7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7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7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7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7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7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7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7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7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7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8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8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8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8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8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8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8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8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8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8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9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9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9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9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9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9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9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9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9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9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0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0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0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0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0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0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0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0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0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0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1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1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1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1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1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2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2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2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2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2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2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2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2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2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2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3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3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1.A13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 style:family="table">
      <style:table-properties style:width="8.072cm" fo:margin-left="0cm" table:align="left" style:may-break-between-rows="true" style:writing-mode="lr-tb"/>
    </style:style>
    <style:style style:name="Taula22.A" style:family="table-column">
      <style:table-column-properties style:column-width="8.072cm"/>
    </style:style>
    <style:style style:name="Taula22.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1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1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1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1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1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2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2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2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2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2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2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2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2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2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2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3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3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3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3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3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3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3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3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3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3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4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4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4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4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4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4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4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4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4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4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5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5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5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5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5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5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5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5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5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5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6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6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6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6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6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6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6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6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6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6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7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7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7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7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7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7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7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7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2.A7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3" style:family="table">
      <style:table-properties style:width="8.416cm" fo:margin-left="0cm" table:align="left" style:may-break-between-rows="true" style:writing-mode="lr-tb"/>
    </style:style>
    <style:style style:name="Taula23.A" style:family="table-column">
      <style:table-column-properties style:column-width="8.416cm"/>
    </style:style>
    <style:style style:name="Taula23.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3.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3.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3.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3.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3.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3.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3.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3.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3.A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3.A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3.A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3.A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3.A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3.A1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3.A1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3.A1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3.A1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3.A1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3.A2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4" style:family="table">
      <style:table-properties style:width="6.826cm" fo:margin-left="0cm" table:align="left" style:may-break-between-rows="true" style:writing-mode="lr-tb"/>
    </style:style>
    <style:style style:name="Taula24.A" style:family="table-column">
      <style:table-column-properties style:column-width="6.826cm"/>
    </style:style>
    <style:style style:name="Taula24.A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4.A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4.A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4.A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4.A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4.A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4.A7"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4.A8"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4.A9"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4.A10"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4.A11"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4.A12"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4.A13"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4.A14"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4.A15"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Taula24.A16" style:family="table-cell">
      <style:table-cell-properties fo:background-color="transparent" fo:padding="0cm" fo:border-left="0.05pt solid #000000" fo:border-right="0.05pt solid #000000" fo:border-top="0.05pt solid #dddddd" fo:border-bottom="0.05pt solid #000000" fo:vertical-align="top">
        <style:background-image/>
      </style:table-cell-properties>
    </style:style>
    <style:style style:name="P1" style:family="paragraph" style:parent-style-name="Standard">
      <style:paragraph-properties fo:line-height="100%" fo:text-align="justify" style:justify-single-word="false"/>
    </style:style>
    <style:style style:name="P2" style:family="paragraph" style:parent-style-name="Standard">
      <style:paragraph-properties fo:line-height="140%" fo:text-align="start" style:justify-single-word="false"/>
    </style:style>
    <style:style style:name="P3" style:family="paragraph" style:parent-style-name="Standard">
      <style:paragraph-properties fo:line-height="100%" fo:text-align="justify" style:justify-single-word="false"/>
      <style:text-properties fo:color="#000000" loext:opacity="100%" style:font-name="Arial" fo:font-size="16pt" fo:font-weight="bold" fo:background-color="transparent" style:font-name-asian="Arial" style:font-name-complex="Arial"/>
    </style:style>
    <style:style style:name="P4" style:family="paragraph" style:parent-style-name="Standard">
      <style:paragraph-properties fo:line-height="100%" fo:text-align="justify" style:justify-single-word="false"/>
      <style:text-properties fo:color="#000000" loext:opacity="100%" style:font-name="Arial" fo:font-size="14pt" fo:font-weight="bold" fo:background-color="transparent" style:font-name-asian="Arial" style:font-name-complex="Arial"/>
    </style:style>
    <style:style style:name="P5" style:family="paragraph" style:parent-style-name="Standard">
      <style:paragraph-properties fo:line-height="100%" fo:text-align="justify" style:justify-single-word="false"/>
      <style:text-properties fo:color="#000000" loext:opacity="100%" style:font-name="Arial" fo:font-size="14pt" fo:font-weight="normal" fo:background-color="transparent" style:font-name-asian="Arial" style:font-name-complex="Arial"/>
    </style:style>
    <style:style style:name="P6" style:family="paragraph" style:parent-style-name="Standard">
      <style:paragraph-properties fo:line-height="100%" fo:text-align="justify" style:justify-single-word="false"/>
      <style:text-properties fo:color="#000000" loext:opacity="100%" style:font-name="Arial" fo:font-size="14pt" fo:font-weight="normal" fo:background-color="#f5f5f5" style:font-name-asian="Arial" style:font-name-complex="Arial"/>
    </style:style>
    <style:style style:name="P7" style:family="paragraph" style:parent-style-name="Standard">
      <style:paragraph-properties fo:line-height="100%" fo:text-align="justify" style:justify-single-word="false"/>
      <style:text-properties fo:color="#000000" loext:opacity="100%" style:font-name="Arial, Helvetica, sans-serif" fo:font-size="14pt" fo:font-weight="normal" fo:background-color="transparent" style:font-name-asian="Arial, Helvetica, sans-serif" style:font-name-complex="Arial, Helvetica, sans-serif"/>
    </style:style>
    <style:style style:name="P8" style:family="paragraph" style:parent-style-name="Standard">
      <style:paragraph-properties fo:line-height="100%" fo:text-align="justify" style:justify-single-word="false"/>
      <style:text-properties fo:color="#000000" loext:opacity="100%" style:font-name="Arial, Helvetica, sans-serif" fo:font-size="14pt" fo:font-weight="normal" fo:background-color="#f5f5f5" style:font-name-asian="Arial, Helvetica, sans-serif" style:font-name-complex="Arial, Helvetica, sans-serif"/>
    </style:style>
    <style:style style:name="P9" style:family="paragraph" style:parent-style-name="Standard">
      <style:paragraph-properties fo:line-height="100%" fo:text-align="justify" style:justify-single-word="false"/>
      <style:text-properties fo:color="#000000" loext:opacity="100%" style:font-name="Arial, Helvetica, sans-serif" fo:font-size="8pt" fo:font-weight="normal" fo:background-color="#f5f5f5" style:font-name-asian="Arial, Helvetica, sans-serif" style:font-name-complex="Arial, Helvetica, sans-serif"/>
    </style:style>
    <style:style style:name="P10" style:family="paragraph" style:parent-style-name="Standard">
      <style:paragraph-properties fo:line-height="100%" fo:text-align="justify" style:justify-single-word="false"/>
      <style:text-properties style:use-window-font-color="true" loext:opacity="0%" style:font-name="Calibri1" fo:font-size="11pt" fo:font-weight="normal" fo:background-color="transparent" style:font-name-asian="Calibri1" style:font-name-complex="Calibri1"/>
    </style:style>
    <style:style style:name="P11" style:family="paragraph" style:parent-style-name="Standard">
      <style:paragraph-properties fo:margin-top="0cm" fo:margin-bottom="0.176cm" style:contextual-spacing="false" fo:line-height="115%" fo:text-align="justify" style:justify-single-word="false"/>
    </style:style>
    <style:style style:name="P12" style:family="paragraph" style:parent-style-name="Standard">
      <style:paragraph-properties fo:margin-top="0cm" fo:margin-bottom="0.176cm" style:contextual-spacing="false" fo:line-height="115%" fo:text-align="justify" style:justify-single-word="false"/>
      <style:text-properties fo:color="#000000" loext:opacity="100%" style:font-name="Arial" fo:font-size="14pt" fo:font-weight="bold" fo:background-color="transparent" style:font-name-asian="Arial" style:font-name-complex="Arial"/>
    </style:style>
    <style:style style:name="P13" style:family="paragraph" style:parent-style-name="Standard">
      <style:paragraph-properties fo:margin-top="0cm" fo:margin-bottom="0.176cm" style:contextual-spacing="false" fo:line-height="115%" fo:text-align="justify" style:justify-single-word="false"/>
      <style:text-properties fo:color="#000000" loext:opacity="100%" style:font-name="Arial" fo:font-size="14pt" fo:font-weight="bold" fo:background-color="#ffffff" style:font-name-asian="Arial" style:font-name-complex="Arial"/>
    </style:style>
    <style:style style:name="P14" style:family="paragraph" style:parent-style-name="Standard">
      <style:paragraph-properties fo:margin-top="0cm" fo:margin-bottom="0.176cm" style:contextual-spacing="false" fo:line-height="115%" fo:text-align="justify" style:justify-single-word="false"/>
      <style:text-properties fo:color="#000000" loext:opacity="100%" style:font-name="Arial" fo:font-size="14pt" fo:font-weight="normal" fo:background-color="#ffffff" style:font-name-asian="Arial" style:font-name-complex="Arial"/>
    </style:style>
    <style:style style:name="P15" style:family="paragraph" style:parent-style-name="Standard">
      <style:paragraph-properties fo:margin-top="0cm" fo:margin-bottom="0.176cm" style:contextual-spacing="false" fo:line-height="115%" fo:text-align="justify" style:justify-single-word="false"/>
      <style:text-properties fo:color="#000000" loext:opacity="100%" style:font-name="Arial" fo:font-size="14pt" fo:font-weight="normal" fo:background-color="#f5f5f5" style:font-name-asian="Arial" style:font-name-complex="Arial"/>
    </style:style>
    <style:style style:name="P16" style:family="paragraph" style:parent-style-name="Standard">
      <style:paragraph-properties fo:margin-top="0cm" fo:margin-bottom="0.176cm" style:contextual-spacing="false" fo:line-height="115%" fo:text-align="justify" style:justify-single-word="false"/>
      <style:text-properties fo:color="#000000" loext:opacity="100%" style:font-name="Arial" fo:font-size="14pt" fo:font-weight="normal" fo:background-color="transparent" style:font-name-asian="Arial" style:font-name-complex="Arial"/>
    </style:style>
    <style:style style:name="P17" style:family="paragraph" style:parent-style-name="Standard">
      <style:paragraph-properties fo:margin-top="0cm" fo:margin-bottom="0.176cm" style:contextual-spacing="false" fo:line-height="115%" fo:text-align="justify" style:justify-single-word="false"/>
      <style:text-properties fo:color="#000000" loext:opacity="100%" style:font-name="Liberation Serif" fo:font-size="12pt" fo:font-weight="bold" fo:background-color="transparent" style:font-name-asian="Liberation Serif" style:font-name-complex="Liberation Serif"/>
    </style:style>
    <style:style style:name="P18" style:family="paragraph" style:parent-style-name="Standard">
      <style:paragraph-properties fo:margin-top="0cm" fo:margin-bottom="0.176cm" style:contextual-spacing="false" fo:line-height="115%" fo:text-align="justify" style:justify-single-word="false"/>
      <style:text-properties style:use-window-font-color="true" loext:opacity="0%" style:font-name="Calibri1" fo:font-size="11pt" fo:font-weight="normal" fo:background-color="transparent" style:font-name-asian="Calibri1" style:font-name-complex="Calibri1"/>
    </style:style>
    <style:style style:name="P19" style:family="paragraph" style:parent-style-name="Standard">
      <style:paragraph-properties fo:margin-top="0cm" fo:margin-bottom="0.247cm" style:contextual-spacing="false" fo:line-height="115%" fo:text-align="justify" style:justify-single-word="false"/>
    </style:style>
    <style:style style:name="P20" style:family="paragraph" style:parent-style-name="Standard">
      <style:paragraph-properties fo:margin-top="0cm" fo:margin-bottom="0.247cm" style:contextual-spacing="false" fo:line-height="115%" fo:text-align="justify" style:justify-single-word="false"/>
      <style:text-properties fo:color="#000000" loext:opacity="100%" style:font-name="Arial" fo:font-size="14pt" fo:font-weight="bold" fo:background-color="#f5f5f5" style:font-name-asian="Arial" style:font-name-complex="Arial"/>
    </style:style>
    <style:style style:name="P21" style:family="paragraph" style:parent-style-name="Standard">
      <style:paragraph-properties fo:margin-top="0cm" fo:margin-bottom="0.247cm" style:contextual-spacing="false" fo:line-height="115%" fo:text-align="justify" style:justify-single-word="false"/>
      <style:text-properties fo:color="#000000" loext:opacity="100%" style:font-name="Arial" fo:font-size="14pt" fo:font-weight="bold" fo:background-color="transparent" style:font-name-asian="Arial" style:font-name-complex="Arial"/>
    </style:style>
    <style:style style:name="P22" style:family="paragraph" style:parent-style-name="Standard">
      <style:paragraph-properties fo:margin-top="0cm" fo:margin-bottom="0.247cm" style:contextual-spacing="false" fo:line-height="115%" fo:text-align="justify" style:justify-single-word="false"/>
      <style:text-properties style:use-window-font-color="true" loext:opacity="0%" style:font-name="Calibri1" fo:font-size="11pt" fo:font-weight="normal" fo:background-color="transparent" style:font-name-asian="Calibri1" style:font-name-complex="Calibri1"/>
    </style:style>
    <style:style style:name="P23" style:family="paragraph" style:parent-style-name="Standard">
      <style:paragraph-properties fo:line-height="140%" fo:text-align="start" style:justify-single-word="false"/>
    </style:style>
    <style:style style:name="P24" style:family="paragraph" style:parent-style-name="Standard">
      <style:paragraph-properties fo:line-height="100%" fo:text-align="justify" style:justify-single-word="false"/>
      <style:text-properties fo:color="#000000" loext:opacity="100%"/>
    </style:style>
    <style:style style:name="P25" style:family="paragraph" style:parent-style-name="Standard">
      <style:paragraph-properties fo:line-height="100%" fo:text-align="justify" style:justify-single-word="false"/>
      <style:text-properties fo:color="#000000" loext:opacity="100%" style:font-name="Calibri1" fo:font-size="11pt" fo:font-weight="normal" fo:background-color="transparent" style:font-name-asian="Calibri1" style:font-name-complex="Calibri1"/>
    </style:style>
    <style:style style:name="P26" style:family="paragraph" style:parent-style-name="Standard">
      <style:paragraph-properties fo:margin-top="0cm" fo:margin-bottom="0.247cm" style:contextual-spacing="false" fo:line-height="115%" fo:text-align="justify" style:justify-single-word="false"/>
      <style:text-properties fo:color="#000000" loext:opacity="100%" style:font-name="Calibri1" fo:font-size="11pt" fo:font-weight="normal" fo:background-color="transparent" style:font-name-asian="Calibri1" style:font-name-complex="Calibri1"/>
    </style:style>
    <style:style style:name="T1" style:family="text">
      <style:text-properties fo:color="#000000" loext:opacity="100%"/>
    </style:style>
    <style:style style:name="T2" style:family="text">
      <style:text-properties fo:color="#000000" loext:opacity="100%" style:font-name="Arial" fo:font-size="14pt" fo:font-weight="bold" fo:background-color="transparent" loext:char-shading-value="0" style:font-name-asian="Arial" style:font-name-complex="Arial"/>
    </style:style>
    <style:style style:name="T3" style:family="text">
      <style:text-properties fo:color="#000000" loext:opacity="100%" style:font-name="Arial" fo:font-size="14pt" fo:font-weight="bold" fo:background-color="#f5f5f5" loext:char-shading-value="0" style:font-name-asian="Arial" style:font-name-complex="Arial"/>
    </style:style>
    <style:style style:name="T4" style:family="text">
      <style:text-properties fo:color="#000000" loext:opacity="100%" style:font-name="Arial" fo:font-size="14pt" fo:font-weight="bold" fo:background-color="#ffffff" loext:char-shading-value="0" style:font-name-asian="Arial" style:font-name-complex="Arial"/>
    </style:style>
    <style:style style:name="T5" style:family="text">
      <style:text-properties fo:color="#000000" loext:opacity="100%" style:font-name="Arial" fo:font-size="14pt" style:text-underline-style="solid" style:text-underline-width="auto" style:text-underline-color="font-color" fo:font-weight="normal" style:text-underline-mode="continuous" style:text-overline-mode="continuous" style:text-line-through-mode="continuous" fo:background-color="transparent" loext:char-shading-value="0" style:font-name-asian="Arial" style:font-name-complex="Arial"/>
    </style:style>
    <style:style style:name="T6" style:family="text">
      <style:text-properties fo:color="#000000" loext:opacity="100%" style:font-name="Arial" fo:font-size="14pt" style:text-underline-style="solid" style:text-underline-width="auto" style:text-underline-color="font-color" fo:font-weight="bold" style:text-underline-mode="continuous" style:text-overline-mode="continuous" style:text-line-through-mode="continuous" fo:background-color="transparent" loext:char-shading-value="0" style:font-name-asian="Arial" style:font-name-complex="Arial"/>
    </style:style>
    <style:style style:name="T7" style:family="text">
      <style:text-properties fo:color="#000000" loext:opacity="100%" style:font-name="Arial" fo:font-size="14pt" fo:font-weight="normal" fo:background-color="#ffffff" loext:char-shading-value="0" style:font-name-asian="Arial" style:font-name-complex="Arial"/>
    </style:style>
    <style:style style:name="T8" style:family="text">
      <style:text-properties fo:color="#000000" loext:opacity="100%" style:font-name="Arial" fo:font-size="14pt" fo:font-weight="normal" fo:background-color="transparent" loext:char-shading-value="0" style:font-name-asian="Arial" style:font-name-complex="Arial"/>
    </style:style>
    <style:style style:name="T9" style:family="text">
      <style:text-properties fo:color="#000000" loext:opacity="100%" style:font-name="Arial" fo:font-size="14pt" fo:font-weight="normal" fo:background-color="#f5f5f5" loext:char-shading-value="0" style:font-name-asian="Arial" style:font-name-complex="Arial"/>
    </style:style>
    <style:style style:name="T10" style:family="text">
      <style:text-properties fo:color="#000000" loext:opacity="100%" style:font-name="Arial" fo:font-size="14pt" fo:font-weight="normal" officeooo:rsid="0015dc8b" fo:background-color="#f5f5f5" loext:char-shading-value="0" style:font-name-asian="Arial" style:font-name-complex="Arial"/>
    </style:style>
    <style:style style:name="T11" style:family="text">
      <style:text-properties fo:color="#000000" loext:opacity="100%" style:font-name="Arial" fo:font-size="14pt" fo:font-style="italic" fo:font-weight="normal" fo:background-color="#ffffff" loext:char-shading-value="0" style:font-name-asian="Arial" style:font-name-complex="Arial"/>
    </style:style>
    <style:style style:name="T12" style:family="text">
      <style:text-properties fo:color="#000000" loext:opacity="100%" style:font-name="Arial" fo:font-size="14pt" fo:font-style="italic" style:text-underline-style="solid" style:text-underline-width="auto" style:text-underline-color="font-color" fo:font-weight="normal" style:text-underline-mode="continuous" style:text-overline-mode="continuous" style:text-line-through-mode="continuous" fo:background-color="#ffffff" loext:char-shading-value="0" style:font-name-asian="Arial" style:font-name-complex="Arial"/>
    </style:style>
    <style:style style:name="T13" style:family="text">
      <style:text-properties fo:color="#000000" loext:opacity="100%" style:font-name="Arial, Helvetica, sans-serif" fo:font-size="14pt" fo:font-weight="normal" fo:background-color="transparent" loext:char-shading-value="0" style:font-name-asian="Arial, Helvetica, sans-serif" style:font-name-complex="Arial, Helvetica, sans-serif"/>
    </style:style>
    <style:style style:name="T14" style:family="text">
      <style:text-properties fo:color="#000000" loext:opacity="100%" style:font-name="Arial, Helvetica, sans-serif" fo:font-size="7pt" fo:font-weight="normal" fo:background-color="#ffffff" loext:char-shading-value="0" style:font-name-asian="Arial, Helvetica, sans-serif" style:font-name-complex="Arial, Helvetica, sans-serif"/>
    </style:style>
    <style:style style:name="T15" style:family="text">
      <style:text-properties fo:color="#000000" loext:opacity="100%" style:font-name="Arial, Helvetica, sans-serif" fo:font-size="8pt" fo:font-weight="normal" fo:background-color="#f5f5f5" loext:char-shading-value="0" style:font-name-asian="Arial, Helvetica, sans-serif" style:font-name-complex="Arial, Helvetica, sans-serif"/>
    </style:style>
    <style:style style:name="T16" style:family="text">
      <style:text-properties fo:color="#000000" loext:opacity="100%" style:font-name="Liberation Serif" fo:font-size="12pt" style:text-underline-style="solid" style:text-underline-width="auto" style:text-underline-color="font-color" fo:font-weight="normal" style:text-underline-mode="continuous" style:text-overline-mode="continuous" style:text-line-through-mode="continuous" fo:background-color="transparent" loext:char-shading-value="0" style:font-name-asian="Liberation Serif" style:font-name-complex="Liberation Serif"/>
    </style:style>
    <style:style style:name="T17" style:family="text">
      <style:text-properties fo:color="#000000" loext:opacity="100%" style:font-name="Calibri1" fo:font-size="11pt" fo:font-weight="normal" fo:background-color="transparent" loext:char-shading-value="0" style:font-name-asian="Calibri1" style:font-name-complex="Calibri1"/>
    </style:style>
    <style:style style:name="T18" style:family="text">
      <style:text-properties fo:color="#000000" loext:opacity="100%" officeooo:rsid="001fc33c"/>
    </style:style>
    <style:style style:name="T19" style:family="text">
      <style:text-properties fo:color="#000000" loext:opacity="100%" officeooo:rsid="00201e5c"/>
    </style:style>
    <style:style style:name="T20" style:family="text">
      <style:text-properties officeooo:rsid="001719ce"/>
    </style:style>
    <style:style style:name="T21" style:family="text">
      <style:text-properties officeooo:rsid="0018f01e"/>
    </style:style>
    <style:style style:name="T22" style:family="text">
      <style:text-properties officeooo:rsid="001fc33c"/>
    </style:style>
    <style:style style:name="T23" style:family="text">
      <style:text-properties officeooo:rsid="00201e5c"/>
    </style:style>
    <style:style style:name="T24" style:family="text">
      <style:text-properties style:font-name="Arial" fo:font-size="14pt" fo:font-weight="normal" fo:background-color="#f5f5f5" loext:char-shading-value="0" style:font-name-asian="Arial" style:font-name-complex="Arial"/>
    </style:style>
    <style:style style:name="T25" style:family="text">
      <style:text-properties style:font-name="Arial, Helvetica, sans-serif" fo:font-size="8pt" fo:font-weight="normal" fo:background-color="#f5f5f5" loext:char-shading-value="0" style:font-name-asian="Arial, Helvetica, sans-serif" style:font-name-complex="Arial, Helvetica, sans-serif"/>
    </style:style>
    <style:style style:name="T26" style:family="text">
      <style:text-properties style:font-name="Liberation Serif" fo:font-size="12pt" style:text-underline-style="solid" style:text-underline-width="auto" style:text-underline-color="font-color" fo:font-weight="normal" style:text-underline-mode="continuous" style:text-overline-mode="continuous" style:text-line-through-mode="continuous" fo:background-color="transparent" loext:char-shading-value="0" style:font-name-asian="Liberation Serif" style:font-name-complex="Liberation Serif"/>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Relació de represaliats a tots els pobles del Comtat</text:p>
      <text:p text:style-name="P10"/>
      <text:p text:style-name="P1"><text:span text:style-name="T2">AGRES </text:span><text:a xlink:type="simple" xlink:href="https://apps.veu.ua.es/archivo_represaliados/region" text:style-name="Internet_20_link" text:visited-style-name="Visited_20_Internet_20_Link"><text:span text:style-name="T5">El Comtat</text:span></text:a></text:p>
      <text:p text:style-name="P7">Lista de represaliados: 37</text:p>
      <text:p text:style-name="P12">Francisco Moreno Sáez</text:p>
      <text:p text:style-name="P14">Localidad agrícola, perteneciente a la comarca del Comtat, que tenía 1.218 habitantes en 1930 y 1.171 en 1940. En Agres predominaban claramente la UGT y el PSOE -aunque hubo también algunos afiliados a IR o PCE- y existía desde años atrás una Sociedad de Trabajadores de la Tierra, afecta a UGT, que presidía Hermenegildo Tecles y que en mayo de 1934 comunicó al alcalde su decisión -tomada por 52 votos a favor- de declarar la huelga geneal campesina a partir del 5 de junio. La huelga fue pacifica, aunque hubo algunas coacciones contra quienes pretendían trabajar, según informó el alcalde al Gobernador Civil. Durante la guerra hubo una Cooperativa Agrícola y algunos militantes de IR y JSU. La Agrupación Socialista contaba con 54 afiliados en marzo de 1937.</text:p>
      <text:p text:style-name="P11"><text:span text:style-name="T7">En el verano de 1936 fueron descubiertos -estaban escondidos en una masía- José Payá y Alonso de Medina, abogado, de 70 años, monárquico y Gentilhombre de SM Alfonso XIII, y su hijo Miguel Payá, abogado, de 40 años, perteneciente a Falange. Fueron trasladados a la cárcel de Alicante: el primer “</text:span><text:span text:style-name="T11">murió o lo mataron, no se sabe cierto</text:span><text:span text:style-name="T7">” -según la Causa General- y el segundo fue fusilado. De otra víctima de la represión republicana, un labrador de derechas, no se sabía ni la fecha, ni el lugar ni las circunstancias de su muerte. Treinta vecinos fueron declarados “facciosos”.</text:span></text:p>
      <text:p text:style-name="P14">Se produjeron también la destrucción de imágenes sagradas -algunas de ellas, en domicilios particulares-, la incautación de fincas y la exigencia de sumas de dinero a personas de derechas para pagar a los milicianos.</text:p>
      <text:p text:style-name="P11"><text:span text:style-name="T7">Los represaliados por el franquismo fueron, casi en su totalidad, labradores y jornaleros; hubo también un médico, un carpintero, dos ferroviarios, un herrero, un tejedor y un chófer. De ellos, veintiuno fueron juzgados en Alicante el 13-XI-1942 y condenados a penas que oscilaron entre los dieciséis años de reclusión menor por auxilio a la rebelión y la absolución. Eran quienes habían desempeñado los cargos de alcalde, teniente de alcalde, concejal o miembro del Comité de Defensa, y, por tanto, considerados responsables de las detenciones, informes sobre vecinos que estaban en el frente, incautaciones, exigencias de dinero, destrucción de imágenes sagradas y objetos de culto que se produjeron en la localidad. Solo hubo un condenado por adhesión a la rebelión, a veinte años y un día de </text:span><text:soft-page-break/><text:span text:style-name="T7">reclusión mayor. Llama la atención la escasa pena impuesta -ocho años de cárcel- por un Consejo de guerra a un vecino, Primitivo Pascual, que desertó en 1937 del ejército rebelde -al que se había incorporado porque estaba haciendo el servicio militar en Melilla en julio de 1936- en el frente de Madrid, “</text:span><text:span text:style-name="T11">sin armamento y acuciado por el deseo de ver a sus familiares</text:span><text:span text:style-name="T7">”.</text:span></text:p>
      <text:p text:style-name="P14">Otra circunstancia extraña es que, a pesar del elevado número de condenados a penas elevadas en Consejo de guerra, apenas tengamos datos de solo cuatro vecinos a los que se hubiera aplicado la Ley de Responsabilidades Políticas.</text:p>
      <text:p text:style-name="P14">Los vecinos de Agres estuvieron encarcelados en Cocentaina y Alcoi -el campo Oliver, La Abastecedora- y casi todos cumplieron condena en el Reformatorio de Alicante. Una mujer, Francisca Castelló Ribera, fue condenada a 12 años y 1 día de reclusión menor por haber denunciado a un sacerdote que estaba escondido en una masía y que tiempo después fue asesinado. Una maestra, Ana Maria Blasco, no se presentó a la depuración y perdió su plaza de interina.</text:p>
      <text:p text:style-name="P11"><text:span text:style-name="T7">Como ocurrió en otras localidades, cuando el gobernador civil ordenó -a la vista de la evolución de la guerra mundial- proceder a la detención de quienes, en esos momentos, desarrollasen alguna actividad política contra el Régimen, la guardia civil procedió a apresar a quienes desde 1934 se había distinguido como dirigentes de la clase obrera, a pesar de no tener actividad alguna en esos momentos, pero que “</text:span><text:span text:style-name="T11">con una sola indicación de los mismos les seguirían los restantes de izquierdas</text:span><text:span text:style-name="T7">”. El gobernador civil les impuso un arresto gubernativo en la cárcel de Alicante</text:span></text:p>
      <text:p text:style-name="P10"/>
      <table:table table:name="Taula1" table:style-name="Taula1">
        <table:table-column table:style-name="Taula1.A"/>
        <table:table-row table:style-name="TableLine1664607694976">
          <table:table-cell table:style-name="Taula1.A1" office:value-type="string">
            <text:p text:style-name="P2"><text:a xlink:type="simple" xlink:href="https://apps.veu.ua.es/archivo_represaliados/records/55" text:style-name="Internet_20_link" text:visited-style-name="Visited_20_Internet_20_Link"><text:span text:style-name="T16">ANTOLÍ CERDÁ, Fructuoso</text:span></text:a></text:p>
          </table:table-cell>
        </table:table-row>
        <table:table-row table:style-name="TableLine1664607689808">
          <table:table-cell table:style-name="Taula1.A2" office:value-type="string">
            <text:p text:style-name="P2"><text:a xlink:type="simple" xlink:href="https://apps.veu.ua.es/archivo_represaliados/records/56" text:style-name="Internet_20_link" text:visited-style-name="Visited_20_Internet_20_Link"><text:span text:style-name="T16">ANTOLÍ COTS, Facundo</text:span></text:a></text:p>
          </table:table-cell>
        </table:table-row>
        <table:table-row table:style-name="TableLine1664607696880">
          <table:table-cell table:style-name="Taula1.A3" office:value-type="string">
            <text:p text:style-name="P2"><text:a xlink:type="simple" xlink:href="https://apps.veu.ua.es/archivo_represaliados/records/57" text:style-name="Internet_20_link" text:visited-style-name="Visited_20_Internet_20_Link"><text:span text:style-name="T16">ANTOLÍ COTS, Herminio</text:span></text:a></text:p>
          </table:table-cell>
        </table:table-row>
        <table:table-row table:style-name="TableLine1664607698240">
          <table:table-cell table:style-name="Taula1.A4" office:value-type="string">
            <text:p text:style-name="P2"><text:a xlink:type="simple" xlink:href="https://apps.veu.ua.es/archivo_represaliados/records/58" text:style-name="Internet_20_link" text:visited-style-name="Visited_20_Internet_20_Link"><text:span text:style-name="T16">ANTOLÍ FERRI, Rafael</text:span></text:a></text:p>
          </table:table-cell>
        </table:table-row>
        <table:table-row table:style-name="TableLine1664607702320">
          <table:table-cell table:style-name="Taula1.A5" office:value-type="string">
            <text:p text:style-name="P2"><text:a xlink:type="simple" xlink:href="https://apps.veu.ua.es/archivo_represaliados/records/59" text:style-name="Internet_20_link" text:visited-style-name="Visited_20_Internet_20_Link"><text:span text:style-name="T16">BARBERÁ CALATAYUD, Vicente Ramón</text:span></text:a></text:p>
          </table:table-cell>
        </table:table-row>
        <table:table-row table:style-name="TableLine1664607705040">
          <table:table-cell table:style-name="Taula1.A6" office:value-type="string">
            <text:p text:style-name="P2"><text:a xlink:type="simple" xlink:href="https://apps.veu.ua.es/archivo_represaliados/records/60" text:style-name="Internet_20_link" text:visited-style-name="Visited_20_Internet_20_Link"><text:span text:style-name="T16">BELDA SILVESTRE, Antonio</text:span></text:a></text:p>
          </table:table-cell>
        </table:table-row>
        <table:table-row table:style-name="TableLine1664607705856">
          <table:table-cell table:style-name="Taula1.A7" office:value-type="string">
            <text:p text:style-name="P2"><text:a xlink:type="simple" xlink:href="https://apps.veu.ua.es/archivo_represaliados/records/61" text:style-name="Internet_20_link" text:visited-style-name="Visited_20_Internet_20_Link"><text:span text:style-name="T16">BLASCO BLASCO, Ana María</text:span></text:a></text:p>
          </table:table-cell>
        </table:table-row>
        <table:table-row table:style-name="TableLine1664607706944">
          <table:table-cell table:style-name="Taula1.A8" office:value-type="string">
            <text:p text:style-name="P2"><text:a xlink:type="simple" xlink:href="https://apps.veu.ua.es/archivo_represaliados/records/62" text:style-name="Internet_20_link" text:visited-style-name="Visited_20_Internet_20_Link"><text:span text:style-name="T16">BODÍ SEMPERE, Manuel</text:span></text:a></text:p>
          </table:table-cell>
        </table:table-row>
        <table:table-row table:style-name="TableLine1664607713472">
          <table:table-cell table:style-name="Taula1.A9" office:value-type="string">
            <text:p text:style-name="P2"><text:a xlink:type="simple" xlink:href="https://apps.veu.ua.es/archivo_represaliados/records/64" text:style-name="Internet_20_link" text:visited-style-name="Visited_20_Internet_20_Link"><text:span text:style-name="T16">CANALES SEGURA, José</text:span></text:a></text:p>
          </table:table-cell>
        </table:table-row>
        <table:table-row table:style-name="TableLine1664607718096">
          <table:table-cell table:style-name="Taula1.A10" office:value-type="string">
            <text:p text:style-name="P2"><text:a xlink:type="simple" xlink:href="https://apps.veu.ua.es/archivo_represaliados/records/65" text:style-name="Internet_20_link" text:visited-style-name="Visited_20_Internet_20_Link"><text:span text:style-name="T16">CASTELLÓ RIBERA, Francisca, (a) Olcina</text:span></text:a></text:p>
          </table:table-cell>
        </table:table-row>
        <table:table-row table:style-name="TableLine1664607714560">
          <table:table-cell table:style-name="Taula1.A11" office:value-type="string">
            <text:p text:style-name="P2"><text:a xlink:type="simple" xlink:href="https://apps.veu.ua.es/archivo_represaliados/records/66" text:style-name="Internet_20_link" text:visited-style-name="Visited_20_Internet_20_Link"><text:span text:style-name="T16">COLOMER FERRI, Aurelio</text:span></text:a></text:p>
          </table:table-cell>
        </table:table-row>
        <table:table-row table:style-name="TableLine1664607709392">
          <table:table-cell table:style-name="Taula1.A12" office:value-type="string">
            <text:p text:style-name="P2"><text:a xlink:type="simple" xlink:href="https://apps.veu.ua.es/archivo_represaliados/records/67" text:style-name="Internet_20_link" text:visited-style-name="Visited_20_Internet_20_Link"><text:span text:style-name="T16">COTS NAVARRO, José</text:span></text:a></text:p>
          </table:table-cell>
        </table:table-row>
        <table:table-row table:style-name="TableLine1664607713744">
          <table:table-cell table:style-name="Taula1.A13" office:value-type="string">
            <text:p text:style-name="P2"><text:a xlink:type="simple" xlink:href="https://apps.veu.ua.es/archivo_represaliados/records/68" text:style-name="Internet_20_link" text:visited-style-name="Visited_20_Internet_20_Link"><text:span text:style-name="T16">COTS OLCINA, Alejo</text:span></text:a></text:p>
          </table:table-cell>
        </table:table-row>
        <text:soft-page-break/>
        <table:table-row table:style-name="TableLine1664607709664">
          <table:table-cell table:style-name="Taula1.A14" office:value-type="string">
            <text:p text:style-name="P2"><text:a xlink:type="simple" xlink:href="https://apps.veu.ua.es/archivo_represaliados/records/69" text:style-name="Internet_20_link" text:visited-style-name="Visited_20_Internet_20_Link"><text:span text:style-name="T16">CRESPO CRESPO, José</text:span></text:a></text:p>
          </table:table-cell>
        </table:table-row>
        <table:table-row table:style-name="TableLine1664607719456">
          <table:table-cell table:style-name="Taula1.A15" office:value-type="string">
            <text:p text:style-name="P2"><text:a xlink:type="simple" xlink:href="https://apps.veu.ua.es/archivo_represaliados/records/70" text:style-name="Internet_20_link" text:visited-style-name="Visited_20_Internet_20_Link"><text:span text:style-name="T16">CRESPO OLCINA, Juan</text:span></text:a></text:p>
          </table:table-cell>
        </table:table-row>
        <table:table-row table:style-name="TableLine1664607723808">
          <table:table-cell table:style-name="Taula1.A16" office:value-type="string">
            <text:p text:style-name="P2"><text:a xlink:type="simple" xlink:href="https://apps.veu.ua.es/archivo_represaliados/records/71" text:style-name="Internet_20_link" text:visited-style-name="Visited_20_Internet_20_Link"><text:span text:style-name="T16">DOMÍNGUEZ COTS, Hermenegildo</text:span></text:a></text:p>
          </table:table-cell>
        </table:table-row>
        <table:table-row table:style-name="TableLine1664607713200">
          <table:table-cell table:style-name="Taula1.A17" office:value-type="string">
            <text:p text:style-name="P2"><text:a xlink:type="simple" xlink:href="https://apps.veu.ua.es/archivo_represaliados/records/72" text:style-name="Internet_20_link" text:visited-style-name="Visited_20_Internet_20_Link"><text:span text:style-name="T16">MAS FUENTES, Manuel</text:span></text:a></text:p>
          </table:table-cell>
        </table:table-row>
        <table:table-row table:style-name="TableLine1664607722448">
          <table:table-cell table:style-name="Taula1.A18" office:value-type="string">
            <text:p text:style-name="P2"><text:a xlink:type="simple" xlink:href="https://apps.veu.ua.es/archivo_represaliados/records/73" text:style-name="Internet_20_link" text:visited-style-name="Visited_20_Internet_20_Link"><text:span text:style-name="T16">MUÑOZ GARCÍA, Claudio</text:span></text:a></text:p>
          </table:table-cell>
        </table:table-row>
        <table:table-row table:style-name="TableLine1664607720816">
          <table:table-cell table:style-name="Taula1.A19" office:value-type="string">
            <text:p text:style-name="P2"><text:a xlink:type="simple" xlink:href="https://apps.veu.ua.es/archivo_represaliados/records/25026" text:style-name="Internet_20_link" text:visited-style-name="Visited_20_Internet_20_Link"><text:span text:style-name="T16">OLCINA PASCUAL, Isabel.</text:span></text:a></text:p>
          </table:table-cell>
        </table:table-row>
        <table:table-row table:style-name="TableLine1664607723264">
          <table:table-cell table:style-name="Taula1.A20" office:value-type="string">
            <text:p text:style-name="P2"><text:a xlink:type="simple" xlink:href="https://apps.veu.ua.es/archivo_represaliados/records/74" text:style-name="Internet_20_link" text:visited-style-name="Visited_20_Internet_20_Link"><text:span text:style-name="T16">OLCINA TOMÁS, Desiderio</text:span></text:a></text:p>
          </table:table-cell>
        </table:table-row>
        <table:table-row table:style-name="TableLine1664607708848">
          <table:table-cell table:style-name="Taula1.A21" office:value-type="string">
            <text:p text:style-name="P2"><text:a xlink:type="simple" xlink:href="https://apps.veu.ua.es/archivo_represaliados/records/75" text:style-name="Internet_20_link" text:visited-style-name="Visited_20_Internet_20_Link"><text:span text:style-name="T16">PASCUAL CALATAYUD, Primitivo</text:span></text:a></text:p>
          </table:table-cell>
        </table:table-row>
        <table:table-row table:style-name="TableLine1664607718368">
          <table:table-cell table:style-name="Taula1.A22" office:value-type="string">
            <text:p text:style-name="P2"><text:a xlink:type="simple" xlink:href="https://apps.veu.ua.es/archivo_represaliados/records/76" text:style-name="Internet_20_link" text:visited-style-name="Visited_20_Internet_20_Link"><text:span text:style-name="T16">PASCUAL CERDÁ, Francisco</text:span></text:a></text:p>
          </table:table-cell>
        </table:table-row>
        <table:table-row table:style-name="TableLine1664607715920">
          <table:table-cell table:style-name="Taula1.A23" office:value-type="string">
            <text:p text:style-name="P2"><text:a xlink:type="simple" xlink:href="https://apps.veu.ua.es/archivo_represaliados/records/77" text:style-name="Internet_20_link" text:visited-style-name="Visited_20_Internet_20_Link"><text:span text:style-name="T16">PASCUAL SANCHÍS, José, (a) Buchaca</text:span></text:a></text:p>
          </table:table-cell>
        </table:table-row>
        <table:table-row table:style-name="TableLine1664607724080">
          <table:table-cell table:style-name="Taula1.A24" office:value-type="string">
            <text:p text:style-name="P2"><text:a xlink:type="simple" xlink:href="https://apps.veu.ua.es/archivo_represaliados/records/78" text:style-name="Internet_20_link" text:visited-style-name="Visited_20_Internet_20_Link"><text:span text:style-name="T16">PASCUAL TOMÁS, Vicente Ramón</text:span></text:a></text:p>
          </table:table-cell>
        </table:table-row>
        <table:table-row table:style-name="TableLine1664607710752">
          <table:table-cell table:style-name="Taula1.A25" office:value-type="string">
            <text:p text:style-name="P2"><text:a xlink:type="simple" xlink:href="https://apps.veu.ua.es/archivo_represaliados/records/79" text:style-name="Internet_20_link" text:visited-style-name="Visited_20_Internet_20_Link"><text:span text:style-name="T16">REIG SILVESTRE, Antonio</text:span></text:a></text:p>
          </table:table-cell>
        </table:table-row>
        <table:table-row table:style-name="TableLine1664607722992">
          <table:table-cell table:style-name="Taula1.A26" office:value-type="string">
            <text:p text:style-name="P2"><text:a xlink:type="simple" xlink:href="https://apps.veu.ua.es/archivo_represaliados/records/80" text:style-name="Internet_20_link" text:visited-style-name="Visited_20_Internet_20_Link"><text:span text:style-name="T16">SANCHÍS SILVESTRE, Manuel, (a) Blanc</text:span></text:a></text:p>
          </table:table-cell>
        </table:table-row>
        <table:table-row table:style-name="TableLine1664607714832">
          <table:table-cell table:style-name="Taula1.A27" office:value-type="string">
            <text:p text:style-name="P2"><text:a xlink:type="simple" xlink:href="https://apps.veu.ua.es/archivo_represaliados/records/82" text:style-name="Internet_20_link" text:visited-style-name="Visited_20_Internet_20_Link"><text:span text:style-name="T16">SATORRE MOMPÓ, Antonio</text:span></text:a></text:p>
          </table:table-cell>
        </table:table-row>
        <table:table-row table:style-name="TableLine1664607711024">
          <table:table-cell table:style-name="Taula1.A28" office:value-type="string">
            <text:p text:style-name="P2"><text:a xlink:type="simple" xlink:href="https://apps.veu.ua.es/archivo_represaliados/records/81" text:style-name="Internet_20_link" text:visited-style-name="Visited_20_Internet_20_Link"><text:span text:style-name="T16">SATORRE MOMPÓ, Manuel</text:span></text:a></text:p>
          </table:table-cell>
        </table:table-row>
        <table:table-row table:style-name="TableLine1664607715104">
          <table:table-cell table:style-name="Taula1.A29" office:value-type="string">
            <text:p text:style-name="P2"><text:a xlink:type="simple" xlink:href="https://apps.veu.ua.es/archivo_represaliados/records/83" text:style-name="Internet_20_link" text:visited-style-name="Visited_20_Internet_20_Link"><text:span text:style-name="T16">SEMPERE PONS, Luis</text:span></text:a></text:p>
          </table:table-cell>
        </table:table-row>
        <table:table-row table:style-name="TableLine1664607720000">
          <table:table-cell table:style-name="Taula1.A30" office:value-type="string">
            <text:p text:style-name="P2"><text:a xlink:type="simple" xlink:href="https://apps.veu.ua.es/archivo_represaliados/records/84" text:style-name="Internet_20_link" text:visited-style-name="Visited_20_Internet_20_Link"><text:span text:style-name="T16">SILVESTRE PASCUAL, Vicente Ramón</text:span></text:a></text:p>
          </table:table-cell>
        </table:table-row>
        <table:table-row table:style-name="TableLine1664607707216">
          <table:table-cell table:style-name="Taula1.A31" office:value-type="string">
            <text:p text:style-name="P2"><text:a xlink:type="simple" xlink:href="https://apps.veu.ua.es/archivo_represaliados/records/85" text:style-name="Internet_20_link" text:visited-style-name="Visited_20_Internet_20_Link"><text:span text:style-name="T16">SOLER PASCUAL, Juan José</text:span></text:a></text:p>
          </table:table-cell>
        </table:table-row>
        <table:table-row table:style-name="TableLine1664607715648">
          <table:table-cell table:style-name="Taula1.A32" office:value-type="string">
            <text:p text:style-name="P2"><text:a xlink:type="simple" xlink:href="https://apps.veu.ua.es/archivo_represaliados/records/86" text:style-name="Internet_20_link" text:visited-style-name="Visited_20_Internet_20_Link"><text:span text:style-name="T16">TECLES COTS, Hermenegildo</text:span></text:a></text:p>
          </table:table-cell>
        </table:table-row>
        <table:table-row table:style-name="TableLine1664607712656">
          <table:table-cell table:style-name="Taula1.A33" office:value-type="string">
            <text:p text:style-name="P2"><text:a xlink:type="simple" xlink:href="https://apps.veu.ua.es/archivo_represaliados/records/87" text:style-name="Internet_20_link" text:visited-style-name="Visited_20_Internet_20_Link"><text:span text:style-name="T16">TECLES PASCUAL, Hermenegildo</text:span></text:a></text:p>
          </table:table-cell>
        </table:table-row>
        <table:table-row table:style-name="TableLine1664607716736">
          <table:table-cell table:style-name="Taula1.A34" office:value-type="string">
            <text:p text:style-name="P2"><text:a xlink:type="simple" xlink:href="https://apps.veu.ua.es/archivo_represaliados/records/88" text:style-name="Internet_20_link" text:visited-style-name="Visited_20_Internet_20_Link"><text:span text:style-name="T16">TECLES TECLES, Enrique</text:span></text:a></text:p>
          </table:table-cell>
        </table:table-row>
        <table:table-row table:style-name="TableLine1664607717824">
          <table:table-cell table:style-name="Taula1.A35" office:value-type="string">
            <text:p text:style-name="P2"><text:a xlink:type="simple" xlink:href="https://apps.veu.ua.es/archivo_represaliados/records/89" text:style-name="Internet_20_link" text:visited-style-name="Visited_20_Internet_20_Link"><text:span text:style-name="T16">TECLES TECLES, Manuel (a) Borreguet</text:span></text:a></text:p>
          </table:table-cell>
        </table:table-row>
        <table:table-row table:style-name="TableLine1664607718640">
          <table:table-cell table:style-name="Taula1.A36" office:value-type="string">
            <text:p text:style-name="P2"><text:a xlink:type="simple" xlink:href="https://apps.veu.ua.es/archivo_represaliados/records/90" text:style-name="Internet_20_link" text:visited-style-name="Visited_20_Internet_20_Link"><text:span text:style-name="T16">TOMÁS SILVESTRE, Antonio</text:span></text:a></text:p>
          </table:table-cell>
        </table:table-row>
        <table:table-row table:style-name="TableLine1664607724352">
          <table:table-cell table:style-name="Taula1.A37" office:value-type="string">
            <text:p text:style-name="P2"><text:a xlink:type="simple" xlink:href="https://apps.veu.ua.es/archivo_represaliados/records/91" text:style-name="Internet_20_link" text:visited-style-name="Visited_20_Internet_20_Link"><text:span text:style-name="T16">VICEDO PUERTO, Julián</text:span></text:a></text:p>
          </table:table-cell>
        </table:table-row>
      </table:table>
      <text:p text:style-name="P10"/>
      <text:p text:style-name="P4">A<text:span text:style-name="T21">l</text:span>CCOCER DE PLANES</text:p>
      <text:p text:style-name="P4">repressaliats 2</text:p>
      <text:p text:style-name="P17">Francisco Moreno Sáez</text:p>
      <text:p text:style-name="P14">Pequeña población del Comtat que tenía 299 habitantes en 1930 y 301 en 1940. Sabemos que existía en la localidad alguna organización sindical, pues aparecen afiliados a UGT, CNT y la Federación Provincial Campesina. También había alguna organización del PCE, afecta a la comarcal de Alcoi.</text:p>
      <text:p text:style-name="P11"><text:span text:style-name="T7">Durante la guerra no se produjeron víctimas ni fue declarado faccioso ningún vecino. Según la Causa General, en agosto de 1936 tuvo lugar la quema de algunos santos de la Iglesia, obra de desconocidos, que sin embargo respetaron “</text:span><text:span text:style-name="T11">ropas, documentación y objetos religiosos</text:span><text:span text:style-name="T7">”.</text:span></text:p>
      <text:p text:style-name="P14">En la postguerra no hubo fusilados ni expedientados por la Ley de Responsabilidades Políticas. Solo tenemos noticias de dos represaliados, un <text:soft-page-break/>tejedor de 54 años, que fue procesado, y un industrial de 55 años, considerado peligroso para la Causa Nacional pero que no fue detenido ni condenado al terminar la guerra. Según el informe de la guardia civil, Ramón Reig Cambra había estado implicado en la intentona republicana de 1930 y era el presidente de la Casa del Pueblo de la localidad</text:p>
      <text:p text:style-name="P10"/>
      <table:table table:name="Taula2" table:style-name="Taula2">
        <table:table-column table:style-name="Taula2.A"/>
        <table:table-row table:style-name="TableLine1664607700688">
          <table:table-cell table:style-name="Taula2.A1" office:value-type="string">
            <text:p text:style-name="P2"><text:a xlink:type="simple" xlink:href="https://apps.veu.ua.es/archivo_represaliados/records/15497" text:style-name="Internet_20_link" text:visited-style-name="Visited_20_Internet_20_Link"><text:span text:style-name="T16">GARCÍA GRAS, Manuel, (a) El Pancho</text:span></text:a></text:p>
          </table:table-cell>
        </table:table-row>
        <table:table-row table:style-name="TableLine1664607708032">
          <table:table-cell table:style-name="Taula2.A2" office:value-type="string">
            <text:p text:style-name="P2"><text:a xlink:type="simple" xlink:href="https://apps.veu.ua.es/archivo_represaliados/records/237" text:style-name="Internet_20_link" text:visited-style-name="Visited_20_Internet_20_Link"><text:span text:style-name="T16">REIG CAMBRA, Ramón</text:span></text:a></text:p>
          </table:table-cell>
        </table:table-row>
      </table:table>
      <text:p text:style-name="P10"/>
      <text:p text:style-name="P5">ALCOLETJA</text:p>
      <text:p text:style-name="P5">Lista de represaliados: 34 </text:p>
      <text:p text:style-name="P20">Francisco Moreno Sáez</text:p>
      <text:p text:style-name="P14">Pueblo agrícola que tenía 822 habitantes en 1930 y 785 en 1940. Existían entre 1936 y 1939 organizaciones del PSOE -que contaba con 20 militantes en 1936-, IR, CNT y PCE -cuya agrupación pertenecía a la comarcal de Alcoi-.</text:p>
      <text:p text:style-name="P14">Durante la guerra se produjeron incautaciones de productos agrícolas y muebles a varios propietarios -algunos de ellos, de Alcoi-, así como la quema de imágenes de la Iglesia y de una ermita. El primer informe de la Causa General, elaborado en diciembre de 1940, añadía las amenazas y atraco a un vecino y señalaba a cuatro personas, una de las cuales fue alcalde, como</text:p>
      <text:p text:style-name="P11"><text:span text:style-name="T7"><text:s/>responsables de ese delito. Sin embargo, el siguiente informe -emitido por un alcalde distinto, ya en marzo de 1942- aclaraba que esos vecinos no había cometido ningún hecho delictivo, pero fueron citados en el estadillo de la Causa General por el anterior alcalde “</text:span><text:span text:style-name="T11">porque creía que por ser de izquierdas debían figurar en dicho estado</text:span><text:span text:style-name="T7">”. Lo mismo ocurrió con otro vecino, acusado de haber tomado parte en incautaciones. Dos de los miembros del Comité Revolucionario Leandro Bernabeu y Juan Bautista Casanova Satorre fueron denunciados y procesados por incautación de fincas, mientras que otros dos ya habían fallecido en 1942.</text:span></text:p>
      <text:p text:style-name="P11"><text:span text:style-name="T7">La represión franquista fue relativamente suave: fueron procesados diecisiete vecinos, pero solo conocemos la sentencia de Consejo de guerra contra uno de ellos, condenado a 3 años. Otros dos, acusados de incendiarios, fueron absueltos. Tampoco fue importante la aplicación de la Ley de Responsabilidades Políticas, que solo afectó a un vecino. La mayoría fue encarcelada en los primeros momentos -unas quince personas, que fueron</text:span><text:span text:style-name="T14"> </text:span><text:span text:style-name="T7">trasladadas pronto a cárceles de Alcoi- y quedaron pronto en prisión atenuada.</text:span></text:p>
      <text:p text:style-name="P10"><text:soft-page-break/></text:p>
      <table:table table:name="Taula3" table:style-name="Taula3">
        <table:table-column table:style-name="Taula3.A"/>
        <table:table-row table:style-name="TableLine1664607709120">
          <table:table-cell table:style-name="Taula3.A1" office:value-type="string">
            <text:p text:style-name="P2"><text:a xlink:type="simple" xlink:href="https://apps.veu.ua.es/archivo_represaliados/records/238" text:style-name="Internet_20_link" text:visited-style-name="Visited_20_Internet_20_Link"><text:span text:style-name="T16">ARACIL CATALÁ, José</text:span></text:a></text:p>
          </table:table-cell>
        </table:table-row>
        <table:table-row table:style-name="TableLine1664607740944">
          <table:table-cell table:style-name="Taula3.A2" office:value-type="string">
            <text:p text:style-name="P2"><text:a xlink:type="simple" xlink:href="https://apps.veu.ua.es/archivo_represaliados/records/240" text:style-name="Internet_20_link" text:visited-style-name="Visited_20_Internet_20_Link"><text:span text:style-name="T16">BALDÓ CASANOVA, Miguel</text:span></text:a></text:p>
          </table:table-cell>
        </table:table-row>
        <table:table-row table:style-name="TableLine1664607730336">
          <table:table-cell table:style-name="Taula3.A3" office:value-type="string">
            <text:p text:style-name="P2"><text:a xlink:type="simple" xlink:href="https://apps.veu.ua.es/archivo_represaliados/records/239" text:style-name="Internet_20_link" text:visited-style-name="Visited_20_Internet_20_Link"><text:span text:style-name="T16">BALDÓ CASANOVA, Alfonso</text:span></text:a></text:p>
          </table:table-cell>
        </table:table-row>
        <table:table-row table:style-name="TableLine1664607727616">
          <table:table-cell table:style-name="Taula3.A4" office:value-type="string">
            <text:p text:style-name="P2"><text:a xlink:type="simple" xlink:href="https://apps.veu.ua.es/archivo_represaliados/records/241" text:style-name="Internet_20_link" text:visited-style-name="Visited_20_Internet_20_Link"><text:span text:style-name="T16">BALDÓ OLTRA, Jaime</text:span></text:a></text:p>
          </table:table-cell>
        </table:table-row>
        <table:table-row table:style-name="TableLine1664607741760">
          <table:table-cell table:style-name="Taula3.A5" office:value-type="string">
            <text:p text:style-name="P2"><text:a xlink:type="simple" xlink:href="https://apps.veu.ua.es/archivo_represaliados/records/242" text:style-name="Internet_20_link" text:visited-style-name="Visited_20_Internet_20_Link"><text:span text:style-name="T16">BERNABEU ARACIL, Rafael</text:span></text:a></text:p>
          </table:table-cell>
        </table:table-row>
        <table:table-row table:style-name="TableLine1664607730880">
          <table:table-cell table:style-name="Taula3.A6" office:value-type="string">
            <text:p text:style-name="P2"><text:a xlink:type="simple" xlink:href="https://apps.veu.ua.es/archivo_represaliados/records/243" text:style-name="Internet_20_link" text:visited-style-name="Visited_20_Internet_20_Link"><text:span text:style-name="T16">BERNABEU CATALÁ, Leandro</text:span></text:a></text:p>
          </table:table-cell>
        </table:table-row>
        <table:table-row table:style-name="TableLine1664607728160">
          <table:table-cell table:style-name="Taula3.A7" office:value-type="string">
            <text:p text:style-name="P2"><text:a xlink:type="simple" xlink:href="https://apps.veu.ua.es/archivo_represaliados/records/244" text:style-name="Internet_20_link" text:visited-style-name="Visited_20_Internet_20_Link"><text:span text:style-name="T16">CASANOVA SATORRE, Juan Bautista</text:span></text:a></text:p>
          </table:table-cell>
        </table:table-row>
        <table:table-row table:style-name="TableLine1664607741216">
          <table:table-cell table:style-name="Taula3.A8" office:value-type="string">
            <text:p text:style-name="P2"><text:a xlink:type="simple" xlink:href="https://apps.veu.ua.es/archivo_represaliados/records/245" text:style-name="Internet_20_link" text:visited-style-name="Visited_20_Internet_20_Link"><text:span text:style-name="T16">CATALÁ ARACIL, José Mª</text:span></text:a></text:p>
          </table:table-cell>
        </table:table-row>
        <table:table-row table:style-name="TableLine1664607741488">
          <table:table-cell table:style-name="Taula3.A9" office:value-type="string">
            <text:p text:style-name="P2"><text:a xlink:type="simple" xlink:href="https://apps.veu.ua.es/archivo_represaliados/records/246" text:style-name="Internet_20_link" text:visited-style-name="Visited_20_Internet_20_Link"><text:span text:style-name="T16">CATALÁ CASANOVA, Vicente</text:span></text:a></text:p>
          </table:table-cell>
        </table:table-row>
        <table:table-row table:style-name="TableLine1664607739584">
          <table:table-cell table:style-name="Taula3.A10" office:value-type="string">
            <text:p text:style-name="P2"><text:a xlink:type="simple" xlink:href="https://apps.veu.ua.es/archivo_represaliados/records/247" text:style-name="Internet_20_link" text:visited-style-name="Visited_20_Internet_20_Link"><text:span text:style-name="T16">CATALÁ CATALÁ, Faustino</text:span></text:a></text:p>
          </table:table-cell>
        </table:table-row>
        <table:table-row table:style-name="TableLine1664607724896">
          <table:table-cell table:style-name="Taula3.A11" office:value-type="string">
            <text:p text:style-name="P2"><text:a xlink:type="simple" xlink:href="https://apps.veu.ua.es/archivo_represaliados/records/248" text:style-name="Internet_20_link" text:visited-style-name="Visited_20_Internet_20_Link"><text:span text:style-name="T16">CATALÁ CATALÁ, Vicente</text:span></text:a></text:p>
          </table:table-cell>
        </table:table-row>
        <table:table-row table:style-name="TableLine1664607725168">
          <table:table-cell table:style-name="Taula3.A12" office:value-type="string">
            <text:p text:style-name="P2"><text:a xlink:type="simple" xlink:href="https://apps.veu.ua.es/archivo_represaliados/records/249" text:style-name="Internet_20_link" text:visited-style-name="Visited_20_Internet_20_Link"><text:span text:style-name="T16">CATALÁ FENOLLAR, Joaquín</text:span></text:a></text:p>
          </table:table-cell>
        </table:table-row>
        <table:table-row table:style-name="TableLine1664607725984">
          <table:table-cell table:style-name="Taula3.A13" office:value-type="string">
            <text:p text:style-name="P2"><text:a xlink:type="simple" xlink:href="https://apps.veu.ua.es/archivo_represaliados/records/250" text:style-name="Internet_20_link" text:visited-style-name="Visited_20_Internet_20_Link"><text:span text:style-name="T16">CATALÁ GADEA, Enrique</text:span></text:a></text:p>
          </table:table-cell>
        </table:table-row>
        <table:table-row table:style-name="TableLine1664607736320">
          <table:table-cell table:style-name="Taula3.A14" office:value-type="string">
            <text:p text:style-name="P2"><text:a xlink:type="simple" xlink:href="https://apps.veu.ua.es/archivo_represaliados/records/251" text:style-name="Internet_20_link" text:visited-style-name="Visited_20_Internet_20_Link"><text:span text:style-name="T16">CATALÁ IBÁÑEZ, Asunción</text:span></text:a></text:p>
          </table:table-cell>
        </table:table-row>
        <table:table-row table:style-name="TableLine1664607726256">
          <table:table-cell table:style-name="Taula3.A15" office:value-type="string">
            <text:p text:style-name="P2"><text:a xlink:type="simple" xlink:href="https://apps.veu.ua.es/archivo_represaliados/records/252" text:style-name="Internet_20_link" text:visited-style-name="Visited_20_Internet_20_Link"><text:span text:style-name="T16">GARCÍA MOYA, José</text:span></text:a></text:p>
          </table:table-cell>
        </table:table-row>
        <table:table-row table:style-name="TableLine1664607737952">
          <table:table-cell table:style-name="Taula3.A16" office:value-type="string">
            <text:p text:style-name="P2"><text:a xlink:type="simple" xlink:href="https://apps.veu.ua.es/archivo_represaliados/records/253" text:style-name="Internet_20_link" text:visited-style-name="Visited_20_Internet_20_Link"><text:span text:style-name="T16">IBÁÑEZ CASANOVA, Miguel</text:span></text:a></text:p>
          </table:table-cell>
        </table:table-row>
        <table:table-row table:style-name="TableLine1664607728432">
          <table:table-cell table:style-name="Taula3.A17" office:value-type="string">
            <text:p text:style-name="P2"><text:a xlink:type="simple" xlink:href="https://apps.veu.ua.es/archivo_represaliados/records/254" text:style-name="Internet_20_link" text:visited-style-name="Visited_20_Internet_20_Link"><text:span text:style-name="T16">IBORRA PASCUAL, Salvador</text:span></text:a></text:p>
          </table:table-cell>
        </table:table-row>
        <table:table-row table:style-name="TableLine1664607737136">
          <table:table-cell table:style-name="Taula3.A18" office:value-type="string">
            <text:p text:style-name="P2"><text:a xlink:type="simple" xlink:href="https://apps.veu.ua.es/archivo_represaliados/records/25776" text:style-name="Internet_20_link" text:visited-style-name="Visited_20_Internet_20_Link"><text:span text:style-name="T16">IVORRA GIRONÉS, José</text:span></text:a></text:p>
          </table:table-cell>
        </table:table-row>
        <table:table-row table:style-name="TableLine1664607728704">
          <table:table-cell table:style-name="Taula3.A19" office:value-type="string">
            <text:p text:style-name="P2"><text:a xlink:type="simple" xlink:href="https://apps.veu.ua.es/archivo_represaliados/records/255" text:style-name="Internet_20_link" text:visited-style-name="Visited_20_Internet_20_Link"><text:span text:style-name="T16">IVORRA GIRONÉS, Ramiro</text:span></text:a></text:p>
          </table:table-cell>
        </table:table-row>
        <table:table-row table:style-name="TableLine1664607734960">
          <table:table-cell table:style-name="Taula3.A20" office:value-type="string">
            <text:p text:style-name="P2"><text:a xlink:type="simple" xlink:href="https://apps.veu.ua.es/archivo_represaliados/records/256" text:style-name="Internet_20_link" text:visited-style-name="Visited_20_Internet_20_Link"><text:span text:style-name="T16">IVORRA GIRONÉS, Vicente</text:span></text:a></text:p>
          </table:table-cell>
        </table:table-row>
        <table:table-row table:style-name="TableLine1664607726800">
          <table:table-cell table:style-name="Taula3.A21" office:value-type="string">
            <text:p text:style-name="P2"><text:a xlink:type="simple" xlink:href="https://apps.veu.ua.es/archivo_represaliados/records/257" text:style-name="Internet_20_link" text:visited-style-name="Visited_20_Internet_20_Link"><text:span text:style-name="T16">IVORRA OLTRA, Juan Miguel</text:span></text:a></text:p>
          </table:table-cell>
        </table:table-row>
        <table:table-row table:style-name="TableLine1664607740400">
          <table:table-cell table:style-name="Taula3.A22" office:value-type="string">
            <text:p text:style-name="P2"><text:a xlink:type="simple" xlink:href="https://apps.veu.ua.es/archivo_represaliados/records/258" text:style-name="Internet_20_link" text:visited-style-name="Visited_20_Internet_20_Link"><text:span text:style-name="T16">LLORET RIPOLL, Nicolás</text:span></text:a></text:p>
          </table:table-cell>
        </table:table-row>
        <table:table-row table:style-name="TableLine1664607736048">
          <table:table-cell table:style-name="Taula3.A23" office:value-type="string">
            <text:p text:style-name="P2"><text:a xlink:type="simple" xlink:href="https://apps.veu.ua.es/archivo_represaliados/records/259" text:style-name="Internet_20_link" text:visited-style-name="Visited_20_Internet_20_Link"><text:span text:style-name="T16">MOLLÁ ARACIL, Vicente</text:span></text:a></text:p>
          </table:table-cell>
        </table:table-row>
        <table:table-row table:style-name="TableLine1664607738496">
          <table:table-cell table:style-name="Taula3.A24" office:value-type="string">
            <text:p text:style-name="P2"><text:a xlink:type="simple" xlink:href="https://apps.veu.ua.es/archivo_represaliados/records/260" text:style-name="Internet_20_link" text:visited-style-name="Visited_20_Internet_20_Link"><text:span text:style-name="T16">MOLLÁ CATALÁ, Germán</text:span></text:a></text:p>
          </table:table-cell>
        </table:table-row>
        <table:table-row table:style-name="TableLine1664607729520">
          <table:table-cell table:style-name="Taula3.A25" office:value-type="string">
            <text:p text:style-name="P2"><text:a xlink:type="simple" xlink:href="https://apps.veu.ua.es/archivo_represaliados/records/261" text:style-name="Internet_20_link" text:visited-style-name="Visited_20_Internet_20_Link"><text:span text:style-name="T16">MOLLÁ CATALÁ, Ismael</text:span></text:a></text:p>
          </table:table-cell>
        </table:table-row>
        <table:table-row table:style-name="TableLine1664607739040">
          <table:table-cell table:style-name="Taula3.A26" office:value-type="string">
            <text:p text:style-name="P2"><text:a xlink:type="simple" xlink:href="https://apps.veu.ua.es/archivo_represaliados/records/262" text:style-name="Internet_20_link" text:visited-style-name="Visited_20_Internet_20_Link"><text:span text:style-name="T16">MOLLÁ SANCHÍZ, José</text:span></text:a></text:p>
          </table:table-cell>
        </table:table-row>
        <table:table-row table:style-name="TableLine1664607731696">
          <table:table-cell table:style-name="Taula3.A27" office:value-type="string">
            <text:p text:style-name="P2"><text:a xlink:type="simple" xlink:href="https://apps.veu.ua.es/archivo_represaliados/records/263" text:style-name="Internet_20_link" text:visited-style-name="Visited_20_Internet_20_Link"><text:span text:style-name="T16">PÉREZ AGUIRRE, Carmelo</text:span></text:a></text:p>
          </table:table-cell>
        </table:table-row>
        <table:table-row table:style-name="TableLine1664607738224">
          <table:table-cell table:style-name="Taula3.A28" office:value-type="string">
            <text:p text:style-name="P2"><text:a xlink:type="simple" xlink:href="https://apps.veu.ua.es/archivo_represaliados/records/264" text:style-name="Internet_20_link" text:visited-style-name="Visited_20_Internet_20_Link"><text:span text:style-name="T16">PICÓ IBORRA, Vicente</text:span></text:a></text:p>
          </table:table-cell>
        </table:table-row>
        <table:table-row table:style-name="TableLine1664607732784">
          <table:table-cell table:style-name="Taula3.A29" office:value-type="string">
            <text:p text:style-name="P2"><text:a xlink:type="simple" xlink:href="https://apps.veu.ua.es/archivo_represaliados/records/265" text:style-name="Internet_20_link" text:visited-style-name="Visited_20_Internet_20_Link"><text:span text:style-name="T16">SANCHÍS BERNABEU, Ismael</text:span></text:a></text:p>
          </table:table-cell>
        </table:table-row>
        <table:table-row table:style-name="TableLine1664607733328">
          <table:table-cell table:style-name="Taula3.A30" office:value-type="string">
            <text:p text:style-name="P2"><text:a xlink:type="simple" xlink:href="https://apps.veu.ua.es/archivo_represaliados/records/266" text:style-name="Internet_20_link" text:visited-style-name="Visited_20_Internet_20_Link"><text:span text:style-name="T16">SANCHÍS BERNABEU, José Vicente</text:span></text:a></text:p>
          </table:table-cell>
        </table:table-row>
        <table:table-row table:style-name="TableLine1664607733600">
          <table:table-cell table:style-name="Taula3.A31" office:value-type="string">
            <text:p text:style-name="P2"><text:a xlink:type="simple" xlink:href="https://apps.veu.ua.es/archivo_represaliados/records/267" text:style-name="Internet_20_link" text:visited-style-name="Visited_20_Internet_20_Link"><text:span text:style-name="T16">SANCHÍS BERNABEU, Manuel</text:span></text:a></text:p>
          </table:table-cell>
        </table:table-row>
        <table:table-row table:style-name="TableLine1664607734144">
          <table:table-cell table:style-name="Taula3.A32" office:value-type="string">
            <text:p text:style-name="P2"><text:a xlink:type="simple" xlink:href="https://apps.veu.ua.es/archivo_represaliados/records/268" text:style-name="Internet_20_link" text:visited-style-name="Visited_20_Internet_20_Link"><text:span text:style-name="T16">SEGURA IBORRA, Vicente</text:span></text:a></text:p>
          </table:table-cell>
        </table:table-row>
        <table:table-row table:style-name="TableLine1664607752640">
          <table:table-cell table:style-name="Taula3.A33" office:value-type="string">
            <text:p text:style-name="P2"><text:a xlink:type="simple" xlink:href="https://apps.veu.ua.es/archivo_represaliados/records/269" text:style-name="Internet_20_link" text:visited-style-name="Visited_20_Internet_20_Link"><text:span text:style-name="T16">SERRA ARQUES, José</text:span></text:a></text:p>
          </table:table-cell>
        </table:table-row>
        <table:table-row table:style-name="TableLine1664607752912">
          <table:table-cell table:style-name="Taula3.A34" office:value-type="string">
            <text:p text:style-name="P2"><text:a xlink:type="simple" xlink:href="https://apps.veu.ua.es/archivo_represaliados/records/270" text:style-name="Internet_20_link" text:visited-style-name="Visited_20_Internet_20_Link"><text:span text:style-name="T16">SOLER ARQUES, Francisco</text:span></text:a></text:p>
          </table:table-cell>
        </table:table-row>
      </table:table>
      <text:p text:style-name="P10"/>
      <text:p text:style-name="P5">ALFAFARA</text:p>
      <text:p text:style-name="P8">Lista de represaliados: 19</text:p>
      <text:p text:style-name="P20">Francisco Moreno Sáez</text:p>
      <text:p text:style-name="P14"><text:soft-page-break/>Localidad agrícola perteneciente a la comarca del Comtat, que tenía 595 habitantes en 1930 y 644 en 1940. Existían entre 1936 y 1939 organizaciones del PSOE -que tenía una veintena de militantes-, la CNT o el PCE.</text:p>
      <text:p text:style-name="P14">Durante la guerra no se produjeron víctimas mortales, aunque diez vecinos fueron declarados “facciosos”. Entre septiembre y octubre fueron destruidas algunas imágenes y objetos de culto de la Iglesia. Además, se procedió -por presión de elementos forasteros- a la publicación de un bando en el que instaba a cuantas personas tuvieran en sus casas imágenes religiosas a que las entregasen, siendo destruidas luego algunas de ellas: esta medida se tomó de acuerdo con esas personas de orden, para evitar males mayores si los milicianos se enteraban de que las tenían en sus domicilios.</text:p>
      <text:p text:style-name="P14">No hubo ningún fusilado en la postguerra ni se aplicó a ningún vecino la Ley de Responsabilidades Políticas. Todos los represaliados, hombres, trabajaban como jornaleros o pequeños propietarios, en el campo, con la excepción de un ferroviario que se avecindó en Alfarara tras haber sido capataz en la linea Yecla-Villena-Alcoi.</text:p>
      <text:p text:style-name="P14">La condena máxima que se aplicó a un vecino de Alfafara fue la de 12 años y 1 día de reclusión menor por auxilio a la rebelión: se trataba de un dirigente del PCE y del Frente Popular al que se atribuía la participación en la destrucción de imágenes sagradas y el hecho de haber marchado voluntariamente a las filas del ejército republicano. Además, cuatro vecinos fueron condenados a 6 años y 1 día de prisión mayor por auxilio a la rebelión, acusados de haber sido dirigentes del Frente Popular y, en cuanto tales, haber ordenado requisas, incautaciones y exigencias de dinero a personas de derechas para pagar a las Milicias. De otros no conocemos el resultado del proceso militar. Dos vecinos fueron enviados a la cárcel de Sevilla, por estar acusados de hechos delictivos cometidos en La Campana, donde habían nacido.</text:p>
      <text:p text:style-name="P14">La mayoría de estos represaliados estuvieron presos en el depósito municipal de Cocentaina, las cárceles de Alcoi -incluido el campo de concentración Oliver- y el Reformatorio de Alicante.</text:p>
      <text:p text:style-name="P10"/>
      <table:table table:name="Taula4" table:style-name="Taula4">
        <table:table-column table:style-name="Taula4.A"/>
        <table:table-row table:style-name="TableLine1664607736592">
          <table:table-cell table:style-name="Taula4.A1" office:value-type="string">
            <text:p text:style-name="P2"><text:a xlink:type="simple" xlink:href="https://apps.veu.ua.es/archivo_represaliados/records/271" text:style-name="Internet_20_link" text:visited-style-name="Visited_20_Internet_20_Link"><text:span text:style-name="T16">BENEYTO CASANOVA, Juan Bautista</text:span></text:a></text:p>
          </table:table-cell>
        </table:table-row>
        <table:table-row table:style-name="TableLine1664607750464">
          <table:table-cell table:style-name="Taula4.A2" office:value-type="string">
            <text:p text:style-name="P2"><text:a xlink:type="simple" xlink:href="https://apps.veu.ua.es/archivo_represaliados/records/272" text:style-name="Internet_20_link" text:visited-style-name="Visited_20_Internet_20_Link"><text:span text:style-name="T16">CALBO JORDÁ, José</text:span></text:a></text:p>
          </table:table-cell>
        </table:table-row>
        <table:table-row table:style-name="TableLine1664607758624">
          <table:table-cell table:style-name="Taula4.A3" office:value-type="string">
            <text:p text:style-name="P2"><text:a xlink:type="simple" xlink:href="https://apps.veu.ua.es/archivo_represaliados/records/273" text:style-name="Internet_20_link" text:visited-style-name="Visited_20_Internet_20_Link"><text:span text:style-name="T16">DESCALS VIDAL, Vicente</text:span></text:a></text:p>
          </table:table-cell>
        </table:table-row>
        <table:table-row table:style-name="TableLine1664607743120">
          <table:table-cell table:style-name="Taula4.A4" office:value-type="string">
            <text:p text:style-name="P2"><text:a xlink:type="simple" xlink:href="https://apps.veu.ua.es/archivo_represaliados/records/274" text:style-name="Internet_20_link" text:visited-style-name="Visited_20_Internet_20_Link"><text:span text:style-name="T16">GÓMEZ FRANCÉS, Leonardo</text:span></text:a></text:p>
          </table:table-cell>
        </table:table-row>
        <table:table-row table:style-name="TableLine1664607748832">
          <table:table-cell table:style-name="Taula4.A5" office:value-type="string">
            <text:p text:style-name="P2"><text:a xlink:type="simple" xlink:href="https://apps.veu.ua.es/archivo_represaliados/records/275" text:style-name="Internet_20_link" text:visited-style-name="Visited_20_Internet_20_Link"><text:span text:style-name="T16">JUAN GAONA, Luis</text:span></text:a></text:p>
          </table:table-cell>
        </table:table-row>
        <text:soft-page-break/>
        <table:table-row table:style-name="TableLine1664607753456">
          <table:table-cell table:style-name="Taula4.A6" office:value-type="string">
            <text:p text:style-name="P2"><text:a xlink:type="simple" xlink:href="https://apps.veu.ua.es/archivo_represaliados/records/276" text:style-name="Internet_20_link" text:visited-style-name="Visited_20_Internet_20_Link"><text:span text:style-name="T16">MARTÍNEZ DANA, Manuel</text:span></text:a></text:p>
          </table:table-cell>
        </table:table-row>
        <table:table-row table:style-name="TableLine1664607746384">
          <table:table-cell table:style-name="Taula4.A7" office:value-type="string">
            <text:p text:style-name="P2"><text:a xlink:type="simple" xlink:href="https://apps.veu.ua.es/archivo_represaliados/records/277" text:style-name="Internet_20_link" text:visited-style-name="Visited_20_Internet_20_Link"><text:span text:style-name="T16">MARTÍNEZ MÉNDEZ, José, (a) Pelaculo</text:span></text:a></text:p>
          </table:table-cell>
        </table:table-row>
        <table:table-row table:style-name="TableLine1664607756992">
          <table:table-cell table:style-name="Taula4.A8" office:value-type="string">
            <text:p text:style-name="P2"><text:a xlink:type="simple" xlink:href="https://apps.veu.ua.es/archivo_represaliados/records/278" text:style-name="Internet_20_link" text:visited-style-name="Visited_20_Internet_20_Link"><text:span text:style-name="T16">PÉREZ CALAFELL, Julio</text:span></text:a></text:p>
          </table:table-cell>
        </table:table-row>
        <table:table-row table:style-name="TableLine1664607746928">
          <table:table-cell table:style-name="Taula4.A9" office:value-type="string">
            <text:p text:style-name="P2"><text:a xlink:type="simple" xlink:href="https://apps.veu.ua.es/archivo_represaliados/records/279" text:style-name="Internet_20_link" text:visited-style-name="Visited_20_Internet_20_Link"><text:span text:style-name="T16">ROVIRA MARTÍNEZ, Juan</text:span></text:a></text:p>
          </table:table-cell>
        </table:table-row>
        <table:table-row table:style-name="TableLine1664607757264">
          <table:table-cell table:style-name="Taula4.A10" office:value-type="string">
            <text:p text:style-name="P2"><text:a xlink:type="simple" xlink:href="https://apps.veu.ua.es/archivo_represaliados/records/280" text:style-name="Internet_20_link" text:visited-style-name="Visited_20_Internet_20_Link"><text:span text:style-name="T16">SANZ BENITO, Victoriano</text:span></text:a></text:p>
          </table:table-cell>
        </table:table-row>
        <table:table-row table:style-name="TableLine1664607749648">
          <table:table-cell table:style-name="Taula4.A11" office:value-type="string">
            <text:p text:style-name="P2"><text:a xlink:type="simple" xlink:href="https://apps.veu.ua.es/archivo_represaliados/records/281" text:style-name="Internet_20_link" text:visited-style-name="Visited_20_Internet_20_Link"><text:span text:style-name="T16">SEMPERE BENEITO, José</text:span></text:a></text:p>
          </table:table-cell>
        </table:table-row>
        <table:table-row table:style-name="TableLine1664607750736">
          <table:table-cell table:style-name="Taula4.A12" office:value-type="string">
            <text:p text:style-name="P2"><text:a xlink:type="simple" xlink:href="https://apps.veu.ua.es/archivo_represaliados/records/282" text:style-name="Internet_20_link" text:visited-style-name="Visited_20_Internet_20_Link"><text:span text:style-name="T16">TORRÓ GANDÍA, Eladio</text:span></text:a></text:p>
          </table:table-cell>
        </table:table-row>
        <table:table-row table:style-name="TableLine1664607753728">
          <table:table-cell table:style-name="Taula4.A13" office:value-type="string">
            <text:p text:style-name="P2"><text:a xlink:type="simple" xlink:href="https://apps.veu.ua.es/archivo_represaliados/records/283" text:style-name="Internet_20_link" text:visited-style-name="Visited_20_Internet_20_Link"><text:span text:style-name="T16">VAÑÓ SOLER, Antonio</text:span></text:a></text:p>
          </table:table-cell>
        </table:table-row>
        <table:table-row table:style-name="TableLine1664607742848">
          <table:table-cell table:style-name="Taula4.A14" office:value-type="string">
            <text:p text:style-name="P2"><text:a xlink:type="simple" xlink:href="https://apps.veu.ua.es/archivo_represaliados/records/284" text:style-name="Internet_20_link" text:visited-style-name="Visited_20_Internet_20_Link"><text:span text:style-name="T16">VAÑÓ SOLER, Vicente</text:span></text:a></text:p>
          </table:table-cell>
        </table:table-row>
        <table:table-row table:style-name="TableLine1664607755360">
          <table:table-cell table:style-name="Taula4.A15" office:value-type="string">
            <text:p text:style-name="P2"><text:a xlink:type="simple" xlink:href="https://apps.veu.ua.es/archivo_represaliados/records/285" text:style-name="Internet_20_link" text:visited-style-name="Visited_20_Internet_20_Link"><text:span text:style-name="T16">VERDÚ MONERRIS, José</text:span></text:a></text:p>
          </table:table-cell>
        </table:table-row>
        <table:table-row table:style-name="TableLine1664607745840">
          <table:table-cell table:style-name="Taula4.A16" office:value-type="string">
            <text:p text:style-name="P2"><text:a xlink:type="simple" xlink:href="https://apps.veu.ua.es/archivo_represaliados/records/286" text:style-name="Internet_20_link" text:visited-style-name="Visited_20_Internet_20_Link"><text:span text:style-name="T16">VICEDO BELDA, Salvador</text:span></text:a></text:p>
          </table:table-cell>
        </table:table-row>
        <table:table-row table:style-name="TableLine1664607755904">
          <table:table-cell table:style-name="Taula4.A17" office:value-type="string">
            <text:p text:style-name="P2"><text:a xlink:type="simple" xlink:href="https://apps.veu.ua.es/archivo_represaliados/records/287" text:style-name="Internet_20_link" text:visited-style-name="Visited_20_Internet_20_Link"><text:span text:style-name="T16">VICEDO SEMPERE, Antonio</text:span></text:a></text:p>
          </table:table-cell>
        </table:table-row>
        <table:table-row table:style-name="TableLine1664607751280">
          <table:table-cell table:style-name="Taula4.A18" office:value-type="string">
            <text:p text:style-name="P2"><text:a xlink:type="simple" xlink:href="https://apps.veu.ua.es/archivo_represaliados/records/288" text:style-name="Internet_20_link" text:visited-style-name="Visited_20_Internet_20_Link"><text:span text:style-name="T16">VIDAL ANTOLÍ, Manuel</text:span></text:a></text:p>
          </table:table-cell>
        </table:table-row>
        <table:table-row table:style-name="TableLine1664607748288">
          <table:table-cell table:style-name="Taula4.A19" office:value-type="string">
            <text:p text:style-name="P2"><text:a xlink:type="simple" xlink:href="https://apps.veu.ua.es/archivo_represaliados/records/289" text:style-name="Internet_20_link" text:visited-style-name="Visited_20_Internet_20_Link"><text:span text:style-name="T16">VIDAL CALATAYUD, José</text:span></text:a></text:p>
          </table:table-cell>
        </table:table-row>
      </table:table>
      <text:p text:style-name="P10"/>
      <text:p text:style-name="P5">ALMUDAINA</text:p>
      <text:p text:style-name="P8">Lista de represaliados: 18</text:p>
      <text:p text:style-name="P12">Francisco Moreno Sáez</text:p>
      <text:p text:style-name="P14">Localidad perteneciente a la comarca del Comtat, que tenía 399 habitantes en 1930 y 375 en 1940. Durante la guerra existía alguna organización de partidos y sindicatos como IR, PSOE, UGT, PCE -éste, integrado en la comarcal de Alcoi- y SRI. Se creó un Comité Revolucionario de Defensa.</text:p>
      <text:p text:style-name="P14">Hubo una victima de la violencia republicana, un vecino asesinado en el término municipal de Benillup, sin que fueran conocidos los autores, posiblemente forasteros, según la Causa General, que aludía al saqueo de algunas fincas rústicas, la exigencia de dinero a personas de derechas y la quema de imágenes de la Iglesia, que fue destruida en parte, como los hechos delictivos sucedidos en el verano de 1936. Además, una vecina fue declarada facciosa.</text:p>
      <text:p text:style-name="P14">Cuando terminó la guerra un grupo de falangistas se personó en el Ayuntamiento y destituyó a los concejales republicanos, a los que dejaron en arresto en sus domicilios. Luego, los represaliados franquistas -casi todos trabajadores agrícolas- estuvieron presos en el depósito municipal de Cocentaina, la cárcel y el campo Oliver de Alcoi, y el Reformatorio de Alicante. Las penas no fueron muy elevadas, destacando una a 20 años y otra a 12 años y 1 día por auxilio a la rebelión, impuestas a los vecinos acusados de los hechos antes relatados o que habían desempeñado algún cargo en el Comité Revolucionario o habían sido milicianos a las órdenes de <text:soft-page-break/>dicho Comité.</text:p>
      <text:p text:style-name="P14">Como ocurrió en otras localidades, algunos vecinos que no habían sido procesados, lo fueron en 1942 tras un segundo informe al fiscal de la Causa General. Se aplico la LRP a seis vecinos y no hubo ninguna mujer represaliada.</text:p>
      <text:p text:style-name="P11"><text:span text:style-name="T11">Les dades personals recollides han estat obtinguts d'expedients de consulta lliure disponibles a Arxius públics i d'informació proporcionada pels titulars (avui morts) o familiars directes. D'acord amb la normativa espanyola de protecció de dades de caràcter personal dels hereus d'una persona morta que acreditin degudament aquesta condició, així com el marmessor testamentari o aquella persona o institució a la qual el mort hagués conferit un mandat exprés per a això podran dirigir-se a l' responsable o encarregat de l'tractament a l'objecte de sol·licitar l'accés a les dades personals d'aquella, i, si escau, la seva rectificació o supressió. Per a això,</text:span><text:a xlink:type="simple" xlink:href="http://sedeelectronica.ua.es/" text:style-name="Internet_20_link" text:visited-style-name="Visited_20_Internet_20_Link"><text:span text:style-name="T12">http://sedeelectronica.ua.es</text:span></text:a><text:span text:style-name="T11"> ) segons el que estableix la Llei 39/2015, d'1 d'octubre, de l'procediment administratiu comú de les administracions públiques</text:span></text:p>
      <text:p text:style-name="P10"/>
      <table:table table:name="Taula5" table:style-name="Taula5">
        <table:table-column table:style-name="Taula5.A"/>
        <table:table-row table:style-name="TableLine1664607754816">
          <table:table-cell table:style-name="Taula5.A1" office:value-type="string">
            <text:p text:style-name="P2"><text:a xlink:type="simple" xlink:href="https://apps.veu.ua.es/archivo_represaliados/records/389" text:style-name="Internet_20_link" text:visited-style-name="Visited_20_Internet_20_Link"><text:span text:style-name="T16">ALCARAZ MONLLOR, Juan</text:span></text:a></text:p>
          </table:table-cell>
        </table:table-row>
        <table:table-row table:style-name="TableLine1664607752096">
          <table:table-cell table:style-name="Taula5.A2" office:value-type="string">
            <text:p text:style-name="P2"><text:a xlink:type="simple" xlink:href="https://apps.veu.ua.es/archivo_represaliados/records/390" text:style-name="Internet_20_link" text:visited-style-name="Visited_20_Internet_20_Link"><text:span text:style-name="T16">ANDRÉS CASTELLÓ, Alejandro</text:span></text:a></text:p>
          </table:table-cell>
        </table:table-row>
        <table:table-row table:style-name="TableLine1664607757536">
          <table:table-cell table:style-name="Taula5.A3" office:value-type="string">
            <text:p text:style-name="P2"><text:a xlink:type="simple" xlink:href="https://apps.veu.ua.es/archivo_represaliados/records/391" text:style-name="Internet_20_link" text:visited-style-name="Visited_20_Internet_20_Link"><text:span text:style-name="T16">DEVESA PÉREZ, Lino</text:span></text:a></text:p>
          </table:table-cell>
        </table:table-row>
        <table:table-row table:style-name="TableLine1664607755088">
          <table:table-cell table:style-name="Taula5.A4" office:value-type="string">
            <text:p text:style-name="P2"><text:a xlink:type="simple" xlink:href="https://apps.veu.ua.es/archivo_represaliados/records/392" text:style-name="Internet_20_link" text:visited-style-name="Visited_20_Internet_20_Link"><text:span text:style-name="T16">DEVESA SANTACREU, José</text:span></text:a></text:p>
          </table:table-cell>
        </table:table-row>
        <table:table-row table:style-name="TableLine1664607758080">
          <table:table-cell table:style-name="Taula5.A5" office:value-type="string">
            <text:p text:style-name="P2"><text:a xlink:type="simple" xlink:href="https://apps.veu.ua.es/archivo_represaliados/records/393" text:style-name="Internet_20_link" text:visited-style-name="Visited_20_Internet_20_Link"><text:span text:style-name="T16">DOMÍNGUEZ ANDRÉS, José</text:span></text:a></text:p>
          </table:table-cell>
        </table:table-row>
        <table:table-row table:style-name="TableLine1664607758352">
          <table:table-cell table:style-name="Taula5.A6" office:value-type="string">
            <text:p text:style-name="P2"><text:a xlink:type="simple" xlink:href="https://apps.veu.ua.es/archivo_represaliados/records/394" text:style-name="Internet_20_link" text:visited-style-name="Visited_20_Internet_20_Link"><text:span text:style-name="T16">DOMÍNGUEZ COPÓN, Camilo</text:span></text:a></text:p>
          </table:table-cell>
        </table:table-row>
        <table:table-row table:style-name="TableLine1664607759168">
          <table:table-cell table:style-name="Taula5.A7" office:value-type="string">
            <text:p text:style-name="P2"><text:a xlink:type="simple" xlink:href="https://apps.veu.ua.es/archivo_represaliados/records/395" text:style-name="Internet_20_link" text:visited-style-name="Visited_20_Internet_20_Link"><text:span text:style-name="T16">DOMÍNGUEZ FERRANDO, Francisco</text:span></text:a></text:p>
          </table:table-cell>
        </table:table-row>
        <table:table-row table:style-name="TableLine1664607748560">
          <table:table-cell table:style-name="Taula5.A8" office:value-type="string">
            <text:p text:style-name="P2"><text:a xlink:type="simple" xlink:href="https://apps.veu.ua.es/archivo_represaliados/records/396" text:style-name="Internet_20_link" text:visited-style-name="Visited_20_Internet_20_Link"><text:span text:style-name="T16">DOMÍNGUEZ FERRANDO, Tomás, (a) Tomás de la Badía</text:span></text:a></text:p>
          </table:table-cell>
        </table:table-row>
        <table:table-row table:style-name="TableLine1664607744208">
          <table:table-cell table:style-name="Taula5.A9" office:value-type="string">
            <text:p text:style-name="P2"><text:a xlink:type="simple" xlink:href="https://apps.veu.ua.es/archivo_represaliados/records/25767" text:style-name="Internet_20_link" text:visited-style-name="Visited_20_Internet_20_Link"><text:span text:style-name="T16">DOMÍNGUEZ FULLANA, Rosa.</text:span></text:a></text:p>
          </table:table-cell>
        </table:table-row>
        <table:table-row table:style-name="TableLine1664607746112">
          <table:table-cell table:style-name="Taula5.A10" office:value-type="string">
            <text:p text:style-name="P2"><text:a xlink:type="simple" xlink:href="https://apps.veu.ua.es/archivo_represaliados/records/397" text:style-name="Internet_20_link" text:visited-style-name="Visited_20_Internet_20_Link"><text:span text:style-name="T16">DOMÍNGUEZ FULLANA, Vicente</text:span></text:a></text:p>
          </table:table-cell>
        </table:table-row>
        <table:table-row table:style-name="TableLine1664607769776">
          <table:table-cell table:style-name="Taula5.A11" office:value-type="string">
            <text:p text:style-name="P2"><text:a xlink:type="simple" xlink:href="https://apps.veu.ua.es/archivo_represaliados/records/398" text:style-name="Internet_20_link" text:visited-style-name="Visited_20_Internet_20_Link"><text:span text:style-name="T16">DOMÍNGUEZ TORTAJADA, Nicolás</text:span></text:a></text:p>
          </table:table-cell>
        </table:table-row>
        <table:table-row table:style-name="TableLine1664607775216">
          <table:table-cell table:style-name="Taula5.A12" office:value-type="string">
            <text:p text:style-name="P2"><text:a xlink:type="simple" xlink:href="https://apps.veu.ua.es/archivo_represaliados/records/399" text:style-name="Internet_20_link" text:visited-style-name="Visited_20_Internet_20_Link"><text:span text:style-name="T16">FERRANDO CATALÁ, Tomás</text:span></text:a></text:p>
          </table:table-cell>
        </table:table-row>
        <table:table-row table:style-name="TableLine1664607767872">
          <table:table-cell table:style-name="Taula5.A13" office:value-type="string">
            <text:p text:style-name="P2"><text:a xlink:type="simple" xlink:href="https://apps.veu.ua.es/archivo_represaliados/records/400" text:style-name="Internet_20_link" text:visited-style-name="Visited_20_Internet_20_Link"><text:span text:style-name="T16">FERRANDO FERRANDO, Elías</text:span></text:a></text:p>
          </table:table-cell>
        </table:table-row>
        <table:table-row table:style-name="TableLine1664607766784">
          <table:table-cell table:style-name="Taula5.A14" office:value-type="string">
            <text:p text:style-name="P2"><text:a xlink:type="simple" xlink:href="https://apps.veu.ua.es/archivo_represaliados/records/401" text:style-name="Internet_20_link" text:visited-style-name="Visited_20_Internet_20_Link"><text:span text:style-name="T16">GARCÍA GARCÍA, Antonio</text:span></text:a></text:p>
          </table:table-cell>
        </table:table-row>
        <table:table-row table:style-name="TableLine1664607764880">
          <table:table-cell table:style-name="Taula5.A15" office:value-type="string">
            <text:p text:style-name="P2"><text:a xlink:type="simple" xlink:href="https://apps.veu.ua.es/archivo_represaliados/records/402" text:style-name="Internet_20_link" text:visited-style-name="Visited_20_Internet_20_Link"><text:span text:style-name="T16">GARCÍA OLTRA, Rudesindo</text:span></text:a></text:p>
          </table:table-cell>
        </table:table-row>
        <table:table-row table:style-name="TableLine1664607770864">
          <table:table-cell table:style-name="Taula5.A16" office:value-type="string">
            <text:p text:style-name="P2"><text:a xlink:type="simple" xlink:href="https://apps.veu.ua.es/archivo_represaliados/records/25032" text:style-name="Internet_20_link" text:visited-style-name="Visited_20_Internet_20_Link"><text:span text:style-name="T16">NÁCHER VIDAL. Dionisio.</text:span></text:a></text:p>
          </table:table-cell>
        </table:table-row>
        <table:table-row table:style-name="TableLine1664607763792">
          <table:table-cell table:style-name="Taula5.A17" office:value-type="string">
            <text:p text:style-name="P2"><text:a xlink:type="simple" xlink:href="https://apps.veu.ua.es/archivo_represaliados/records/403" text:style-name="Internet_20_link" text:visited-style-name="Visited_20_Internet_20_Link"><text:span text:style-name="T16">OLTRA GARCÍA, Rafael</text:span></text:a></text:p>
          </table:table-cell>
        </table:table-row>
        <table:table-row table:style-name="TableLine1664607774672">
          <table:table-cell table:style-name="Taula5.A18" office:value-type="string">
            <text:p text:style-name="P2"><text:a xlink:type="simple" xlink:href="https://apps.veu.ua.es/archivo_represaliados/records/404" text:style-name="Internet_20_link" text:visited-style-name="Visited_20_Internet_20_Link"><text:span text:style-name="T16">RODRÍGUEZ SÁNCHEZ, Secundino</text:span></text:a></text:p>
          </table:table-cell>
        </table:table-row>
      </table:table>
      <text:p text:style-name="P10"/>
      <text:p text:style-name="P10"/>
      <text:p text:style-name="P22"/>
      <text:p text:style-name="P22"><text:soft-page-break/></text:p>
      <text:p text:style-name="P22"/>
      <text:p text:style-name="P22"/>
      <text:p text:style-name="P13">BALONES</text:p>
      <text:p text:style-name="P21">Francisco Moreno Sáez</text:p>
      <text:p text:style-name="P19"><text:span text:style-name="T13">Lista de represaliados: 9</text:span><text:span text:style-name="T2"> </text:span></text:p>
      <text:p text:style-name="P14">Localidad perteneciente a la comarca del Comtat, que tenía 322 habitantes en 1930 y 298 en 1940. No tenemos noticia de la existencia de afiliados al PSOE y la UGT, solo de alguna afiliación a IR y al PCE, cuyo Radio pertenecía a la comarcal de Alcoi y que creó, al parecer, una sección de la Federación Provincial Campesina.</text:p>
      <text:p text:style-name="P14">Según la Causa General, en agosto de 1936 unos forasteros desconocidos -al parecer, de Benilloba y Alcoi- procedieron a la destrucción del Vía Crucis y de las imágenes, altares, ornamentos y objetos de culto de la Iglesia. Sin embargo, fueron procesados varios vecinos por haber retirado los escombros de la Iglesia. Ningún vecino fue clasificado como faccioso.</text:p>
      <text:p text:style-name="P14">Siete vecinos sufrieron represalias después de la guerra y fueron condenados en Consejo de guerra a ocho años -cinco de ellos- y seis años -los otros dos- de prisión por auxilio a la rebelión. En tres casos -entre ellos, el alcalde Enrique Segura- se reconocía en la sentencia que habían favorecido a personas de derechas. A nadie se le aplicó la Ley de Responsabilidades Políticas. Los condenados, labradores casi todos, fueron acusados de la destrucción de la Iglesia y el Vía Crucis, haber sido concejales, alcalde o miembros del Comité Revolucionario, haber exigido dinero a personas de derechas o haber participado en incautaciones. Estuvieron presos en el depósito municipal de Cocentaina, la cárcel del partido de Alcoi, el campo Oliver y el Reformatorio de Alicante.</text:p>
      <table:table table:name="Taula6" table:style-name="Taula6">
        <table:table-column table:style-name="Taula6.A"/>
        <table:table-row table:style-name="TableLine1664607743664">
          <table:table-cell table:style-name="Taula6.A1" office:value-type="string">
            <text:p text:style-name="P2"><text:a xlink:type="simple" xlink:href="https://apps.veu.ua.es/archivo_represaliados/records/523" text:style-name="Internet_20_link" text:visited-style-name="Visited_20_Internet_20_Link"><text:span text:style-name="T16">FERRÁNDIZ / FERNÁNDEZ CARCHANO / CORCHANO, Salvador</text:span></text:a></text:p>
          </table:table-cell>
        </table:table-row>
        <table:table-row table:style-name="TableLine1664607771952">
          <table:table-cell table:style-name="Taula6.A2" office:value-type="string">
            <text:p text:style-name="P2"><text:a xlink:type="simple" xlink:href="https://apps.veu.ua.es/archivo_represaliados/records/25229" text:style-name="Internet_20_link" text:visited-style-name="Visited_20_Internet_20_Link"><text:span text:style-name="T16">FERRÁNDIZ BALLESTER, José.</text:span></text:a></text:p>
          </table:table-cell>
        </table:table-row>
        <table:table-row table:style-name="TableLine1664607774400">
          <table:table-cell table:style-name="Taula6.A3" office:value-type="string">
            <text:p text:style-name="P2"><text:a xlink:type="simple" xlink:href="https://apps.veu.ua.es/archivo_represaliados/records/522" text:style-name="Internet_20_link" text:visited-style-name="Visited_20_Internet_20_Link"><text:span text:style-name="T16">FERRÁNDIZ BALLESTER, Vicente</text:span></text:a></text:p>
          </table:table-cell>
        </table:table-row>
        <table:table-row table:style-name="TableLine1664607765968">
          <table:table-cell table:style-name="Taula6.A4" office:value-type="string">
            <text:p text:style-name="P2"><text:a xlink:type="simple" xlink:href="https://apps.veu.ua.es/archivo_represaliados/records/524" text:style-name="Internet_20_link" text:visited-style-name="Visited_20_Internet_20_Link"><text:span text:style-name="T16">FERRÁNDIZ RODRÍGUEZ, Facundo</text:span></text:a></text:p>
          </table:table-cell>
        </table:table-row>
        <table:table-row table:style-name="TableLine1664607773040">
          <table:table-cell table:style-name="Taula6.A5" office:value-type="string">
            <text:p text:style-name="P2"><text:a xlink:type="simple" xlink:href="https://apps.veu.ua.es/archivo_represaliados/records/525" text:style-name="Internet_20_link" text:visited-style-name="Visited_20_Internet_20_Link"><text:span text:style-name="T16">FERRÁNDIZ SENABRE, José Vicente</text:span></text:a></text:p>
          </table:table-cell>
        </table:table-row>
        <table:table-row table:style-name="TableLine1664607767328">
          <table:table-cell table:style-name="Taula6.A6" office:value-type="string">
            <text:p text:style-name="P2"><text:a xlink:type="simple" xlink:href="https://apps.veu.ua.es/archivo_represaliados/records/526" text:style-name="Internet_20_link" text:visited-style-name="Visited_20_Internet_20_Link"><text:span text:style-name="T16">MARTÍ FERRÁNDIZ, Salvador</text:span></text:a></text:p>
          </table:table-cell>
        </table:table-row>
        <table:table-row table:style-name="TableLine1664607772224">
          <table:table-cell table:style-name="Taula6.A7" office:value-type="string">
            <text:p text:style-name="P2"><text:a xlink:type="simple" xlink:href="https://apps.veu.ua.es/archivo_represaliados/records/527" text:style-name="Internet_20_link" text:visited-style-name="Visited_20_Internet_20_Link"><text:span text:style-name="T16">SANJUÁN LLOPIS, Vicente</text:span></text:a></text:p>
          </table:table-cell>
        </table:table-row>
        <table:table-row table:style-name="TableLine1664607768416">
          <table:table-cell table:style-name="Taula6.A8" office:value-type="string">
            <text:p text:style-name="P2"><text:a xlink:type="simple" xlink:href="https://apps.veu.ua.es/archivo_represaliados/records/528" text:style-name="Internet_20_link" text:visited-style-name="Visited_20_Internet_20_Link"><text:span text:style-name="T16">SEGURA FERRÁNDIZ, Enrique</text:span></text:a></text:p>
          </table:table-cell>
        </table:table-row>
        <table:table-row table:style-name="TableLine1664607768688">
          <table:table-cell table:style-name="Taula6.A9" office:value-type="string">
            <text:p text:style-name="P2"><text:a xlink:type="simple" xlink:href="https://apps.veu.ua.es/archivo_represaliados/records/25368" text:style-name="Internet_20_link" text:visited-style-name="Visited_20_Internet_20_Link"><text:span text:style-name="T16">VILLAPLANA SOLER, Manuel.</text:span></text:a></text:p>
          </table:table-cell>
        </table:table-row>
      </table:table>
      <text:p text:style-name="P10"><text:soft-page-break/></text:p>
      <text:p text:style-name="P10"/>
      <text:p text:style-name="P1"><text:span text:style-name="T3">Benasau</text:span><text:span text:style-name="T9"> - </text:span><text:a xlink:type="simple" xlink:href="https://apps.veu.ua.es/archivo_represaliados/region" text:style-name="Internet_20_link" text:visited-style-name="Visited_20_Internet_20_Link"><text:span text:style-name="T5">El Comtat</text:span></text:a></text:p>
      <text:p text:style-name="P5">Lista de represaliados 22</text:p>
      <text:p text:style-name="P12">Francisco Moreno Sáez</text:p>
      <text:p text:style-name="P14">Localidad agrícola perteneciente a la comarca de El Comtat, que tenía 478 habitantes en 1930 y 481 en 1940. Incluía también el pueblo de Ares del Bosque. Existía alguna organización de IR y CNT, y el radio local del PCE pertenecía a la comarcal de Alcoi: su representante en el Consejo Municipal se retiró del mismo, por considerar que estaba controlado por los antiguos caciques y personas de derechas que, según ellos, se había refugiado en la UGT y los partidos republicanos.</text:p>
      <text:p text:style-name="P14">Durante la guerra no hubo víctimas mortales ni vecinos declarados facciosos. La Causa General solo alude a la quema de imágenes y objetos de culto de la Iglesia, hechos de los que responsabilizaba a un vecino, presidente del primer Comité Revolucionario de Defensa y a milicianos desconocidos.</text:p>
      <text:p text:style-name="P14">En cuanto a la represión franquista, recayó sobre todo sobre labradores y jornaleros del campo, oficios totalmente mayoritarios en la localidad. Un vecino fue condenado a 30 años de reclusión, dos a 20, otros dos a 16 y finalmente, dos a 14 años y 8 meses de cárcel. Se aplicó la LRP a dos vecinos, tenemos noticias de un exiliado que regresó en 1947 y dos mujeres fueron represaliadas.</text:p>
      <text:p text:style-name="P14">Varios vecinos fueron juzgados por haber impuesto una fuerte multa a Salvador Oltra y otras menores, a personas de derechas, para pagar a las milicias y hacer algunas mejoras en la localidad. Otros fueron condenados por haber desempeñado cargos en el Ayuntamiento, la Junta de Administración de Fincas Incautadas o el Frente Popular, haber sido milicianos y haber marchado voluntarios al ejército republicano. Cumplieron sus condenas, casi todos, en las cárceles de Alcoi y Alicante.</text:p>
      <text:p text:style-name="P14">Nacido en Benasau, el ebanista Enrique Ibáñez Gadea, tras haber militado en la CNT alcoyana y haber combatido en varios frentes durante la guerra, cumplió condena en varias cárceles y campos de concentración -Perales de Tajuña. Yeserías y Alcalá de Henares- y cuando salió en libertad se incorporó a la organización clandestina del PSOE hasta que fue de nuevo detenido, en 1947, y encarcelado de nuevo, permaneciendo en varias prisiones hasta 1953.</text:p>
      <text:p text:style-name="P10"/>
      <table:table table:name="Taula7" table:style-name="Taula7">
        <table:table-column table:style-name="Taula7.A"/>
        <table:table-row table:style-name="TableLine1664607776576">
          <table:table-cell table:style-name="Taula7.A1" office:value-type="string">
            <text:p text:style-name="P2"><text:a xlink:type="simple" xlink:href="https://apps.veu.ua.es/archivo_represaliados/records/708" text:style-name="Internet_20_link" text:visited-style-name="Visited_20_Internet_20_Link"><text:span text:style-name="T16">BLANCO ARACIL, Francisco</text:span></text:a></text:p>
          </table:table-cell>
        </table:table-row>
        <table:table-row table:style-name="TableLine1664607773312">
          <table:table-cell table:style-name="Taula7.A2" office:value-type="string">
            <text:p text:style-name="P2"><text:a xlink:type="simple" xlink:href="https://apps.veu.ua.es/archivo_represaliados/records/709" text:style-name="Internet_20_link" text:visited-style-name="Visited_20_Internet_20_Link"><text:span text:style-name="T16">CANO CANO, Francisco</text:span></text:a><text:soft-page-break/></text:p>
          </table:table-cell>
        </table:table-row>
        <table:table-row table:style-name="TableLine1664607773584">
          <table:table-cell table:style-name="Taula7.A3" office:value-type="string">
            <text:p text:style-name="P2"><text:a xlink:type="simple" xlink:href="https://apps.veu.ua.es/archivo_represaliados/records/710" text:style-name="Internet_20_link" text:visited-style-name="Visited_20_Internet_20_Link"><text:span text:style-name="T16">COMPAÑ CATALÁ, Francisco</text:span></text:a></text:p>
          </table:table-cell>
        </table:table-row>
        <table:table-row table:style-name="TableLine1664607768960">
          <table:table-cell table:style-name="Taula7.A4" office:value-type="string">
            <text:p text:style-name="P2"><text:a xlink:type="simple" xlink:href="https://apps.veu.ua.es/archivo_represaliados/records/711" text:style-name="Internet_20_link" text:visited-style-name="Visited_20_Internet_20_Link"><text:span text:style-name="T16">DOMENECH BORRERO, Vicente</text:span></text:a></text:p>
          </table:table-cell>
        </table:table-row>
        <table:table-row table:style-name="TableLine1664607761344">
          <table:table-cell table:style-name="Taula7.A5" office:value-type="string">
            <text:p text:style-name="P2"><text:a xlink:type="simple" xlink:href="https://apps.veu.ua.es/archivo_represaliados/records/713" text:style-name="Internet_20_link" text:visited-style-name="Visited_20_Internet_20_Link"><text:span text:style-name="T16">ESTEVE COMPANY, Joaquín</text:span></text:a></text:p>
          </table:table-cell>
        </table:table-row>
        <table:table-row table:style-name="TableLine1664607760256">
          <table:table-cell table:style-name="Taula7.A6" office:value-type="string">
            <text:p text:style-name="P2"><text:a xlink:type="simple" xlink:href="https://apps.veu.ua.es/archivo_represaliados/records/714" text:style-name="Internet_20_link" text:visited-style-name="Visited_20_Internet_20_Link"><text:span text:style-name="T16">FRANCO VERDÚ, José</text:span></text:a></text:p>
          </table:table-cell>
        </table:table-row>
        <table:table-row table:style-name="TableLine1664607764064">
          <table:table-cell table:style-name="Taula7.A7" office:value-type="string">
            <text:p text:style-name="P2"><text:a xlink:type="simple" xlink:href="https://apps.veu.ua.es/archivo_represaliados/records/715" text:style-name="Internet_20_link" text:visited-style-name="Visited_20_Internet_20_Link"><text:span text:style-name="T16">GADEA COMPANY, Daniel</text:span></text:a></text:p>
          </table:table-cell>
        </table:table-row>
        <table:table-row table:style-name="TableLine1664607762160">
          <table:table-cell table:style-name="Taula7.A8" office:value-type="string">
            <text:p text:style-name="P2"><text:a xlink:type="simple" xlink:href="https://apps.veu.ua.es/archivo_represaliados/records/716" text:style-name="Internet_20_link" text:visited-style-name="Visited_20_Internet_20_Link"><text:span text:style-name="T16">GADEA COMPANY, Trinidad</text:span></text:a></text:p>
          </table:table-cell>
        </table:table-row>
        <table:table-row table:style-name="TableLine1664607764336">
          <table:table-cell table:style-name="Taula7.A9" office:value-type="string">
            <text:p text:style-name="P2"><text:a xlink:type="simple" xlink:href="https://apps.veu.ua.es/archivo_represaliados/records/717" text:style-name="Internet_20_link" text:visited-style-name="Visited_20_Internet_20_Link"><text:span text:style-name="T16">GADEA GADEA, José Mª</text:span></text:a></text:p>
          </table:table-cell>
        </table:table-row>
        <table:table-row table:style-name="TableLine1664607763248">
          <table:table-cell table:style-name="Taula7.A10" office:value-type="string">
            <text:p text:style-name="P2"><text:a xlink:type="simple" xlink:href="https://apps.veu.ua.es/archivo_represaliados/records/718" text:style-name="Internet_20_link" text:visited-style-name="Visited_20_Internet_20_Link"><text:span text:style-name="T16">GADEA GRAU, Pedro</text:span></text:a></text:p>
          </table:table-cell>
        </table:table-row>
        <table:table-row table:style-name="TableLine1664607770320">
          <table:table-cell table:style-name="Taula7.A11" office:value-type="string">
            <text:p text:style-name="P2"><text:a xlink:type="simple" xlink:href="https://apps.veu.ua.es/archivo_represaliados/records/719" text:style-name="Internet_20_link" text:visited-style-name="Visited_20_Internet_20_Link"><text:span text:style-name="T16">GRAU COLOMINA, Agustín</text:span></text:a></text:p>
          </table:table-cell>
        </table:table-row>
        <table:table-row table:style-name="TableLine1664607759712">
          <table:table-cell table:style-name="Taula7.A12" office:value-type="string">
            <text:p text:style-name="P2"><text:a xlink:type="simple" xlink:href="https://apps.veu.ua.es/archivo_represaliados/records/720" text:style-name="Internet_20_link" text:visited-style-name="Visited_20_Internet_20_Link"><text:span text:style-name="T16">GRAU OLTRA, Baltasar</text:span></text:a></text:p>
          </table:table-cell>
        </table:table-row>
        <table:table-row table:style-name="TableLine1664607765152">
          <table:table-cell table:style-name="Taula7.A13" office:value-type="string">
            <text:p text:style-name="P2"><text:a xlink:type="simple" xlink:href="https://apps.veu.ua.es/archivo_represaliados/records/721" text:style-name="Internet_20_link" text:visited-style-name="Visited_20_Internet_20_Link"><text:span text:style-name="T16">GRAU OLTRA, José</text:span></text:a></text:p>
          </table:table-cell>
        </table:table-row>
        <table:table-row table:style-name="TableLine1664607765424">
          <table:table-cell table:style-name="Taula7.A14" office:value-type="string">
            <text:p text:style-name="P2"><text:a xlink:type="simple" xlink:href="https://apps.veu.ua.es/archivo_represaliados/records/722" text:style-name="Internet_20_link" text:visited-style-name="Visited_20_Internet_20_Link"><text:span text:style-name="T16">GRAU OLTRA, Rafael</text:span></text:a></text:p>
          </table:table-cell>
        </table:table-row>
        <table:table-row table:style-name="TableLine1664607793440">
          <table:table-cell table:style-name="Taula7.A15" office:value-type="string">
            <text:p text:style-name="P2"><text:a xlink:type="simple" xlink:href="https://apps.veu.ua.es/archivo_represaliados/records/724" text:style-name="Internet_20_link" text:visited-style-name="Visited_20_Internet_20_Link"><text:span text:style-name="T16">IBÁÑEZ GADEA, Santiago</text:span></text:a></text:p>
          </table:table-cell>
        </table:table-row>
        <table:table-row table:style-name="TableLine1664607793712">
          <table:table-cell table:style-name="Taula7.A16" office:value-type="string">
            <text:p text:style-name="P2"><text:a xlink:type="simple" xlink:href="https://apps.veu.ua.es/archivo_represaliados/records/725" text:style-name="Internet_20_link" text:visited-style-name="Visited_20_Internet_20_Link"><text:span text:style-name="T16">LLORET LLORET, Salvador</text:span></text:a></text:p>
          </table:table-cell>
        </table:table-row>
        <table:table-row table:style-name="TableLine1664607777392">
          <table:table-cell table:style-name="Taula7.A17" office:value-type="string">
            <text:p text:style-name="P2"><text:a xlink:type="simple" xlink:href="https://apps.veu.ua.es/archivo_represaliados/records/726" text:style-name="Internet_20_link" text:visited-style-name="Visited_20_Internet_20_Link"><text:span text:style-name="T16">MIRALLES SANCHO, Enrique</text:span></text:a></text:p>
          </table:table-cell>
        </table:table-row>
        <table:table-row table:style-name="TableLine1664607777664">
          <table:table-cell table:style-name="Taula7.A18" office:value-type="string">
            <text:p text:style-name="P2"><text:a xlink:type="simple" xlink:href="https://apps.veu.ua.es/archivo_represaliados/records/727" text:style-name="Internet_20_link" text:visited-style-name="Visited_20_Internet_20_Link"><text:span text:style-name="T16">MOLINOS COLL, Juan</text:span></text:a></text:p>
          </table:table-cell>
        </table:table-row>
        <table:table-row table:style-name="TableLine1664607779840">
          <table:table-cell table:style-name="Taula7.A19" office:value-type="string">
            <text:p text:style-name="P2"><text:a xlink:type="simple" xlink:href="https://apps.veu.ua.es/archivo_represaliados/records/728" text:style-name="Internet_20_link" text:visited-style-name="Visited_20_Internet_20_Link"><text:span text:style-name="T16">OLTRA GRAU, Vicente</text:span></text:a></text:p>
          </table:table-cell>
        </table:table-row>
        <table:table-row table:style-name="TableLine1664607785824">
          <table:table-cell table:style-name="Taula7.A20" office:value-type="string">
            <text:p text:style-name="P2"><text:a xlink:type="simple" xlink:href="https://apps.veu.ua.es/archivo_represaliados/records/729" text:style-name="Internet_20_link" text:visited-style-name="Visited_20_Internet_20_Link"><text:span text:style-name="T16">OLTRA OLTRA, José</text:span></text:a></text:p>
          </table:table-cell>
        </table:table-row>
        <table:table-row table:style-name="TableLine1664607780656">
          <table:table-cell table:style-name="Taula7.A21" office:value-type="string">
            <text:p text:style-name="P2"><text:a xlink:type="simple" xlink:href="https://apps.veu.ua.es/archivo_represaliados/records/730" text:style-name="Internet_20_link" text:visited-style-name="Visited_20_Internet_20_Link"><text:span text:style-name="T16">RODRÍGUEZ IBARRA, Vicenta</text:span></text:a></text:p>
          </table:table-cell>
        </table:table-row>
        <table:table-row table:style-name="TableLine1664607782016">
          <table:table-cell table:style-name="Taula7.A22" office:value-type="string">
            <text:p text:style-name="P2"><text:a xlink:type="simple" xlink:href="https://apps.veu.ua.es/archivo_represaliados/records/731" text:style-name="Internet_20_link" text:visited-style-name="Visited_20_Internet_20_Link"><text:span text:style-name="T16">SOLER GADEA, Conrado</text:span></text:a></text:p>
          </table:table-cell>
        </table:table-row>
      </table:table>
      <text:p text:style-name="P10"/>
      <text:p text:style-name="P1"><text:span text:style-name="T9">Beniarrés - </text:span><text:a xlink:type="simple" xlink:href="https://apps.veu.ua.es/archivo_represaliados/region" text:style-name="Internet_20_link" text:visited-style-name="Visited_20_Internet_20_Link"><text:span text:style-name="T5">El Comtat</text:span></text:a></text:p>
      <text:p text:style-name="P7">Lista de represaliados: 61</text:p>
      <text:p text:style-name="P12">Francisco Moreno Sáez</text:p>
      <text:p text:style-name="P14">Localidad perteneciente a la comarca del Comtat, que tenía 1.849 habitantes en 1930 y 1.921 en 1940. Predominaban entre las fuerzas políticas y sindicales de Beniarrés la Agrupación Socialista, que contaba con 25 militantes en 1936, y la UGT, aunque también existían durante la guerra IR y un Radio del PCE, integrado en la comarcal de Alcoi, la JSU y la Federación Provincial Campesina.</text:p>
      <text:p text:style-name="P11"><text:span text:style-name="T7">Durante la guerra no hubo víctimas ni fue declarado faccioso ningún vecino. Según la Causa General, en septiembre de 1936 se produjo la destrucción de altares y la quema de imágenes y confesionarios de la Iglesia Parroquial. Además, hubo incautación de todas las posesiones de algunas personas de orden y de derechas, y continuas peticiones de dinero, aunque en pequeña cuantía, a personas de derechas. Asimismo, la Causa General aseguraba que cuatro vecinos “</text:span><text:span text:style-name="T11">adictos al Movimiento Nacional</text:span><text:span text:style-name="T7">” fueron amenazados y presionados con un simulacro de fusilamiento para que confesasen dónde </text:span><text:soft-page-break/><text:span text:style-name="T7">tenían escondidas las armas.</text:span></text:p>
      <text:p text:style-name="P14">Se produjeron numerosas detenciones de vecinos de Beniarrés durante las primeras semanas después de terminar la guerra y fueron muchos los juzgados y condenados posteriormente; eran, en su mayoría, jornaleros agrícolas, alpargateros o albañiles y fueron acusados de los delitos citados en la Causa Geneal, pero también de desempeñar cargos directivos en el Ayuntamiento o los Comités. No hubo ninguna condena a muerte, tres vecinos fueron condenados por adhesión a la rebelión y el resto, a penas muy diversas, por auxilio o excitación a la rebelión. Estuvieron presos en las cárceles de Alcoi, Elche y Alicante, uno fue enviado al penal de Formentera (Baleares) y varios afrontaron trabajos forzados en Lérida -Puentes y Caminos de Cataluña-, Miraflores de la Sierra -construcción del ferrocarril Madrid-Burgos- y Toledo, a disposición del Destacamento de Regiones Devastadas.</text:p>
      <text:p text:style-name="P14">Nada menos que veintidós vecinos fueron expedientados por el Tribunal de Responsabilidades Políticas. Dos exiliados fueron autorizados a regresar temporalmente en los años cincuenta. No hubo ninguna mujer represaliada.</text:p>
      <text:p text:style-name="P11"><text:span text:style-name="T7">Según se desprende de la sentencia de un Consejo de guerra que juzgó, el 25-III-1940, a numerosos vecinos de la localidad, en agosto de 1936 se produjo en Beniarrés la muerte violenta de Marcos Carmona Íñigo, jefe de los comunistas de la localidad, condenado dos veces por homicidio –uno de ellos, cometido en la propia Beniarrés- que había sido excarcelado al principio de la guerra y se presentó en la localidad con otros “</text:span><text:span text:style-name="T11">foragidos</text:span><text:span text:style-name="T7">”, armados de pistolas ametralladoras, sembrando el pánico y amenazando a todos, por lo que el Comité Revolucionario, sin distinción de ideologías y con el apoyo de todo el pueblo, decidió eliminarlo: se citaba a algunos vecinos como “</text:span><text:span text:style-name="T11">presentes en la ejecución</text:span><text:span text:style-name="T7">”, pero luego no se tomó en consideración ese hecho a la hora de dictar sentencia, por lo que solo fueron condenados por auxilio a la rebelión, por otras acusaciones.</text:span></text:p>
      <table:table table:name="Taula8" table:style-name="Taula8">
        <table:table-column table:style-name="Taula8.A"/>
        <table:table-row table:style-name="TableLine1664607769232">
          <table:table-cell table:style-name="Taula8.A1" office:value-type="string">
            <text:p text:style-name="P2"><text:a xlink:type="simple" xlink:href="https://apps.veu.ua.es/archivo_represaliados/records/927" text:style-name="Internet_20_link" text:visited-style-name="Visited_20_Internet_20_Link"><text:span text:style-name="T16">ANDRÉS CATALÁ, Joaquín, (a) El Gallo</text:span></text:a></text:p>
          </table:table-cell>
        </table:table-row>
        <table:table-row table:style-name="TableLine1664607779024">
          <table:table-cell table:style-name="Taula8.A2" office:value-type="string">
            <text:p text:style-name="P2"><text:a xlink:type="simple" xlink:href="https://apps.veu.ua.es/archivo_represaliados/records/928" text:style-name="Internet_20_link" text:visited-style-name="Visited_20_Internet_20_Link"><text:span text:style-name="T16">CALBO LLANA, Camilo</text:span></text:a></text:p>
          </table:table-cell>
        </table:table-row>
        <table:table-row table:style-name="TableLine1664607793984">
          <table:table-cell table:style-name="Taula8.A3" office:value-type="string">
            <text:p text:style-name="P2"><text:a xlink:type="simple" xlink:href="https://apps.veu.ua.es/archivo_represaliados/records/929" text:style-name="Internet_20_link" text:visited-style-name="Visited_20_Internet_20_Link"><text:span text:style-name="T16">CALBO SELLÉS, Camilo</text:span></text:a></text:p>
          </table:table-cell>
        </table:table-row>
        <table:table-row table:style-name="TableLine1664607783104">
          <table:table-cell table:style-name="Taula8.A4" office:value-type="string">
            <text:p text:style-name="P2"><text:a xlink:type="simple" xlink:href="https://apps.veu.ua.es/archivo_represaliados/records/930" text:style-name="Internet_20_link" text:visited-style-name="Visited_20_Internet_20_Link"><text:span text:style-name="T16">CALBO SELLÉS, Vicente, (a) Rita</text:span></text:a></text:p>
          </table:table-cell>
        </table:table-row>
        <table:table-row table:style-name="TableLine1664607776848">
          <table:table-cell table:style-name="Taula8.A5" office:value-type="string">
            <text:p text:style-name="P2"><text:a xlink:type="simple" xlink:href="https://apps.veu.ua.es/archivo_represaliados/records/931" text:style-name="Internet_20_link" text:visited-style-name="Visited_20_Internet_20_Link"><text:span text:style-name="T16">CRESPO GIL, Emilio</text:span></text:a></text:p>
          </table:table-cell>
        </table:table-row>
        <table:table-row table:style-name="TableLine1664607780928">
          <table:table-cell table:style-name="Taula8.A6" office:value-type="string">
            <text:p text:style-name="P2"><text:a xlink:type="simple" xlink:href="https://apps.veu.ua.es/archivo_represaliados/records/932" text:style-name="Internet_20_link" text:visited-style-name="Visited_20_Internet_20_Link"><text:span text:style-name="T16">CRESPO MONCHO, Joaquín</text:span></text:a></text:p>
          </table:table-cell>
        </table:table-row>
        <table:table-row table:style-name="TableLine1664607778752">
          <table:table-cell table:style-name="Taula8.A7" office:value-type="string">
            <text:p text:style-name="P2"><text:a xlink:type="simple" xlink:href="https://apps.veu.ua.es/archivo_represaliados/records/933" text:style-name="Internet_20_link" text:visited-style-name="Visited_20_Internet_20_Link"><text:span text:style-name="T16">CRESPO ROIG, Emilio</text:span></text:a></text:p>
          </table:table-cell>
        </table:table-row>
        <table:table-row table:style-name="TableLine1664607791536">
          <table:table-cell table:style-name="Taula8.A8" office:value-type="string">
            <text:p text:style-name="P2"><text:a xlink:type="simple" xlink:href="https://apps.veu.ua.es/archivo_represaliados/records/25840" text:style-name="Internet_20_link" text:visited-style-name="Visited_20_Internet_20_Link"><text:span text:style-name="T16">DOMÍNGUEZ FERRÁNDIZ, Camilo.</text:span></text:a></text:p>
          </table:table-cell>
        </table:table-row>
        <table:table-row table:style-name="TableLine1664607792896">
          <table:table-cell table:style-name="Taula8.A9" office:value-type="string">
            <text:p text:style-name="P2"><text:a xlink:type="simple" xlink:href="https://apps.veu.ua.es/archivo_represaliados/records/934" text:style-name="Internet_20_link" text:visited-style-name="Visited_20_Internet_20_Link"><text:span text:style-name="T16">DOMÍNGUEZ FERRÁNDIZ, Vicente</text:span></text:a></text:p>
          </table:table-cell>
        </table:table-row>
        <text:soft-page-break/>
        <table:table-row table:style-name="TableLine1664607790992">
          <table:table-cell table:style-name="Taula8.A10" office:value-type="string">
            <text:p text:style-name="P2"><text:a xlink:type="simple" xlink:href="https://apps.veu.ua.es/archivo_represaliados/records/935" text:style-name="Internet_20_link" text:visited-style-name="Visited_20_Internet_20_Link"><text:span text:style-name="T16">DOMÍNGUEZ GASCÓN, José</text:span></text:a></text:p>
          </table:table-cell>
        </table:table-row>
        <table:table-row table:style-name="TableLine1664607788816">
          <table:table-cell table:style-name="Taula8.A11" office:value-type="string">
            <text:p text:style-name="P2"><text:a xlink:type="simple" xlink:href="https://apps.veu.ua.es/archivo_represaliados/records/936" text:style-name="Internet_20_link" text:visited-style-name="Visited_20_Internet_20_Link"><text:span text:style-name="T16">DOMÍNGUEZ RIPALDA, Juan</text:span></text:a></text:p>
          </table:table-cell>
        </table:table-row>
        <table:table-row table:style-name="TableLine1664607782560">
          <table:table-cell table:style-name="Taula8.A12" office:value-type="string">
            <text:p text:style-name="P2"><text:a xlink:type="simple" xlink:href="https://apps.veu.ua.es/archivo_represaliados/records/937" text:style-name="Internet_20_link" text:visited-style-name="Visited_20_Internet_20_Link"><text:span text:style-name="T16">DOMÍNGUEZ SANCHIS, Joaquín (a) Rita</text:span></text:a></text:p>
          </table:table-cell>
        </table:table-row>
        <table:table-row table:style-name="TableLine1664607792624">
          <table:table-cell table:style-name="Taula8.A13" office:value-type="string">
            <text:p text:style-name="P2"><text:a xlink:type="simple" xlink:href="https://apps.veu.ua.es/archivo_represaliados/records/938" text:style-name="Internet_20_link" text:visited-style-name="Visited_20_Internet_20_Link"><text:span text:style-name="T16">FERRER GUEROLA, Eladio, (a) Chichau</text:span></text:a></text:p>
          </table:table-cell>
        </table:table-row>
        <table:table-row table:style-name="TableLine1664607789632">
          <table:table-cell table:style-name="Taula8.A14" office:value-type="string">
            <text:p text:style-name="P2"><text:a xlink:type="simple" xlink:href="https://apps.veu.ua.es/archivo_represaliados/records/939" text:style-name="Internet_20_link" text:visited-style-name="Visited_20_Internet_20_Link"><text:span text:style-name="T16">FERRER VILAPLANA, Trinitario, (a) Trapero</text:span></text:a></text:p>
          </table:table-cell>
        </table:table-row>
        <table:table-row table:style-name="TableLine1664607783376">
          <table:table-cell table:style-name="Taula8.A15" office:value-type="string">
            <text:p text:style-name="P2"><text:a xlink:type="simple" xlink:href="https://apps.veu.ua.es/archivo_represaliados/records/940" text:style-name="Internet_20_link" text:visited-style-name="Visited_20_Internet_20_Link"><text:span text:style-name="T16">GARCÍA JORDÁ, Vicente, (a) Maso</text:span></text:a></text:p>
          </table:table-cell>
        </table:table-row>
        <table:table-row table:style-name="TableLine1664607779296">
          <table:table-cell table:style-name="Taula8.A16" office:value-type="string">
            <text:p text:style-name="P2"><text:a xlink:type="simple" xlink:href="https://apps.veu.ua.es/archivo_represaliados/records/941" text:style-name="Internet_20_link" text:visited-style-name="Visited_20_Internet_20_Link"><text:span text:style-name="T16">GILABERT JORDÁ, Bautista</text:span></text:a></text:p>
          </table:table-cell>
        </table:table-row>
        <table:table-row table:style-name="TableLine1664607784192">
          <table:table-cell table:style-name="Taula8.A17" office:value-type="string">
            <text:p text:style-name="P2"><text:a xlink:type="simple" xlink:href="https://apps.veu.ua.es/archivo_represaliados/records/942" text:style-name="Internet_20_link" text:visited-style-name="Visited_20_Internet_20_Link"><text:span text:style-name="T16">GILABERT JORDÁ, Juan, (a) Biel</text:span></text:a></text:p>
          </table:table-cell>
        </table:table-row>
        <table:table-row table:style-name="TableLine1664607784464">
          <table:table-cell table:style-name="Taula8.A18" office:value-type="string">
            <text:p text:style-name="P2"><text:a xlink:type="simple" xlink:href="https://apps.veu.ua.es/archivo_represaliados/records/943" text:style-name="Internet_20_link" text:visited-style-name="Visited_20_Internet_20_Link"><text:span text:style-name="T16">GONZÁLEZ TOMÁS, Ricardo, (a) Marco</text:span></text:a></text:p>
          </table:table-cell>
        </table:table-row>
        <table:table-row table:style-name="TableLine1664607785008">
          <table:table-cell table:style-name="Taula8.A19" office:value-type="string">
            <text:p text:style-name="P2"><text:a xlink:type="simple" xlink:href="https://apps.veu.ua.es/archivo_represaliados/records/944" text:style-name="Internet_20_link" text:visited-style-name="Visited_20_Internet_20_Link"><text:span text:style-name="T16">GOSÁLVEZ TOMÁS, Ricardo</text:span></text:a></text:p>
          </table:table-cell>
        </table:table-row>
        <table:table-row table:style-name="TableLine1664607786096">
          <table:table-cell table:style-name="Taula8.A20" office:value-type="string">
            <text:p text:style-name="P2"><text:a xlink:type="simple" xlink:href="https://apps.veu.ua.es/archivo_represaliados/records/945" text:style-name="Internet_20_link" text:visited-style-name="Visited_20_Internet_20_Link"><text:span text:style-name="T16">JORDÁ GILABERT, Juan</text:span></text:a></text:p>
          </table:table-cell>
        </table:table-row>
        <table:table-row table:style-name="TableLine1664607786368">
          <table:table-cell table:style-name="Taula8.A21" office:value-type="string">
            <text:p text:style-name="P2"><text:a xlink:type="simple" xlink:href="https://apps.veu.ua.es/archivo_represaliados/records/946" text:style-name="Internet_20_link" text:visited-style-name="Visited_20_Internet_20_Link"><text:span text:style-name="T16">JORDÁ GILABERT, Ricardo, (a) Molinero</text:span></text:a></text:p>
          </table:table-cell>
        </table:table-row>
        <table:table-row table:style-name="TableLine1664607786912">
          <table:table-cell table:style-name="Taula8.A22" office:value-type="string">
            <text:p text:style-name="P2"><text:a xlink:type="simple" xlink:href="https://apps.veu.ua.es/archivo_represaliados/records/947" text:style-name="Internet_20_link" text:visited-style-name="Visited_20_Internet_20_Link"><text:span text:style-name="T16">JORDÁ MONCHO, Eliseo, (a) Molinero</text:span></text:a></text:p>
          </table:table-cell>
        </table:table-row>
        <table:table-row table:style-name="TableLine1664607788000">
          <table:table-cell table:style-name="Taula8.A23" office:value-type="string">
            <text:p text:style-name="P2"><text:a xlink:type="simple" xlink:href="https://apps.veu.ua.es/archivo_represaliados/records/948" text:style-name="Internet_20_link" text:visited-style-name="Visited_20_Internet_20_Link"><text:span text:style-name="T16">LLOPIS TOMÁS, Estanislao</text:span></text:a></text:p>
          </table:table-cell>
        </table:table-row>
        <table:table-row table:style-name="TableLine1664607790720">
          <table:table-cell table:style-name="Taula8.A24" office:value-type="string">
            <text:p text:style-name="P2"><text:a xlink:type="simple" xlink:href="https://apps.veu.ua.es/archivo_represaliados/records/949" text:style-name="Internet_20_link" text:visited-style-name="Visited_20_Internet_20_Link"><text:span text:style-name="T16">LÓPEZ GARCÍA, José Mª</text:span></text:a></text:p>
          </table:table-cell>
        </table:table-row>
        <table:table-row table:style-name="TableLine1664607808400">
          <table:table-cell table:style-name="Taula8.A25" office:value-type="string">
            <text:p text:style-name="P2"><text:a xlink:type="simple" xlink:href="https://apps.veu.ua.es/archivo_represaliados/records/950" text:style-name="Internet_20_link" text:visited-style-name="Visited_20_Internet_20_Link"><text:span text:style-name="T16">LÓPEZ GONZÁLVEZ, Pedro</text:span></text:a></text:p>
          </table:table-cell>
        </table:table-row>
        <table:table-row table:style-name="TableLine1664607807040">
          <table:table-cell table:style-name="Taula8.A26" office:value-type="string">
            <text:p text:style-name="P2"><text:a xlink:type="simple" xlink:href="https://apps.veu.ua.es/archivo_represaliados/records/951" text:style-name="Internet_20_link" text:visited-style-name="Visited_20_Internet_20_Link"><text:span text:style-name="T16">LÓPEZ GOSÁLBEZ, Jesús</text:span></text:a></text:p>
          </table:table-cell>
        </table:table-row>
        <table:table-row table:style-name="TableLine1664607803776">
          <table:table-cell table:style-name="Taula8.A27" office:value-type="string">
            <text:p text:style-name="P2"><text:a xlink:type="simple" xlink:href="https://apps.veu.ua.es/archivo_represaliados/records/952" text:style-name="Internet_20_link" text:visited-style-name="Visited_20_Internet_20_Link"><text:span text:style-name="T16">LÓPEZ JORDÁ, Salvador</text:span></text:a></text:p>
          </table:table-cell>
        </table:table-row>
        <table:table-row table:style-name="TableLine1664607799696">
          <table:table-cell table:style-name="Taula8.A28" office:value-type="string">
            <text:p text:style-name="P2"><text:a xlink:type="simple" xlink:href="https://apps.veu.ua.es/archivo_represaliados/records/953" text:style-name="Internet_20_link" text:visited-style-name="Visited_20_Internet_20_Link"><text:span text:style-name="T16">LÓPEZ LLOPIS, José</text:span></text:a></text:p>
          </table:table-cell>
        </table:table-row>
        <table:table-row table:style-name="TableLine1664607795072">
          <table:table-cell table:style-name="Taula8.A29" office:value-type="string">
            <text:p text:style-name="P2"><text:a xlink:type="simple" xlink:href="https://apps.veu.ua.es/archivo_represaliados/records/954" text:style-name="Internet_20_link" text:visited-style-name="Visited_20_Internet_20_Link"><text:span text:style-name="T16">MENGUAL TOMÁS, Juan</text:span></text:a></text:p>
          </table:table-cell>
        </table:table-row>
        <table:table-row table:style-name="TableLine1664607807856">
          <table:table-cell table:style-name="Taula8.A30" office:value-type="string">
            <text:p text:style-name="P2"><text:a xlink:type="simple" xlink:href="https://apps.veu.ua.es/archivo_represaliados/records/955" text:style-name="Internet_20_link" text:visited-style-name="Visited_20_Internet_20_Link"><text:span text:style-name="T16">MIRA COLL, José</text:span></text:a></text:p>
          </table:table-cell>
        </table:table-row>
        <table:table-row table:style-name="TableLine1664607799152">
          <table:table-cell table:style-name="Taula8.A31" office:value-type="string">
            <text:p text:style-name="P2"><text:a xlink:type="simple" xlink:href="https://apps.veu.ua.es/archivo_represaliados/records/956" text:style-name="Internet_20_link" text:visited-style-name="Visited_20_Internet_20_Link"><text:span text:style-name="T16">MONCHO BORRELL, Eliseo, (a) El Paco</text:span></text:a></text:p>
          </table:table-cell>
        </table:table-row>
        <table:table-row table:style-name="TableLine1664607804048">
          <table:table-cell table:style-name="Taula8.A32" office:value-type="string">
            <text:p text:style-name="P2"><text:a xlink:type="simple" xlink:href="https://apps.veu.ua.es/archivo_represaliados/records/957" text:style-name="Internet_20_link" text:visited-style-name="Visited_20_Internet_20_Link"><text:span text:style-name="T16">MONCHO JORDÁ, Eliseo</text:span></text:a></text:p>
          </table:table-cell>
        </table:table-row>
        <table:table-row table:style-name="TableLine1664607800512">
          <table:table-cell table:style-name="Taula8.A33" office:value-type="string">
            <text:p text:style-name="P2"><text:a xlink:type="simple" xlink:href="https://apps.veu.ua.es/archivo_represaliados/records/958" text:style-name="Internet_20_link" text:visited-style-name="Visited_20_Internet_20_Link"><text:span text:style-name="T16">MONCHO LLOPIS, Andrés</text:span></text:a></text:p>
          </table:table-cell>
        </table:table-row>
        <table:table-row table:style-name="TableLine1664607801328">
          <table:table-cell table:style-name="Taula8.A34" office:value-type="string">
            <text:p text:style-name="P2"><text:a xlink:type="simple" xlink:href="https://apps.veu.ua.es/archivo_represaliados/records/959" text:style-name="Internet_20_link" text:visited-style-name="Visited_20_Internet_20_Link"><text:span text:style-name="T16">MONCHO MONCHO, Jesús, (a) Gatet de Ferro o Saboya</text:span></text:a></text:p>
          </table:table-cell>
        </table:table-row>
        <table:table-row table:style-name="TableLine1664607808128">
          <table:table-cell table:style-name="Taula8.A35" office:value-type="string">
            <text:p text:style-name="P2"><text:a xlink:type="simple" xlink:href="https://apps.veu.ua.es/archivo_represaliados/records/960" text:style-name="Internet_20_link" text:visited-style-name="Visited_20_Internet_20_Link"><text:span text:style-name="T16">MONCHO TOMÁS, Camilo</text:span></text:a></text:p>
          </table:table-cell>
        </table:table-row>
        <table:table-row table:style-name="TableLine1664607807584">
          <table:table-cell table:style-name="Taula8.A36" office:value-type="string">
            <text:p text:style-name="P2"><text:a xlink:type="simple" xlink:href="https://apps.veu.ua.es/archivo_represaliados/records/961" text:style-name="Internet_20_link" text:visited-style-name="Visited_20_Internet_20_Link"><text:span text:style-name="T16">MONCHO TOMÁS, José, (a) Griña</text:span></text:a></text:p>
          </table:table-cell>
        </table:table-row>
        <table:table-row table:style-name="TableLine1664607794256">
          <table:table-cell table:style-name="Taula8.A37" office:value-type="string">
            <text:p text:style-name="P2"><text:a xlink:type="simple" xlink:href="https://apps.veu.ua.es/archivo_represaliados/records/25179" text:style-name="Internet_20_link" text:visited-style-name="Visited_20_Internet_20_Link"><text:span text:style-name="T16">MULET LUCAS, Pascual.</text:span></text:a></text:p>
          </table:table-cell>
        </table:table-row>
        <table:table-row table:style-name="TableLine1664607810304">
          <table:table-cell table:style-name="Taula8.A38" office:value-type="string">
            <text:p text:style-name="P2"><text:a xlink:type="simple" xlink:href="https://apps.veu.ua.es/archivo_represaliados/records/962" text:style-name="Internet_20_link" text:visited-style-name="Visited_20_Internet_20_Link"><text:span text:style-name="T16">NADAL MAIQUES, Vicente</text:span></text:a></text:p>
          </table:table-cell>
        </table:table-row>
        <table:table-row table:style-name="TableLine1664607810576">
          <table:table-cell table:style-name="Taula8.A39" office:value-type="string">
            <text:p text:style-name="P2"><text:a xlink:type="simple" xlink:href="https://apps.veu.ua.es/archivo_represaliados/records/963" text:style-name="Internet_20_link" text:visited-style-name="Visited_20_Internet_20_Link"><text:span text:style-name="T16">NADAL MONCHO, Vicente</text:span></text:a></text:p>
          </table:table-cell>
        </table:table-row>
        <table:table-row table:style-name="TableLine1664607794528">
          <table:table-cell table:style-name="Taula8.A40" office:value-type="string">
            <text:p text:style-name="P2"><text:a xlink:type="simple" xlink:href="https://apps.veu.ua.es/archivo_represaliados/records/964" text:style-name="Internet_20_link" text:visited-style-name="Visited_20_Internet_20_Link"><text:span text:style-name="T16">NAVARRO GÓMEZ, José</text:span></text:a></text:p>
          </table:table-cell>
        </table:table-row>
        <table:table-row table:style-name="TableLine1664607797520">
          <table:table-cell table:style-name="Taula8.A41" office:value-type="string">
            <text:p text:style-name="P2"><text:a xlink:type="simple" xlink:href="https://apps.veu.ua.es/archivo_represaliados/records/965" text:style-name="Internet_20_link" text:visited-style-name="Visited_20_Internet_20_Link"><text:span text:style-name="T16">NAVARRO GÓMEZ, Vicente, (a) Gañán</text:span></text:a></text:p>
          </table:table-cell>
        </table:table-row>
        <table:table-row table:style-name="TableLine1664607795888">
          <table:table-cell table:style-name="Taula8.A42" office:value-type="string">
            <text:p text:style-name="P2"><text:a xlink:type="simple" xlink:href="https://apps.veu.ua.es/archivo_represaliados/records/966" text:style-name="Internet_20_link" text:visited-style-name="Visited_20_Internet_20_Link"><text:span text:style-name="T16">REIG JORDÁ, Cándido</text:span></text:a></text:p>
          </table:table-cell>
        </table:table-row>
        <table:table-row table:style-name="TableLine1664607796432">
          <table:table-cell table:style-name="Taula8.A43" office:value-type="string">
            <text:p text:style-name="P2"><text:a xlink:type="simple" xlink:href="https://apps.veu.ua.es/archivo_represaliados/records/967" text:style-name="Internet_20_link" text:visited-style-name="Visited_20_Internet_20_Link"><text:span text:style-name="T16">SANJUÁN MARTÍNEZ, Elías</text:span></text:a></text:p>
          </table:table-cell>
        </table:table-row>
        <table:table-row table:style-name="TableLine1664607802144">
          <table:table-cell table:style-name="Taula8.A44" office:value-type="string">
            <text:p text:style-name="P2"><text:a xlink:type="simple" xlink:href="https://apps.veu.ua.es/archivo_represaliados/records/968" text:style-name="Internet_20_link" text:visited-style-name="Visited_20_Internet_20_Link"><text:span text:style-name="T16">SANJUÁN NAVARRO, Genaro</text:span></text:a></text:p>
          </table:table-cell>
        </table:table-row>
        <table:table-row table:style-name="TableLine1664607796976">
          <table:table-cell table:style-name="Taula8.A45" office:value-type="string">
            <text:p text:style-name="P2"><text:a xlink:type="simple" xlink:href="https://apps.veu.ua.es/archivo_represaliados/records/969" text:style-name="Internet_20_link" text:visited-style-name="Visited_20_Internet_20_Link"><text:span text:style-name="T16">SANJUÁN SANJUÁN, Juan, (a) Campaner</text:span></text:a></text:p>
          </table:table-cell>
        </table:table-row>
        <table:table-row table:style-name="TableLine1664607801872">
          <table:table-cell table:style-name="Taula8.A46" office:value-type="string">
            <text:p text:style-name="P2"><text:a xlink:type="simple" xlink:href="https://apps.veu.ua.es/archivo_represaliados/records/970" text:style-name="Internet_20_link" text:visited-style-name="Visited_20_Internet_20_Link"><text:span text:style-name="T16">SATORRE DOMÍNGUEZ, José, (a) El Satorres</text:span></text:a></text:p>
          </table:table-cell>
        </table:table-row>
        <table:table-row table:style-name="TableLine1664607799968">
          <table:table-cell table:style-name="Taula8.A47" office:value-type="string">
            <text:p text:style-name="P2"><text:a xlink:type="simple" xlink:href="https://apps.veu.ua.es/archivo_represaliados/records/971" text:style-name="Internet_20_link" text:visited-style-name="Visited_20_Internet_20_Link"><text:span text:style-name="T16">SATORRE DOMÍNGUEZ, Rafael</text:span></text:a></text:p>
          </table:table-cell>
        </table:table-row>
        <text:soft-page-break/>
        <table:table-row table:style-name="TableLine1664607798064">
          <table:table-cell table:style-name="Taula8.A48" office:value-type="string">
            <text:p text:style-name="P2"><text:a xlink:type="simple" xlink:href="https://apps.veu.ua.es/archivo_represaliados/records/972" text:style-name="Internet_20_link" text:visited-style-name="Visited_20_Internet_20_Link"><text:span text:style-name="T16">SELLÉS CALBO, Dionisio</text:span></text:a></text:p>
          </table:table-cell>
        </table:table-row>
        <table:table-row table:style-name="TableLine1664607800240">
          <table:table-cell table:style-name="Taula8.A49" office:value-type="string">
            <text:p text:style-name="P2"><text:a xlink:type="simple" xlink:href="https://apps.veu.ua.es/archivo_represaliados/records/973" text:style-name="Internet_20_link" text:visited-style-name="Visited_20_Internet_20_Link"><text:span text:style-name="T16">SELLÉS JORDÁ, Joaquín</text:span></text:a></text:p>
          </table:table-cell>
        </table:table-row>
        <table:table-row table:style-name="TableLine1664607800784">
          <table:table-cell table:style-name="Taula8.A50" office:value-type="string">
            <text:p text:style-name="P2"><text:a xlink:type="simple" xlink:href="https://apps.veu.ua.es/archivo_represaliados/records/974" text:style-name="Internet_20_link" text:visited-style-name="Visited_20_Internet_20_Link"><text:span text:style-name="T16">SELLÉS JORDÁ, José</text:span></text:a></text:p>
          </table:table-cell>
        </table:table-row>
        <table:table-row table:style-name="TableLine1664607804592">
          <table:table-cell table:style-name="Taula8.A51" office:value-type="string">
            <text:p text:style-name="P2"><text:a xlink:type="simple" xlink:href="https://apps.veu.ua.es/archivo_represaliados/records/975" text:style-name="Internet_20_link" text:visited-style-name="Visited_20_Internet_20_Link"><text:span text:style-name="T16">SELLÉS JORDÁ, Ricardo, (a) Chapara</text:span></text:a></text:p>
          </table:table-cell>
        </table:table-row>
        <table:table-row table:style-name="TableLine1664607805408">
          <table:table-cell table:style-name="Taula8.A52" office:value-type="string">
            <text:p text:style-name="P2"><text:a xlink:type="simple" xlink:href="https://apps.veu.ua.es/archivo_represaliados/records/976" text:style-name="Internet_20_link" text:visited-style-name="Visited_20_Internet_20_Link"><text:span text:style-name="T16">SELLÉS NAVARRO, Ricardo</text:span></text:a></text:p>
          </table:table-cell>
        </table:table-row>
        <table:table-row table:style-name="TableLine1664607801056">
          <table:table-cell table:style-name="Taula8.A53" office:value-type="string">
            <text:p text:style-name="P2"><text:a xlink:type="simple" xlink:href="https://apps.veu.ua.es/archivo_represaliados/records/977" text:style-name="Internet_20_link" text:visited-style-name="Visited_20_Internet_20_Link"><text:span text:style-name="T16">SILVESTRE PÉREZ, José Mª</text:span></text:a></text:p>
          </table:table-cell>
        </table:table-row>
        <table:table-row table:style-name="TableLine1664607803504">
          <table:table-cell table:style-name="Taula8.A54" office:value-type="string">
            <text:p text:style-name="P2"><text:a xlink:type="simple" xlink:href="https://apps.veu.ua.es/archivo_represaliados/records/978" text:style-name="Internet_20_link" text:visited-style-name="Visited_20_Internet_20_Link"><text:span text:style-name="T16">SOLER LLUCH, Bautista, (a) Gallinero</text:span></text:a></text:p>
          </table:table-cell>
        </table:table-row>
        <table:table-row table:style-name="TableLine1664607805680">
          <table:table-cell table:style-name="Taula8.A55" office:value-type="string">
            <text:p text:style-name="P2"><text:a xlink:type="simple" xlink:href="https://apps.veu.ua.es/archivo_represaliados/records/979" text:style-name="Internet_20_link" text:visited-style-name="Visited_20_Internet_20_Link"><text:span text:style-name="T16">TERESÍ GILABERT, Salvador</text:span></text:a></text:p>
          </table:table-cell>
        </table:table-row>
        <table:table-row table:style-name="TableLine1664607806224">
          <table:table-cell table:style-name="Taula8.A56" office:value-type="string">
            <text:p text:style-name="P2"><text:a xlink:type="simple" xlink:href="https://apps.veu.ua.es/archivo_represaliados/records/980" text:style-name="Internet_20_link" text:visited-style-name="Visited_20_Internet_20_Link"><text:span text:style-name="T16">TOMÁS LLOPIS, Bautista, (a) Maya</text:span></text:a></text:p>
          </table:table-cell>
        </table:table-row>
        <table:table-row table:style-name="TableLine1664607814112">
          <table:table-cell table:style-name="Taula8.A57" office:value-type="string">
            <text:p text:style-name="P2"><text:a xlink:type="simple" xlink:href="https://apps.veu.ua.es/archivo_represaliados/records/981" text:style-name="Internet_20_link" text:visited-style-name="Visited_20_Internet_20_Link"><text:span text:style-name="T16">TOMÁS LLOPIS, Juan</text:span></text:a></text:p>
          </table:table-cell>
        </table:table-row>
        <table:table-row table:style-name="TableLine1664607819280">
          <table:table-cell table:style-name="Taula8.A58" office:value-type="string">
            <text:p text:style-name="P2"><text:a xlink:type="simple" xlink:href="https://apps.veu.ua.es/archivo_represaliados/records/982" text:style-name="Internet_20_link" text:visited-style-name="Visited_20_Internet_20_Link"><text:span text:style-name="T16">TOMÁS MONCHO, Bautista, (a) Maya</text:span></text:a></text:p>
          </table:table-cell>
        </table:table-row>
        <table:table-row table:style-name="TableLine1664607818464">
          <table:table-cell table:style-name="Taula8.A59" office:value-type="string">
            <text:p text:style-name="P2"><text:a xlink:type="simple" xlink:href="https://apps.veu.ua.es/archivo_represaliados/records/983" text:style-name="Internet_20_link" text:visited-style-name="Visited_20_Internet_20_Link"><text:span text:style-name="T16">TOMÁS SENABRE, Joaquín</text:span></text:a></text:p>
          </table:table-cell>
        </table:table-row>
        <table:table-row table:style-name="TableLine1664607816560">
          <table:table-cell table:style-name="Taula8.A60" office:value-type="string">
            <text:p text:style-name="P2"><text:a xlink:type="simple" xlink:href="https://apps.veu.ua.es/archivo_represaliados/records/984" text:style-name="Internet_20_link" text:visited-style-name="Visited_20_Internet_20_Link"><text:span text:style-name="T16">TOMÁS VALOR, Francisco</text:span></text:a></text:p>
          </table:table-cell>
        </table:table-row>
        <table:table-row table:style-name="TableLine1664607819824">
          <table:table-cell table:style-name="Taula8.A61" office:value-type="string">
            <text:p text:style-name="P2"><text:a xlink:type="simple" xlink:href="https://apps.veu.ua.es/archivo_represaliados/records/985" text:style-name="Internet_20_link" text:visited-style-name="Visited_20_Internet_20_Link"><text:span text:style-name="T16">VILA LLOPIS, Vicente</text:span></text:a></text:p>
          </table:table-cell>
        </table:table-row>
      </table:table>
      <text:p text:style-name="P5"><text:line-break/></text:p>
      <text:p text:style-name="P10"/>
      <text:p text:style-name="P10"/>
      <text:p text:style-name="P10"/>
      <text:p text:style-name="P10"/>
      <text:p text:style-name="P1"><text:span text:style-name="T3">Benilloba - </text:span><text:a xlink:type="simple" xlink:href="https://apps.veu.ua.es/archivo_represaliados/region" text:style-name="Internet_20_link" text:visited-style-name="Visited_20_Internet_20_Link"><text:span text:style-name="T6">El Comtat</text:span></text:a></text:p>
      <text:p text:style-name="P15">Lista de represaliados: 59</text:p>
      <text:p text:style-name="P12">Celia Ibáñez Miró</text:p>
      <text:p text:style-name="P13">Francisco Moreno Sáez</text:p>
      <text:p text:style-name="P13">Ricard Sancho Toro</text:p>
      <text:p text:style-name="P14">Localidad perteneciente a la comarca del Comtat, que tenía 1.041 habitantes en 1930 y 1.026 en 1940. Tenemos noticia de la existencia, durante la guerra civil, de partidos y sindicatos como la Agrupación Socialista -que en 1938 no se había dado todavía de alta en el PSOE-, la UGT .-que tenía un Sindicato Textil y la Federación de Trabajadores de la Tierra-, UR, IR, CNT, JJLL, JSU y PCE, cuyo Radio, con muy pocos militantes, pertenecía a la comarcal de Alcoi.</text:p>
      <text:p text:style-name="P11"><text:span text:style-name="T7">Según la Causa General, en julio de 1936 fueron destruidos altares, imágenes y objetos sagrados de la Iglesia –que ya sufrió un conato de incendio en marzo de 1936- cuya fábrica quedó muy deteriorada; la Abadía fue ocupada por Unión Republicana; desaparecieron documentos y legajos importantes del Archivo parroquial y fue completamente destruido el Calvario. Entre agosto y septiembre de 1936 tuvo lugar la incautación de fincas rústicas y urbanas, la exigencia de dinero a personas de derechas y la </text:span><text:soft-page-break/><text:span text:style-name="T7">requisa de cosechas. Como responsables, se citaba a los componentes del Ayuntamiento y del Comité Revolucionario de Defensa, así como a dirigentes del Comité de la Industria Textil o de algún partido.</text:span></text:p>
      <text:p text:style-name="P14">Los represaliados durante el franquismo eran predominantemente labradores y tejedores. Fueron acusados de los hechos relatados en la Causa General, de haber pertenecido al Comité Revolucionario, el Ayuntamiento o el Comité de la Industria Textil, haber hecho informes de algunos vecinos, haber ofrecido las campanas de la Iglesia al gobierno republicano y haber repartido armas a los milicianos: en muchos casos, se tuvo en cuenta la atenuante de haber favorecido a personas de derechas. Las condenas oscilaron entre los 16 y los 3 años de prisión; las excepciones fueron un condenado a muerte y fusilado en Girona y un condenado a 30 años de reclusión mayor por adhesión a la rebelión, al que se le redujo la pena a 16 años. Estuvieron presos en las cárceles de Alcoi, Cocentaina, Monòvar, y Alicante. Unos diez vecinos fueron enviados a Batallones de Soldados Trabajadores. El coronel Arturo Herrero Company, nacido en Benilloba, fue asesinado por los militares alzados contra el gobierno legítimo de la República, al oponerse a ese golpe de estado, en Burgos.</text:p>
      <text:p text:style-name="P14">La Ley de Responsabilidades Políticas se aplicó a cinco vecinos. Otro, Eduardo Garrigós Soler, fue internado en el campo nazi de Mauthausen y liberado en 1945. Fue depurado el secretario del Ayuntamiento, Rafael Ripoll. Tres mujeres, Patrocinio Cortés, Inés Biosca y Josefa Jorcas, fueron juzgadas y condenadas a prisión, tras algunas acusaciones falsas y diversas presiones, por su actividad política y sindical.</text:p>
      <table:table table:name="Taula9" table:style-name="Taula9">
        <table:table-column table:style-name="Taula9.A"/>
        <table:table-row table:style-name="TableLine1664607780384">
          <table:table-cell table:style-name="Taula9.A1" office:value-type="string">
            <text:p text:style-name="P2"><text:a xlink:type="simple" xlink:href="https://apps.veu.ua.es/archivo_represaliados/records/1111" text:style-name="Internet_20_link" text:visited-style-name="Visited_20_Internet_20_Link"><text:span text:style-name="T16">ARACIL CASANOVA, Javier</text:span></text:a></text:p>
          </table:table-cell>
        </table:table-row>
        <table:table-row table:style-name="TableLine1664607811664">
          <table:table-cell table:style-name="Taula9.A2" office:value-type="string">
            <text:p text:style-name="P2"><text:a xlink:type="simple" xlink:href="https://apps.veu.ua.es/archivo_represaliados/records/1112" text:style-name="Internet_20_link" text:visited-style-name="Visited_20_Internet_20_Link"><text:span text:style-name="T16">BIOSCA IÑIGUEZ, Rafael</text:span></text:a></text:p>
          </table:table-cell>
        </table:table-row>
        <table:table-row table:style-name="TableLine1664607815200">
          <table:table-cell table:style-name="Taula9.A3" office:value-type="string">
            <text:p text:style-name="P2"><text:a xlink:type="simple" xlink:href="https://apps.veu.ua.es/archivo_represaliados/records/1113" text:style-name="Internet_20_link" text:visited-style-name="Visited_20_Internet_20_Link"><text:span text:style-name="T16">BODI REY / REIG, José</text:span></text:a></text:p>
          </table:table-cell>
        </table:table-row>
        <table:table-row table:style-name="TableLine1664607813296">
          <table:table-cell table:style-name="Taula9.A4" office:value-type="string">
            <text:p text:style-name="P2"><text:a xlink:type="simple" xlink:href="https://apps.veu.ua.es/archivo_represaliados/records/1114" text:style-name="Internet_20_link" text:visited-style-name="Visited_20_Internet_20_Link"><text:span text:style-name="T16">BONET PICÓ, Joaquín</text:span></text:a></text:p>
          </table:table-cell>
        </table:table-row>
        <table:table-row table:style-name="TableLine1664607815744">
          <table:table-cell table:style-name="Taula9.A5" office:value-type="string">
            <text:p text:style-name="P2"><text:a xlink:type="simple" xlink:href="https://apps.veu.ua.es/archivo_represaliados/records/1115" text:style-name="Internet_20_link" text:visited-style-name="Visited_20_Internet_20_Link"><text:span text:style-name="T16">BORRELL COMPANY, Vicente, (a) Batalló</text:span></text:a></text:p>
          </table:table-cell>
        </table:table-row>
        <table:table-row table:style-name="TableLine1664607814384">
          <table:table-cell table:style-name="Taula9.A6" office:value-type="string">
            <text:p text:style-name="P2"><text:a xlink:type="simple" xlink:href="https://apps.veu.ua.es/archivo_represaliados/records/1116" text:style-name="Internet_20_link" text:visited-style-name="Visited_20_Internet_20_Link"><text:span text:style-name="T16">CARDONA IVORRA, Antonio</text:span></text:a></text:p>
          </table:table-cell>
        </table:table-row>
        <table:table-row table:style-name="TableLine1664607814656">
          <table:table-cell table:style-name="Taula9.A7" office:value-type="string">
            <text:p text:style-name="P2"><text:a xlink:type="simple" xlink:href="https://apps.veu.ua.es/archivo_represaliados/records/1117" text:style-name="Internet_20_link" text:visited-style-name="Visited_20_Internet_20_Link"><text:span text:style-name="T16">CARDONA SOLER, Antonio</text:span></text:a></text:p>
          </table:table-cell>
        </table:table-row>
        <table:table-row table:style-name="TableLine1664607819008">
          <table:table-cell table:style-name="Taula9.A8" office:value-type="string">
            <text:p text:style-name="P2"><text:a xlink:type="simple" xlink:href="https://apps.veu.ua.es/archivo_represaliados/records/1118" text:style-name="Internet_20_link" text:visited-style-name="Visited_20_Internet_20_Link"><text:span text:style-name="T16">CATALÁ GUILLEM, Miguel</text:span></text:a></text:p>
          </table:table-cell>
        </table:table-row>
        <table:table-row table:style-name="TableLine1664607817104">
          <table:table-cell table:style-name="Taula9.A9" office:value-type="string">
            <text:p text:style-name="P2"><text:a xlink:type="simple" xlink:href="https://apps.veu.ua.es/archivo_represaliados/records/1119" text:style-name="Internet_20_link" text:visited-style-name="Visited_20_Internet_20_Link"><text:span text:style-name="T16">COMPANY VALOR, Antonio</text:span></text:a></text:p>
          </table:table-cell>
        </table:table-row>
        <table:table-row table:style-name="TableLine1664607817648">
          <table:table-cell table:style-name="Taula9.A10" office:value-type="string">
            <text:p text:style-name="P2"><text:a xlink:type="simple" xlink:href="https://apps.veu.ua.es/archivo_represaliados/records/1120" text:style-name="Internet_20_link" text:visited-style-name="Visited_20_Internet_20_Link"><text:span text:style-name="T16">CORTÉS IBÁÑEZ, Patrocinio</text:span></text:a></text:p>
          </table:table-cell>
        </table:table-row>
        <table:table-row table:style-name="TableLine1664607818192">
          <table:table-cell table:style-name="Taula9.A11" office:value-type="string">
            <text:p text:style-name="P2"><text:a xlink:type="simple" xlink:href="https://apps.veu.ua.es/archivo_represaliados/records/1121" text:style-name="Internet_20_link" text:visited-style-name="Visited_20_Internet_20_Link"><text:span text:style-name="T16">CORTÉS IBÁÑEZ, Ricardo</text:span></text:a></text:p>
          </table:table-cell>
        </table:table-row>
        <table:table-row table:style-name="TableLine1664666635184">
          <table:table-cell table:style-name="Taula9.A12" office:value-type="string">
            <text:p text:style-name="P2"><text:a xlink:type="simple" xlink:href="https://apps.veu.ua.es/archivo_represaliados/records/1122" text:style-name="Internet_20_link" text:visited-style-name="Visited_20_Internet_20_Link"><text:span text:style-name="T16">CORTÉS VILANOVA, Joaquín</text:span></text:a></text:p>
          </table:table-cell>
        </table:table-row>
        <table:table-row table:style-name="TableLine1664666638720">
          <table:table-cell table:style-name="Taula9.A13" office:value-type="string">
            <text:p text:style-name="P2"><text:a xlink:type="simple" xlink:href="https://apps.veu.ua.es/archivo_represaliados/records/1123" text:style-name="Internet_20_link" text:visited-style-name="Visited_20_Internet_20_Link"><text:span text:style-name="T16">CRESPO BLASCO, Vicente</text:span></text:a></text:p>
          </table:table-cell>
        </table:table-row>
        <table:table-row table:style-name="TableLine1664666627568">
          <table:table-cell table:style-name="Taula9.A14" office:value-type="string">
            <text:p text:style-name="P2"><text:a xlink:type="simple" xlink:href="https://apps.veu.ua.es/archivo_represaliados/records/1124" text:style-name="Internet_20_link" text:visited-style-name="Visited_20_Internet_20_Link"><text:span text:style-name="T16">CRESPO BORONAT, Francisco</text:span></text:a></text:p>
          </table:table-cell>
        </table:table-row>
        <text:soft-page-break/>
        <table:table-row table:style-name="TableLine1664666636816">
          <table:table-cell table:style-name="Taula9.A15" office:value-type="string">
            <text:p text:style-name="P2"><text:a xlink:type="simple" xlink:href="https://apps.veu.ua.es/archivo_represaliados/records/1125" text:style-name="Internet_20_link" text:visited-style-name="Visited_20_Internet_20_Link"><text:span text:style-name="T16">DOMENECH COLOMINA, Joaquín</text:span></text:a></text:p>
          </table:table-cell>
        </table:table-row>
        <table:table-row table:style-name="TableLine1664666624848">
          <table:table-cell table:style-name="Taula9.A16" office:value-type="string">
            <text:p text:style-name="P2"><text:a xlink:type="simple" xlink:href="https://apps.veu.ua.es/archivo_represaliados/records/1126" text:style-name="Internet_20_link" text:visited-style-name="Visited_20_Internet_20_Link"><text:span text:style-name="T16">DOMENECH GUILLEM, José</text:span></text:a></text:p>
          </table:table-cell>
        </table:table-row>
        <table:table-row table:style-name="TableLine1664666640080">
          <table:table-cell table:style-name="Taula9.A17" office:value-type="string">
            <text:p text:style-name="P2"><text:a xlink:type="simple" xlink:href="https://apps.veu.ua.es/archivo_represaliados/records/1127" text:style-name="Internet_20_link" text:visited-style-name="Visited_20_Internet_20_Link"><text:span text:style-name="T16">DOMENECH MONERRIS, Eduardo</text:span></text:a></text:p>
          </table:table-cell>
        </table:table-row>
        <table:table-row table:style-name="TableLine1664666626480">
          <table:table-cell table:style-name="Taula9.A18" office:value-type="string">
            <text:p text:style-name="P2"><text:a xlink:type="simple" xlink:href="https://apps.veu.ua.es/archivo_represaliados/records/1128" text:style-name="Internet_20_link" text:visited-style-name="Visited_20_Internet_20_Link"><text:span text:style-name="T16">DOMENECH MONLLOR, Eliseo</text:span></text:a></text:p>
          </table:table-cell>
        </table:table-row>
        <table:table-row table:style-name="TableLine1664666633824">
          <table:table-cell table:style-name="Taula9.A19" office:value-type="string">
            <text:p text:style-name="P2"><text:a xlink:type="simple" xlink:href="https://apps.veu.ua.es/archivo_represaliados/records/1129" text:style-name="Internet_20_link" text:visited-style-name="Visited_20_Internet_20_Link"><text:span text:style-name="T16">DOMENECH MONLLOR, Ernesto</text:span></text:a></text:p>
          </table:table-cell>
        </table:table-row>
        <table:table-row table:style-name="TableLine1664666625120">
          <table:table-cell table:style-name="Taula9.A20" office:value-type="string">
            <text:p text:style-name="P2"><text:a xlink:type="simple" xlink:href="https://apps.veu.ua.es/archivo_represaliados/records/1130" text:style-name="Internet_20_link" text:visited-style-name="Visited_20_Internet_20_Link"><text:span text:style-name="T16">DOMENECH MONLLOR, Gil</text:span></text:a></text:p>
          </table:table-cell>
        </table:table-row>
        <table:table-row table:style-name="TableLine1664666640624">
          <table:table-cell table:style-name="Taula9.A21" office:value-type="string">
            <text:p text:style-name="P2"><text:a xlink:type="simple" xlink:href="https://apps.veu.ua.es/archivo_represaliados/records/1131" text:style-name="Internet_20_link" text:visited-style-name="Visited_20_Internet_20_Link"><text:span text:style-name="T16">DOMENECH MONLLOR, Jesús</text:span></text:a></text:p>
          </table:table-cell>
        </table:table-row>
        <table:table-row table:style-name="TableLine1664666637904">
          <table:table-cell table:style-name="Taula9.A22" office:value-type="string">
            <text:p text:style-name="P2"><text:a xlink:type="simple" xlink:href="https://apps.veu.ua.es/archivo_represaliados/records/1132" text:style-name="Internet_20_link" text:visited-style-name="Visited_20_Internet_20_Link"><text:span text:style-name="T16">DOMENECH SATORRE, Ángel</text:span></text:a></text:p>
          </table:table-cell>
        </table:table-row>
        <table:table-row table:style-name="TableLine1664666638992">
          <table:table-cell table:style-name="Taula9.A23" office:value-type="string">
            <text:p text:style-name="P2"><text:a xlink:type="simple" xlink:href="https://apps.veu.ua.es/archivo_represaliados/records/1133" text:style-name="Internet_20_link" text:visited-style-name="Visited_20_Internet_20_Link"><text:span text:style-name="T16">DOMÍNGUEZ MONERRIS, José</text:span></text:a></text:p>
          </table:table-cell>
        </table:table-row>
        <table:table-row table:style-name="TableLine1664666628112">
          <table:table-cell table:style-name="Taula9.A24" office:value-type="string">
            <text:p text:style-name="P2"><text:a xlink:type="simple" xlink:href="https://apps.veu.ua.es/archivo_represaliados/records/1134" text:style-name="Internet_20_link" text:visited-style-name="Visited_20_Internet_20_Link"><text:span text:style-name="T16">DOMÍNGUEZ MONERRIS, Samuel</text:span></text:a></text:p>
          </table:table-cell>
        </table:table-row>
        <table:table-row table:style-name="TableLine1664666628384">
          <table:table-cell table:style-name="Taula9.A25" office:value-type="string">
            <text:p text:style-name="P2"><text:a xlink:type="simple" xlink:href="https://apps.veu.ua.es/archivo_represaliados/records/1135" text:style-name="Internet_20_link" text:visited-style-name="Visited_20_Internet_20_Link"><text:span text:style-name="T16">GARCÍA CATALÁ, Enrique</text:span></text:a></text:p>
          </table:table-cell>
        </table:table-row>
        <table:table-row table:style-name="TableLine1664666626208">
          <table:table-cell table:style-name="Taula9.A26" office:value-type="string">
            <text:p text:style-name="P2"><text:a xlink:type="simple" xlink:href="https://apps.veu.ua.es/archivo_represaliados/records/1136" text:style-name="Internet_20_link" text:visited-style-name="Visited_20_Internet_20_Link"><text:span text:style-name="T16">GARCÍA CATALÁ, Juan</text:span></text:a></text:p>
          </table:table-cell>
        </table:table-row>
        <table:table-row table:style-name="TableLine1664666638448">
          <table:table-cell table:style-name="Taula9.A27" office:value-type="string">
            <text:p text:style-name="P2"><text:a xlink:type="simple" xlink:href="https://apps.veu.ua.es/archivo_represaliados/records/1137" text:style-name="Internet_20_link" text:visited-style-name="Visited_20_Internet_20_Link"><text:span text:style-name="T16">GARRIGÓS SOLER, Eduardo</text:span></text:a></text:p>
          </table:table-cell>
        </table:table-row>
        <table:table-row table:style-name="TableLine1664666625936">
          <table:table-cell table:style-name="Taula9.A28" office:value-type="string">
            <text:p text:style-name="P2"><text:a xlink:type="simple" xlink:href="https://apps.veu.ua.es/archivo_represaliados/records/1138" text:style-name="Internet_20_link" text:visited-style-name="Visited_20_Internet_20_Link"><text:span text:style-name="T16">GÓMEZ BIOSCA, Inés</text:span></text:a></text:p>
          </table:table-cell>
        </table:table-row>
        <table:table-row table:style-name="TableLine1664666629472">
          <table:table-cell table:style-name="Taula9.A29" office:value-type="string">
            <text:p text:style-name="P2"><text:a xlink:type="simple" xlink:href="https://apps.veu.ua.es/archivo_represaliados/records/1139" text:style-name="Internet_20_link" text:visited-style-name="Visited_20_Internet_20_Link"><text:span text:style-name="T16">GÓMEZ FRANCÉS, Leonardo</text:span></text:a></text:p>
          </table:table-cell>
        </table:table-row>
        <table:table-row table:style-name="TableLine1664666640352">
          <table:table-cell table:style-name="Taula9.A30" office:value-type="string">
            <text:p text:style-name="P2"><text:a xlink:type="simple" xlink:href="https://apps.veu.ua.es/archivo_represaliados/records/1140" text:style-name="Internet_20_link" text:visited-style-name="Visited_20_Internet_20_Link"><text:span text:style-name="T16">GUILLEM PÉREZ, Tomás</text:span></text:a></text:p>
          </table:table-cell>
        </table:table-row>
        <table:table-row table:style-name="TableLine1664666630288">
          <table:table-cell table:style-name="Taula9.A31" office:value-type="string">
            <text:p text:style-name="P2"><text:a xlink:type="simple" xlink:href="https://apps.veu.ua.es/archivo_represaliados/records/1141" text:style-name="Internet_20_link" text:visited-style-name="Visited_20_Internet_20_Link"><text:span text:style-name="T16">HERRERO COMPANY, Arturo</text:span></text:a></text:p>
          </table:table-cell>
        </table:table-row>
        <table:table-row table:style-name="TableLine1664666630560">
          <table:table-cell table:style-name="Taula9.A32" office:value-type="string">
            <text:p text:style-name="P2"><text:a xlink:type="simple" xlink:href="https://apps.veu.ua.es/archivo_represaliados/records/1142" text:style-name="Internet_20_link" text:visited-style-name="Visited_20_Internet_20_Link"><text:span text:style-name="T16">JORCAS BORRELL, Josefa</text:span></text:a></text:p>
          </table:table-cell>
        </table:table-row>
        <table:table-row table:style-name="TableLine1664666633008">
          <table:table-cell table:style-name="Taula9.A33" office:value-type="string">
            <text:p text:style-name="P2"><text:a xlink:type="simple" xlink:href="https://apps.veu.ua.es/archivo_represaliados/records/1143" text:style-name="Internet_20_link" text:visited-style-name="Visited_20_Internet_20_Link"><text:span text:style-name="T16">JORDÁ COLOMER, Antonio, (a) Foya</text:span></text:a></text:p>
          </table:table-cell>
        </table:table-row>
        <table:table-row table:style-name="TableLine1664666630832">
          <table:table-cell table:style-name="Taula9.A34" office:value-type="string">
            <text:p text:style-name="P2"><text:a xlink:type="simple" xlink:href="https://apps.veu.ua.es/archivo_represaliados/records/1144" text:style-name="Internet_20_link" text:visited-style-name="Visited_20_Internet_20_Link"><text:span text:style-name="T16">JORDÁ ESPÍ, Antonio</text:span></text:a></text:p>
          </table:table-cell>
        </table:table-row>
        <table:table-row table:style-name="TableLine1664666636000">
          <table:table-cell table:style-name="Taula9.A35" office:value-type="string">
            <text:p text:style-name="P2"><text:a xlink:type="simple" xlink:href="https://apps.veu.ua.es/archivo_represaliados/records/1145" text:style-name="Internet_20_link" text:visited-style-name="Visited_20_Internet_20_Link"><text:span text:style-name="T16">LLORENS ESPINÓS, Miguel</text:span></text:a></text:p>
          </table:table-cell>
        </table:table-row>
        <table:table-row table:style-name="TableLine1664666626752">
          <table:table-cell table:style-name="Taula9.A36" office:value-type="string">
            <text:p text:style-name="P2"><text:a xlink:type="simple" xlink:href="https://apps.veu.ua.es/archivo_represaliados/records/1146" text:style-name="Internet_20_link" text:visited-style-name="Visited_20_Internet_20_Link"><text:span text:style-name="T16">LLORENS FENOLLAR, Enrique</text:span></text:a></text:p>
          </table:table-cell>
        </table:table-row>
        <table:table-row table:style-name="TableLine1664666631376">
          <table:table-cell table:style-name="Taula9.A37" office:value-type="string">
            <text:p text:style-name="P2"><text:a xlink:type="simple" xlink:href="https://apps.veu.ua.es/archivo_represaliados/records/1147" text:style-name="Internet_20_link" text:visited-style-name="Visited_20_Internet_20_Link"><text:span text:style-name="T16">MIRA BERNABEU, Juan</text:span></text:a></text:p>
          </table:table-cell>
        </table:table-row>
        <table:table-row table:style-name="TableLine1664666632192">
          <table:table-cell table:style-name="Taula9.A38" office:value-type="string">
            <text:p text:style-name="P2"><text:a xlink:type="simple" xlink:href="https://apps.veu.ua.es/archivo_represaliados/records/1148" text:style-name="Internet_20_link" text:visited-style-name="Visited_20_Internet_20_Link"><text:span text:style-name="T16">MIRA DOMINGUEZ, Juan</text:span></text:a></text:p>
          </table:table-cell>
        </table:table-row>
        <table:table-row table:style-name="TableLine1664666639536">
          <table:table-cell table:style-name="Taula9.A39" office:value-type="string">
            <text:p text:style-name="P2"><text:a xlink:type="simple" xlink:href="https://apps.veu.ua.es/archivo_represaliados/records/1149" text:style-name="Internet_20_link" text:visited-style-name="Visited_20_Internet_20_Link"><text:span text:style-name="T16">MIRA HERRERO, Eduardo</text:span></text:a></text:p>
          </table:table-cell>
        </table:table-row>
        <table:table-row table:style-name="TableLine1664666634368">
          <table:table-cell table:style-name="Taula9.A40" office:value-type="string">
            <text:p text:style-name="P2"><text:a xlink:type="simple" xlink:href="https://apps.veu.ua.es/archivo_represaliados/records/1150" text:style-name="Internet_20_link" text:visited-style-name="Visited_20_Internet_20_Link"><text:span text:style-name="T16">MIRÓ VALLS, José</text:span></text:a></text:p>
          </table:table-cell>
        </table:table-row>
        <table:table-row table:style-name="TableLine1664666624304">
          <table:table-cell table:style-name="Taula9.A41" office:value-type="string">
            <text:p text:style-name="P2"><text:a xlink:type="simple" xlink:href="https://apps.veu.ua.es/archivo_represaliados/records/1151" text:style-name="Internet_20_link" text:visited-style-name="Visited_20_Internet_20_Link"><text:span text:style-name="T16">MONERRIS CATALÁ, Eduardo</text:span></text:a></text:p>
          </table:table-cell>
        </table:table-row>
        <table:table-row table:style-name="TableLine1664666634912">
          <table:table-cell table:style-name="Taula9.A42" office:value-type="string">
            <text:p text:style-name="P2"><text:a xlink:type="simple" xlink:href="https://apps.veu.ua.es/archivo_represaliados/records/1152" text:style-name="Internet_20_link" text:visited-style-name="Visited_20_Internet_20_Link"><text:span text:style-name="T16">MONLLOR AZNAR, Joaquín</text:span></text:a></text:p>
          </table:table-cell>
        </table:table-row>
        <table:table-row table:style-name="TableLine1664666637360">
          <table:table-cell table:style-name="Taula9.A43" office:value-type="string">
            <text:p text:style-name="P2"><text:a xlink:type="simple" xlink:href="https://apps.veu.ua.es/archivo_represaliados/records/1153" text:style-name="Internet_20_link" text:visited-style-name="Visited_20_Internet_20_Link"><text:span text:style-name="T16">MONLLOR MIRA, Luis</text:span></text:a></text:p>
          </table:table-cell>
        </table:table-row>
        <table:table-row table:style-name="TableLine1664666655856">
          <table:table-cell table:style-name="Taula9.A44" office:value-type="string">
            <text:p text:style-name="P2"><text:a xlink:type="simple" xlink:href="https://apps.veu.ua.es/archivo_represaliados/records/1154" text:style-name="Internet_20_link" text:visited-style-name="Visited_20_Internet_20_Link"><text:span text:style-name="T16">MONLLOR ORTIZ, Vicente</text:span></text:a></text:p>
          </table:table-cell>
        </table:table-row>
        <table:table-row table:style-name="TableLine1664666648512">
          <table:table-cell table:style-name="Taula9.A45" office:value-type="string">
            <text:p text:style-name="P2"><text:a xlink:type="simple" xlink:href="https://apps.veu.ua.es/archivo_represaliados/records/1155" text:style-name="Internet_20_link" text:visited-style-name="Visited_20_Internet_20_Link"><text:span text:style-name="T16">MONLLOR PICÓ, José, (a) Riberetes</text:span></text:a></text:p>
          </table:table-cell>
        </table:table-row>
        <table:table-row table:style-name="TableLine1664666643616">
          <table:table-cell table:style-name="Taula9.A46" office:value-type="string">
            <text:p text:style-name="P2"><text:a xlink:type="simple" xlink:href="https://apps.veu.ua.es/archivo_represaliados/records/1156" text:style-name="Internet_20_link" text:visited-style-name="Visited_20_Internet_20_Link"><text:span text:style-name="T16">MONLLOR PICÓ, Manuel</text:span></text:a></text:p>
          </table:table-cell>
        </table:table-row>
        <table:table-row table:style-name="TableLine1664666656128">
          <table:table-cell table:style-name="Taula9.A47" office:value-type="string">
            <text:p text:style-name="P2"><text:a xlink:type="simple" xlink:href="https://apps.veu.ua.es/archivo_represaliados/records/1157" text:style-name="Internet_20_link" text:visited-style-name="Visited_20_Internet_20_Link"><text:span text:style-name="T16">MONLLOR SEGURA, Joaquín</text:span></text:a></text:p>
          </table:table-cell>
        </table:table-row>
        <table:table-row table:style-name="TableLine1664666641168">
          <table:table-cell table:style-name="Taula9.A48" office:value-type="string">
            <text:p text:style-name="P2"><text:a xlink:type="simple" xlink:href="https://apps.veu.ua.es/archivo_represaliados/records/1159" text:style-name="Internet_20_link" text:visited-style-name="Visited_20_Internet_20_Link"><text:span text:style-name="T16">OLCINA MIRA, Eduardo, (a) El Roget</text:span></text:a></text:p>
          </table:table-cell>
        </table:table-row>
        <table:table-row table:style-name="TableLine1664666641440">
          <table:table-cell table:style-name="Taula9.A49" office:value-type="string">
            <text:p text:style-name="P2"><text:a xlink:type="simple" xlink:href="https://apps.veu.ua.es/archivo_represaliados/records/1160" text:style-name="Internet_20_link" text:visited-style-name="Visited_20_Internet_20_Link"><text:span text:style-name="T16">OLCINA MIRA, Enrique</text:span></text:a></text:p>
          </table:table-cell>
        </table:table-row>
        <table:table-row table:style-name="TableLine1664666646608">
          <table:table-cell table:style-name="Taula9.A50" office:value-type="string">
            <text:p text:style-name="P2"><text:a xlink:type="simple" xlink:href="https://apps.veu.ua.es/archivo_represaliados/records/1161" text:style-name="Internet_20_link" text:visited-style-name="Visited_20_Internet_20_Link"><text:span text:style-name="T16">ORTA, Vicente</text:span></text:a></text:p>
          </table:table-cell>
        </table:table-row>
        <table:table-row table:style-name="TableLine1664666641712">
          <table:table-cell table:style-name="Taula9.A51" office:value-type="string">
            <text:p text:style-name="P2"><text:a xlink:type="simple" xlink:href="https://apps.veu.ua.es/archivo_represaliados/records/1162" text:style-name="Internet_20_link" text:visited-style-name="Visited_20_Internet_20_Link"><text:span text:style-name="T16">PÉREZ MONERRIS, Manuel</text:span></text:a></text:p>
          </table:table-cell>
        </table:table-row>
        <table:table-row table:style-name="TableLine1664666647152">
          <table:table-cell table:style-name="Taula9.A52" office:value-type="string">
            <text:p text:style-name="P2"><text:a xlink:type="simple" xlink:href="https://apps.veu.ua.es/archivo_represaliados/records/1163" text:style-name="Internet_20_link" text:visited-style-name="Visited_20_Internet_20_Link"><text:span text:style-name="T16">PÉREZ MONLLOR, Manuel</text:span></text:a></text:p>
          </table:table-cell>
        </table:table-row>
        <text:soft-page-break/>
        <table:table-row table:style-name="TableLine1664666644704">
          <table:table-cell table:style-name="Taula9.A53" office:value-type="string">
            <text:p text:style-name="P2"><text:a xlink:type="simple" xlink:href="https://apps.veu.ua.es/archivo_represaliados/records/1164" text:style-name="Internet_20_link" text:visited-style-name="Visited_20_Internet_20_Link"><text:span text:style-name="T16">PÉREZ MONLLOR, Vicente</text:span></text:a></text:p>
          </table:table-cell>
        </table:table-row>
        <table:table-row table:style-name="TableLine1664666655584">
          <table:table-cell table:style-name="Taula9.A54" office:value-type="string">
            <text:p text:style-name="P2"><text:a xlink:type="simple" xlink:href="https://apps.veu.ua.es/archivo_represaliados/records/1165" text:style-name="Internet_20_link" text:visited-style-name="Visited_20_Internet_20_Link"><text:span text:style-name="T16">RIPOLL BARRACHINA, Joaquín</text:span></text:a></text:p>
          </table:table-cell>
        </table:table-row>
        <table:table-row table:style-name="TableLine1664666646336">
          <table:table-cell table:style-name="Taula9.A55" office:value-type="string">
            <text:p text:style-name="P2"><text:a xlink:type="simple" xlink:href="https://apps.veu.ua.es/archivo_represaliados/records/1166" text:style-name="Internet_20_link" text:visited-style-name="Visited_20_Internet_20_Link"><text:span text:style-name="T16">RIPOLL MIRA, Rafael</text:span></text:a></text:p>
          </table:table-cell>
        </table:table-row>
        <table:table-row table:style-name="TableLine1664666643888">
          <table:table-cell table:style-name="Taula9.A56" office:value-type="string">
            <text:p text:style-name="P2"><text:a xlink:type="simple" xlink:href="https://apps.veu.ua.es/archivo_represaliados/records/1167" text:style-name="Internet_20_link" text:visited-style-name="Visited_20_Internet_20_Link"><text:span text:style-name="T16">RIPOLL SEGURA, Miguel</text:span></text:a></text:p>
          </table:table-cell>
        </table:table-row>
        <table:table-row table:style-name="TableLine1664666648784">
          <table:table-cell table:style-name="Taula9.A57" office:value-type="string">
            <text:p text:style-name="P2"><text:a xlink:type="simple" xlink:href="https://apps.veu.ua.es/archivo_represaliados/records/1168" text:style-name="Internet_20_link" text:visited-style-name="Visited_20_Internet_20_Link"><text:span text:style-name="T16">SANTANA PUIG, Francisco</text:span></text:a></text:p>
          </table:table-cell>
        </table:table-row>
        <table:table-row table:style-name="TableLine1664666646880">
          <table:table-cell table:style-name="Taula9.A58" office:value-type="string">
            <text:p text:style-name="P2"><text:a xlink:type="simple" xlink:href="https://apps.veu.ua.es/archivo_represaliados/records/1169" text:style-name="Internet_20_link" text:visited-style-name="Visited_20_Internet_20_Link"><text:span text:style-name="T16">VILANOVA COMPANY, Joaquín</text:span></text:a></text:p>
          </table:table-cell>
        </table:table-row>
        <table:table-row table:style-name="TableLine1664666643072">
          <table:table-cell table:style-name="Taula9.A59" office:value-type="string">
            <text:p text:style-name="P2"><text:a xlink:type="simple" xlink:href="https://apps.veu.ua.es/archivo_represaliados/records/1170" text:style-name="Internet_20_link" text:visited-style-name="Visited_20_Internet_20_Link"><text:span text:style-name="T16">VILANOVA COMPANY, Juan</text:span></text:a></text:p>
          </table:table-cell>
        </table:table-row>
      </table:table>
      <text:p text:style-name="P10"/>
      <text:p text:style-name="P1"><text:span text:style-name="T9">Benillup - </text:span><text:a xlink:type="simple" xlink:href="https://apps.veu.ua.es/archivo_represaliados/region" text:style-name="Internet_20_link" text:visited-style-name="Visited_20_Internet_20_Link"><text:span text:style-name="T5">El Comtat</text:span></text:a></text:p>
      <text:p text:style-name="P5">Represaliados 7</text:p>
      <text:p text:style-name="P11"><text:span text:style-name="T2">Francisco Moreno Sáe</text:span><text:span text:style-name="T8">z</text:span></text:p>
      <text:p text:style-name="P11"><text:span text:style-name="T7">Localidad perteneciente a la comarca del Comtat, que tenía 113 habitantes en 1930 y 137 en 1940. Según la Causa General, en agosto de 1936 unos forasteros destruyeron parcialmente la Iglesia y quemaron las imágenes. Se acusó a siete vecinos de haber exigido dinero e incautado las cosechas a cinco propietarios. Sin embargo, no fueron denunciados a la Autoridad Militar porque “</text:span><text:span text:style-name="T11">los hechos realizados en ésta fueron de poca importancia</text:span><text:span text:style-name="T7">”, según un informe del alcalde fechado en 1942. Dos vecinos fueron considerados facciosos. De los siete acusados en la Causa General, solo tenemos noticia de que dos fueran procesados por la Justicia Militar franquista. A nadie se le aplicó la Ley de Responsabilidades Políticas.</text:span></text:p>
      <text:p text:style-name="P22"/>
      <text:p text:style-name="P9">Lista de represaliados: 7</text:p>
      <table:table table:name="Taula10" table:style-name="Taula10">
        <table:table-column table:style-name="Taula10.A"/>
        <table:table-row table:style-name="TableLine1664666650144">
          <table:table-cell table:style-name="Taula10.A1" office:value-type="string">
            <text:p text:style-name="P2"><text:a xlink:type="simple" xlink:href="https://apps.veu.ua.es/archivo_represaliados/records/1171" text:style-name="Internet_20_link" text:visited-style-name="Visited_20_Internet_20_Link"><text:span text:style-name="T16">BERNABEU DOMENECH, José</text:span></text:a></text:p>
          </table:table-cell>
        </table:table-row>
        <table:table-row table:style-name="TableLine1664666642256">
          <table:table-cell table:style-name="Taula10.A2" office:value-type="string">
            <text:p text:style-name="P2"><text:a xlink:type="simple" xlink:href="https://apps.veu.ua.es/archivo_represaliados/records/1172" text:style-name="Internet_20_link" text:visited-style-name="Visited_20_Internet_20_Link"><text:span text:style-name="T16">DOMÍNGUEZ FERRI, José</text:span></text:a></text:p>
          </table:table-cell>
        </table:table-row>
        <table:table-row table:style-name="TableLine1664666645520">
          <table:table-cell table:style-name="Taula10.A3" office:value-type="string">
            <text:p text:style-name="P2"><text:a xlink:type="simple" xlink:href="https://apps.veu.ua.es/archivo_represaliados/records/1173" text:style-name="Internet_20_link" text:visited-style-name="Visited_20_Internet_20_Link"><text:span text:style-name="T16">FERRANDO, Ángel</text:span></text:a></text:p>
          </table:table-cell>
        </table:table-row>
        <table:table-row table:style-name="TableLine1664666655040">
          <table:table-cell table:style-name="Taula10.A4" office:value-type="string">
            <text:p text:style-name="P2"><text:a xlink:type="simple" xlink:href="https://apps.veu.ua.es/archivo_represaliados/records/1174" text:style-name="Internet_20_link" text:visited-style-name="Visited_20_Internet_20_Link"><text:span text:style-name="T16">FERRANDO, Miguel</text:span></text:a></text:p>
          </table:table-cell>
        </table:table-row>
        <table:table-row table:style-name="TableLine1664666649872">
          <table:table-cell table:style-name="Taula10.A5" office:value-type="string">
            <text:p text:style-name="P2"><text:a xlink:type="simple" xlink:href="https://apps.veu.ua.es/archivo_represaliados/records/1175" text:style-name="Internet_20_link" text:visited-style-name="Visited_20_Internet_20_Link"><text:span text:style-name="T16">GARCÍA VILAPLANA, José</text:span></text:a></text:p>
          </table:table-cell>
        </table:table-row>
        <table:table-row table:style-name="TableLine1664666649328">
          <table:table-cell table:style-name="Taula10.A6" office:value-type="string">
            <text:p text:style-name="P2"><text:a xlink:type="simple" xlink:href="https://apps.veu.ua.es/archivo_represaliados/records/1176" text:style-name="Internet_20_link" text:visited-style-name="Visited_20_Internet_20_Link"><text:span text:style-name="T16">JORDÁ MIRÓ, Antonio</text:span></text:a></text:p>
          </table:table-cell>
        </table:table-row>
        <table:table-row table:style-name="TableLine1664666657216">
          <table:table-cell table:style-name="Taula10.A7" office:value-type="string">
            <text:p text:style-name="P2"><text:a xlink:type="simple" xlink:href="https://apps.veu.ua.es/archivo_represaliados/records/1177" text:style-name="Internet_20_link" text:visited-style-name="Visited_20_Internet_20_Link"><text:span text:style-name="T16">RIPOLL OLTRA, Eliseo</text:span></text:a></text:p>
          </table:table-cell>
        </table:table-row>
      </table:table>
      <text:p text:style-name="P10"/>
      <text:p text:style-name="P1"><text:span text:style-name="T9">Benimarfull - </text:span><text:a xlink:type="simple" xlink:href="https://apps.veu.ua.es/archivo_represaliados/region" text:style-name="Internet_20_link" text:visited-style-name="Visited_20_Internet_20_Link"><text:span text:style-name="T5">El Comtat</text:span></text:a></text:p>
      <text:p text:style-name="P5">Lista de represaliados: 51 </text:p>
      <text:p text:style-name="P12">Francisco Moreno Sáez</text:p>
      <text:p text:style-name="P14">Localidad agrícola perteneciente a la comarca de El Comtat, que tenía 767 habitantes en 1930 y 739 en 1940. La Agrupación Socialista se creo en 1932 y contaba durante la guerra con unos veinte afiliados. Parece que el bloque predominante lo constituían IR como partido y la CNT como sindicato. Existía un radio del PCE, organizado en la comarcal de Alcoi, en un primer <text:soft-page-break/>momento, y en la de Cocentaina después.</text:p>
      <text:p text:style-name="P11"><text:span text:style-name="T7">No hubo victimas ni vecinos declarados facciosos durante la guerra. Según la Causa General, el 27-VII-1936 veintiún vecinos “</text:span><text:span text:style-name="T11">profanaron y quemaron las imágenes y algunos después destruyeron la Iglesia, instigados siempre por el alcalde Juan Chafer Blasco, que también vendió las campanas menos una para dar las horas</text:span><text:span text:style-name="T7">”. Sin embargo, otro informe posterior de las autoridades franquistas estableció que fueron milicianos forasteros los que quemaron las imágenes, obligando a algunos vecinos a intervenir, lo que llevó al Consejo de guerra que les juzgo a rebajarles la pena.</text:span></text:p>
      <text:p text:style-name="P14">En la postguerra, casi todos los procesados de Benimarfull, veintiséis, fueron juzgados en un solo Consejo de guerra, celebrado en Alicante el 27-XI-1942. En su mayoría eran labradores y papeleros. Fueron condenados a penas relativamente pequeñas -solo dos, los hermanos Cháfer, lo fueron por adhesión a la rebelión y cumplieron condena en El Dueso-. Estaban acusados de haber tomado parte en la destrucción de imágenes tanto en la Iglesia de la localidad como en la Ermita del Balneario, haber desempeñado cargos directivos en el Comité Revolucionario, en partidos y sindicatos, haber sido milicianos o voluntarios, etc. El depósito municipal de Cocentaina, las cárceles de Alcoi y Orihuela, y el Reformatorio de Alicante fueron los lugares en que cumplieron condena.</text:p>
      <text:p text:style-name="P14">Siete vecinos fueron procesados por el Tribunal de Responsabilidades Políticas y una mujer, Purificación Vilaplana, estuvo detenida durante cierto tiempo y cuando recobró la libertad marchó a Francia, donde contrajo matrimonio con un exiliado; a primeros de 1947 regresó temporalmente a Benimarfull. Otro vecino, Vicente Gascó, fue detenido en marzo de 1941 cuando trataba de regresar clandestinamente de Francia, adonde regresó cuando terminó de cumplir la condena que se le impuso tras ser juzgado en Consejo de guerra.</text:p>
      <table:table table:name="Taula11" table:style-name="Taula11">
        <table:table-column table:style-name="Taula11.A"/>
        <table:table-row table:style-name="TableLine1664666657488">
          <table:table-cell table:style-name="Taula11.A1" office:value-type="string">
            <text:p text:style-name="P2"><text:a xlink:type="simple" xlink:href="https://apps.veu.ua.es/archivo_represaliados/records/1228" text:style-name="Internet_20_link" text:visited-style-name="Visited_20_Internet_20_Link"><text:span text:style-name="T16">ANDRÉS ALCARAZ, Francisco</text:span></text:a></text:p>
          </table:table-cell>
        </table:table-row>
        <table:table-row table:style-name="TableLine1664666654224">
          <table:table-cell table:style-name="Taula11.A2" office:value-type="string">
            <text:p text:style-name="P2"><text:a xlink:type="simple" xlink:href="https://apps.veu.ua.es/archivo_represaliados/records/1229" text:style-name="Internet_20_link" text:visited-style-name="Visited_20_Internet_20_Link"><text:span text:style-name="T16">ANDRÉS NADAL, Emilio, (a) El Correu</text:span></text:a></text:p>
          </table:table-cell>
        </table:table-row>
        <table:table-row table:style-name="TableLine1664666648240">
          <table:table-cell table:style-name="Taula11.A3" office:value-type="string">
            <text:p text:style-name="P2"><text:a xlink:type="simple" xlink:href="https://apps.veu.ua.es/archivo_represaliados/records/1230" text:style-name="Internet_20_link" text:visited-style-name="Visited_20_Internet_20_Link"><text:span text:style-name="T16">BALDÓ GIRONA, José</text:span></text:a></text:p>
          </table:table-cell>
        </table:table-row>
        <table:table-row table:style-name="TableLine1664666651232">
          <table:table-cell table:style-name="Taula11.A4" office:value-type="string">
            <text:p text:style-name="P2"><text:a xlink:type="simple" xlink:href="https://apps.veu.ua.es/archivo_represaliados/records/1231" text:style-name="Internet_20_link" text:visited-style-name="Visited_20_Internet_20_Link"><text:span text:style-name="T16">BERENGUER SANCHÍS, Vicente</text:span></text:a></text:p>
          </table:table-cell>
        </table:table-row>
        <table:table-row table:style-name="TableLine1664666652048">
          <table:table-cell table:style-name="Taula11.A5" office:value-type="string">
            <text:p text:style-name="P2"><text:a xlink:type="simple" xlink:href="https://apps.veu.ua.es/archivo_represaliados/records/1232" text:style-name="Internet_20_link" text:visited-style-name="Visited_20_Internet_20_Link"><text:span text:style-name="T16">BLASCO BLASCO, Amadeo</text:span></text:a></text:p>
          </table:table-cell>
        </table:table-row>
        <table:table-row table:style-name="TableLine1664666657760">
          <table:table-cell table:style-name="Taula11.A6" office:value-type="string">
            <text:p text:style-name="P2"><text:a xlink:type="simple" xlink:href="https://apps.veu.ua.es/archivo_represaliados/records/1233" text:style-name="Internet_20_link" text:visited-style-name="Visited_20_Internet_20_Link"><text:span text:style-name="T16">BLASCO BLASCO, Francisco</text:span></text:a></text:p>
          </table:table-cell>
        </table:table-row>
        <table:table-row table:style-name="TableLine1664666652864">
          <table:table-cell table:style-name="Taula11.A7" office:value-type="string">
            <text:p text:style-name="P2"><text:a xlink:type="simple" xlink:href="https://apps.veu.ua.es/archivo_represaliados/records/1234" text:style-name="Internet_20_link" text:visited-style-name="Visited_20_Internet_20_Link"><text:span text:style-name="T16">BLASCO BLASCO, Santiago</text:span></text:a></text:p>
          </table:table-cell>
        </table:table-row>
        <table:table-row table:style-name="TableLine1664666660208">
          <table:table-cell table:style-name="Taula11.A8" office:value-type="string">
            <text:p text:style-name="P2"><text:a xlink:type="simple" xlink:href="https://apps.veu.ua.es/archivo_represaliados/records/1235" text:style-name="Internet_20_link" text:visited-style-name="Visited_20_Internet_20_Link"><text:span text:style-name="T16">BLASCO DOMÍNGUEZ, Rafael, (a) El Petit</text:span></text:a></text:p>
          </table:table-cell>
        </table:table-row>
        <table:table-row table:style-name="TableLine1664666669184">
          <table:table-cell table:style-name="Taula11.A9" office:value-type="string">
            <text:p text:style-name="P2"><text:a xlink:type="simple" xlink:href="https://apps.veu.ua.es/archivo_represaliados/records/1236" text:style-name="Internet_20_link" text:visited-style-name="Visited_20_Internet_20_Link"><text:span text:style-name="T16">BLASCO DOMÍNGUEZ, Santiago, (a) Denteta</text:span></text:a></text:p>
          </table:table-cell>
        </table:table-row>
        <table:table-row table:style-name="TableLine1664666674624">
          <table:table-cell table:style-name="Taula11.A10" office:value-type="string">
            <text:p text:style-name="P2"><text:a xlink:type="simple" xlink:href="https://apps.veu.ua.es/archivo_represaliados/records/1237" text:style-name="Internet_20_link" text:visited-style-name="Visited_20_Internet_20_Link"><text:span text:style-name="T16">BLASCO RIERA / PIERA, José</text:span></text:a></text:p>
          </table:table-cell>
        </table:table-row>
        <text:soft-page-break/>
        <table:table-row table:style-name="TableLine1664666671360">
          <table:table-cell table:style-name="Taula11.A11" office:value-type="string">
            <text:p text:style-name="P2"><text:a xlink:type="simple" xlink:href="https://apps.veu.ua.es/archivo_represaliados/records/25218" text:style-name="Internet_20_link" text:visited-style-name="Visited_20_Internet_20_Link"><text:span text:style-name="T16">BLASCO TOMÁS, Joaquín.</text:span></text:a></text:p>
          </table:table-cell>
        </table:table-row>
        <table:table-row table:style-name="TableLine1664666658848">
          <table:table-cell table:style-name="Taula11.A12" office:value-type="string">
            <text:p text:style-name="P2"><text:a xlink:type="simple" xlink:href="https://apps.veu.ua.es/archivo_represaliados/records/1238" text:style-name="Internet_20_link" text:visited-style-name="Visited_20_Internet_20_Link"><text:span text:style-name="T16">CHÁFER BLASCO, Gonzalo</text:span></text:a></text:p>
          </table:table-cell>
        </table:table-row>
        <table:table-row table:style-name="TableLine1664666675168">
          <table:table-cell table:style-name="Taula11.A13" office:value-type="string">
            <text:p text:style-name="P2"><text:a xlink:type="simple" xlink:href="https://apps.veu.ua.es/archivo_represaliados/records/1239" text:style-name="Internet_20_link" text:visited-style-name="Visited_20_Internet_20_Link"><text:span text:style-name="T16">CHÁFER BLASCO, Juan</text:span></text:a></text:p>
          </table:table-cell>
        </table:table-row>
        <table:table-row table:style-name="TableLine1664666659936">
          <table:table-cell table:style-name="Taula11.A14" office:value-type="string">
            <text:p text:style-name="P2"><text:a xlink:type="simple" xlink:href="https://apps.veu.ua.es/archivo_represaliados/records/1240" text:style-name="Internet_20_link" text:visited-style-name="Visited_20_Internet_20_Link"><text:span text:style-name="T16">CORTÉS VILAPLANA, Manuel, (a) La Paula</text:span></text:a></text:p>
          </table:table-cell>
        </table:table-row>
        <table:table-row table:style-name="TableLine1664666664560">
          <table:table-cell table:style-name="Taula11.A15" office:value-type="string">
            <text:p text:style-name="P2"><text:a xlink:type="simple" xlink:href="https://apps.veu.ua.es/archivo_represaliados/records/1241" text:style-name="Internet_20_link" text:visited-style-name="Visited_20_Internet_20_Link"><text:span text:style-name="T16">COSTA SAMPER, Ramón</text:span></text:a></text:p>
          </table:table-cell>
        </table:table-row>
        <table:table-row table:style-name="TableLine1664666668912">
          <table:table-cell table:style-name="Taula11.A16" office:value-type="string">
            <text:p text:style-name="P2"><text:a xlink:type="simple" xlink:href="https://apps.veu.ua.es/archivo_represaliados/records/1242" text:style-name="Internet_20_link" text:visited-style-name="Visited_20_Internet_20_Link"><text:span text:style-name="T16">DOMÍNGUEZ SENABRE, Aurelio</text:span></text:a></text:p>
          </table:table-cell>
        </table:table-row>
        <table:table-row table:style-name="TableLine1664666664016">
          <table:table-cell table:style-name="Taula11.A17" office:value-type="string">
            <text:p text:style-name="P2"><text:a xlink:type="simple" xlink:href="https://apps.veu.ua.es/archivo_represaliados/records/1243" text:style-name="Internet_20_link" text:visited-style-name="Visited_20_Internet_20_Link"><text:span text:style-name="T16">DOMÍNGUEZ SENABRE, Joaquín, (a) Moniato</text:span></text:a></text:p>
          </table:table-cell>
        </table:table-row>
        <table:table-row table:style-name="TableLine1664666672448">
          <table:table-cell table:style-name="Taula11.A18" office:value-type="string">
            <text:p text:style-name="P2"><text:a xlink:type="simple" xlink:href="https://apps.veu.ua.es/archivo_represaliados/records/28562" text:style-name="Internet_20_link" text:visited-style-name="Visited_20_Internet_20_Link"><text:span text:style-name="T16">DOMÍNGUEZ VILAPLANA, Rafael, (a) Soviet.</text:span></text:a></text:p>
          </table:table-cell>
        </table:table-row>
        <table:table-row table:style-name="TableLine1664666658304">
          <table:table-cell table:style-name="Taula11.A19" office:value-type="string">
            <text:p text:style-name="P2"><text:a xlink:type="simple" xlink:href="https://apps.veu.ua.es/archivo_represaliados/records/1244" text:style-name="Internet_20_link" text:visited-style-name="Visited_20_Internet_20_Link"><text:span text:style-name="T16">GARCÍA GRAS, Manuel</text:span></text:a></text:p>
          </table:table-cell>
        </table:table-row>
        <table:table-row table:style-name="TableLine1664666664832">
          <table:table-cell table:style-name="Taula11.A20" office:value-type="string">
            <text:p text:style-name="P2"><text:a xlink:type="simple" xlink:href="https://apps.veu.ua.es/archivo_represaliados/records/1245" text:style-name="Internet_20_link" text:visited-style-name="Visited_20_Internet_20_Link"><text:span text:style-name="T16">GASCÓ LLORENS, Vicente, (a) El Negro</text:span></text:a></text:p>
          </table:table-cell>
        </table:table-row>
        <table:table-row table:style-name="TableLine1664666669456">
          <table:table-cell table:style-name="Taula11.A21" office:value-type="string">
            <text:p text:style-name="P2"><text:a xlink:type="simple" xlink:href="https://apps.veu.ua.es/archivo_represaliados/records/1246" text:style-name="Internet_20_link" text:visited-style-name="Visited_20_Internet_20_Link"><text:span text:style-name="T16">GILABERT FULLANA, José</text:span></text:a></text:p>
          </table:table-cell>
        </table:table-row>
        <table:table-row table:style-name="TableLine1664666669728">
          <table:table-cell table:style-name="Taula11.A22" office:value-type="string">
            <text:p text:style-name="P2"><text:a xlink:type="simple" xlink:href="https://apps.veu.ua.es/archivo_represaliados/records/1247" text:style-name="Internet_20_link" text:visited-style-name="Visited_20_Internet_20_Link"><text:span text:style-name="T16">GILABERT VILAPLANA, Francisco, (a) Roselda</text:span></text:a></text:p>
          </table:table-cell>
        </table:table-row>
        <table:table-row table:style-name="TableLine1664666663472">
          <table:table-cell table:style-name="Taula11.A23" office:value-type="string">
            <text:p text:style-name="P2"><text:a xlink:type="simple" xlink:href="https://apps.veu.ua.es/archivo_represaliados/records/1248" text:style-name="Internet_20_link" text:visited-style-name="Visited_20_Internet_20_Link"><text:span text:style-name="T16">GIRONA LÓPEZ, Francisco</text:span></text:a></text:p>
          </table:table-cell>
        </table:table-row>
        <table:table-row table:style-name="TableLine1664666660752">
          <table:table-cell table:style-name="Taula11.A24" office:value-type="string">
            <text:p text:style-name="P2"><text:a xlink:type="simple" xlink:href="https://apps.veu.ua.es/archivo_represaliados/records/1249" text:style-name="Internet_20_link" text:visited-style-name="Visited_20_Internet_20_Link"><text:span text:style-name="T16">MIRALLES MAS, Salvador</text:span></text:a></text:p>
          </table:table-cell>
        </table:table-row>
        <table:table-row table:style-name="TableLine1664666673264">
          <table:table-cell table:style-name="Taula11.A25" office:value-type="string">
            <text:p text:style-name="P2"><text:a xlink:type="simple" xlink:href="https://apps.veu.ua.es/archivo_represaliados/records/1251" text:style-name="Internet_20_link" text:visited-style-name="Visited_20_Internet_20_Link"><text:span text:style-name="T16">MORELL VICENS, Enrique</text:span></text:a></text:p>
          </table:table-cell>
        </table:table-row>
        <table:table-row table:style-name="TableLine1664666673808">
          <table:table-cell table:style-name="Taula11.A26" office:value-type="string">
            <text:p text:style-name="P2"><text:a xlink:type="simple" xlink:href="https://apps.veu.ua.es/archivo_represaliados/records/1252" text:style-name="Internet_20_link" text:visited-style-name="Visited_20_Internet_20_Link"><text:span text:style-name="T16">NAVARRO MOLLA, Vicente</text:span></text:a></text:p>
          </table:table-cell>
        </table:table-row>
        <table:table-row table:style-name="TableLine1664666661296">
          <table:table-cell table:style-name="Taula11.A27" office:value-type="string">
            <text:p text:style-name="P2"><text:a xlink:type="simple" xlink:href="https://apps.veu.ua.es/archivo_represaliados/records/1253" text:style-name="Internet_20_link" text:visited-style-name="Visited_20_Internet_20_Link"><text:span text:style-name="T16">NAVARRO NAVARRO, Vicente (a) El Moya / El Mollo</text:span></text:a></text:p>
          </table:table-cell>
        </table:table-row>
        <table:table-row table:style-name="TableLine1664666661568">
          <table:table-cell table:style-name="Taula11.A28" office:value-type="string">
            <text:p text:style-name="P2"><text:a xlink:type="simple" xlink:href="https://apps.veu.ua.es/archivo_represaliados/records/1254" text:style-name="Internet_20_link" text:visited-style-name="Visited_20_Internet_20_Link"><text:span text:style-name="T16">OLTRA BLASCO, Eliseo, (a) Camará</text:span></text:a></text:p>
          </table:table-cell>
        </table:table-row>
        <table:table-row table:style-name="TableLine1664666663744">
          <table:table-cell table:style-name="Taula11.A29" office:value-type="string">
            <text:p text:style-name="P2"><text:a xlink:type="simple" xlink:href="https://apps.veu.ua.es/archivo_represaliados/records/1256" text:style-name="Internet_20_link" text:visited-style-name="Visited_20_Internet_20_Link"><text:span text:style-name="T16">RODRÍGUEZ SENABRE, Amalio</text:span></text:a></text:p>
          </table:table-cell>
        </table:table-row>
        <table:table-row table:style-name="TableLine1664666674080">
          <table:table-cell table:style-name="Taula11.A30" office:value-type="string">
            <text:p text:style-name="P2"><text:a xlink:type="simple" xlink:href="https://apps.veu.ua.es/archivo_represaliados/records/1257" text:style-name="Internet_20_link" text:visited-style-name="Visited_20_Internet_20_Link"><text:span text:style-name="T16">SILVESTRE NICOLAU, José, (a) Changorra</text:span></text:a></text:p>
          </table:table-cell>
        </table:table-row>
        <table:table-row table:style-name="TableLine1664666665648">
          <table:table-cell table:style-name="Taula11.A31" office:value-type="string">
            <text:p text:style-name="P2"><text:a xlink:type="simple" xlink:href="https://apps.veu.ua.es/archivo_represaliados/records/1258" text:style-name="Internet_20_link" text:visited-style-name="Visited_20_Internet_20_Link"><text:span text:style-name="T16">SOLER CASCANT, Evaristo</text:span></text:a></text:p>
          </table:table-cell>
        </table:table-row>
        <table:table-row table:style-name="TableLine1664666661024">
          <table:table-cell table:style-name="Taula11.A32" office:value-type="string">
            <text:p text:style-name="P2"><text:a xlink:type="simple" xlink:href="https://apps.veu.ua.es/archivo_represaliados/records/1259" text:style-name="Internet_20_link" text:visited-style-name="Visited_20_Internet_20_Link"><text:span text:style-name="T16">VILAPLANA BLASCO, Desiderio</text:span></text:a></text:p>
          </table:table-cell>
        </table:table-row>
        <table:table-row table:style-name="TableLine1664666665920">
          <table:table-cell table:style-name="Taula11.A33" office:value-type="string">
            <text:p text:style-name="P2"><text:a xlink:type="simple" xlink:href="https://apps.veu.ua.es/archivo_represaliados/records/1261" text:style-name="Internet_20_link" text:visited-style-name="Visited_20_Internet_20_Link"><text:span text:style-name="T16">VILAPLANA BLASCO, Emilio</text:span></text:a></text:p>
          </table:table-cell>
        </table:table-row>
        <table:table-row table:style-name="TableLine1664666675440">
          <table:table-cell table:style-name="Taula11.A34" office:value-type="string">
            <text:p text:style-name="P2"><text:a xlink:type="simple" xlink:href="https://apps.veu.ua.es/archivo_represaliados/records/1260" text:style-name="Internet_20_link" text:visited-style-name="Visited_20_Internet_20_Link"><text:span text:style-name="T16">VILAPLANA BLASCO, José Mª</text:span></text:a></text:p>
          </table:table-cell>
        </table:table-row>
        <table:table-row table:style-name="TableLine1664666666464">
          <table:table-cell table:style-name="Taula11.A35" office:value-type="string">
            <text:p text:style-name="P2"><text:a xlink:type="simple" xlink:href="https://apps.veu.ua.es/archivo_represaliados/records/1262" text:style-name="Internet_20_link" text:visited-style-name="Visited_20_Internet_20_Link"><text:span text:style-name="T16">VILAPLANA BLASCO, Juan Bautista, (a) Chuan</text:span></text:a></text:p>
          </table:table-cell>
        </table:table-row>
        <table:table-row table:style-name="TableLine1664666667552">
          <table:table-cell table:style-name="Taula11.A36" office:value-type="string">
            <text:p text:style-name="P2"><text:a xlink:type="simple" xlink:href="https://apps.veu.ua.es/archivo_represaliados/records/1263" text:style-name="Internet_20_link" text:visited-style-name="Visited_20_Internet_20_Link"><text:span text:style-name="T16">VILAPLANA BLASCO, Manuel</text:span></text:a></text:p>
          </table:table-cell>
        </table:table-row>
        <table:table-row table:style-name="TableLine1664666659664">
          <table:table-cell table:style-name="Taula11.A37" office:value-type="string">
            <text:p text:style-name="P2"><text:a xlink:type="simple" xlink:href="https://apps.veu.ua.es/archivo_represaliados/records/1264" text:style-name="Internet_20_link" text:visited-style-name="Visited_20_Internet_20_Link"><text:span text:style-name="T16">VILAPLANA BLASCO, Mariano, (a) Cagarruta</text:span></text:a></text:p>
          </table:table-cell>
        </table:table-row>
        <table:table-row table:style-name="TableLine1664666662112">
          <table:table-cell table:style-name="Taula11.A38" office:value-type="string">
            <text:p text:style-name="P2"><text:a xlink:type="simple" xlink:href="https://apps.veu.ua.es/archivo_represaliados/records/1265" text:style-name="Internet_20_link" text:visited-style-name="Visited_20_Internet_20_Link"><text:span text:style-name="T16">VILAPLANA BLASCO, Ricardo / Rosendo</text:span></text:a></text:p>
          </table:table-cell>
        </table:table-row>
        <table:table-row table:style-name="TableLine1664666668368">
          <table:table-cell table:style-name="Taula11.A39" office:value-type="string">
            <text:p text:style-name="P2"><text:a xlink:type="simple" xlink:href="https://apps.veu.ua.es/archivo_represaliados/records/1266" text:style-name="Internet_20_link" text:visited-style-name="Visited_20_Internet_20_Link"><text:span text:style-name="T16">VILAPLANA BLASCO, Tomás</text:span></text:a></text:p>
          </table:table-cell>
        </table:table-row>
        <table:table-row table:style-name="TableLine1664666680064">
          <table:table-cell table:style-name="Taula11.A40" office:value-type="string">
            <text:p text:style-name="P2"><text:a xlink:type="simple" xlink:href="https://apps.veu.ua.es/archivo_represaliados/records/1267" text:style-name="Internet_20_link" text:visited-style-name="Visited_20_Internet_20_Link"><text:span text:style-name="T16">VILAPLANA BLASCO, Vicente</text:span></text:a></text:p>
          </table:table-cell>
        </table:table-row>
        <table:table-row table:style-name="TableLine1664666691216">
          <table:table-cell table:style-name="Taula11.A41" office:value-type="string">
            <text:p text:style-name="P2"><text:a xlink:type="simple" xlink:href="https://apps.veu.ua.es/archivo_represaliados/records/1268" text:style-name="Internet_20_link" text:visited-style-name="Visited_20_Internet_20_Link"><text:span text:style-name="T16">VILAPLANA CALATAYUD, José</text:span></text:a></text:p>
          </table:table-cell>
        </table:table-row>
        <table:table-row table:style-name="TableLine1664666686592">
          <table:table-cell table:style-name="Taula11.A42" office:value-type="string">
            <text:p text:style-name="P2"><text:a xlink:type="simple" xlink:href="https://apps.veu.ua.es/archivo_represaliados/records/1269" text:style-name="Internet_20_link" text:visited-style-name="Visited_20_Internet_20_Link"><text:span text:style-name="T16">VILAPLANA CALATAYUD, Vicente</text:span></text:a></text:p>
          </table:table-cell>
        </table:table-row>
        <table:table-row table:style-name="TableLine1664666688224">
          <table:table-cell table:style-name="Taula11.A43" office:value-type="string">
            <text:p text:style-name="P2"><text:a xlink:type="simple" xlink:href="https://apps.veu.ua.es/archivo_represaliados/records/1270" text:style-name="Internet_20_link" text:visited-style-name="Visited_20_Internet_20_Link"><text:span text:style-name="T16">VILAPLANA GARCÍA, Purificación</text:span></text:a></text:p>
          </table:table-cell>
        </table:table-row>
        <table:table-row table:style-name="TableLine1664666685776">
          <table:table-cell table:style-name="Taula11.A44" office:value-type="string">
            <text:p text:style-name="P2"><text:a xlink:type="simple" xlink:href="https://apps.veu.ua.es/archivo_represaliados/records/1271" text:style-name="Internet_20_link" text:visited-style-name="Visited_20_Internet_20_Link"><text:span text:style-name="T16">VILAPLANA MAS, Desiderio, (a) Trona</text:span></text:a></text:p>
          </table:table-cell>
        </table:table-row>
        <table:table-row table:style-name="TableLine1664666677616">
          <table:table-cell table:style-name="Taula11.A45" office:value-type="string">
            <text:p text:style-name="P2"><text:a xlink:type="simple" xlink:href="https://apps.veu.ua.es/archivo_represaliados/records/1272" text:style-name="Internet_20_link" text:visited-style-name="Visited_20_Internet_20_Link"><text:span text:style-name="T16">VILAPLANA MAS, José, (a) El Cojo</text:span></text:a></text:p>
          </table:table-cell>
        </table:table-row>
        <table:table-row table:style-name="TableLine1664666689312">
          <table:table-cell table:style-name="Taula11.A46" office:value-type="string">
            <text:p text:style-name="P2"><text:a xlink:type="simple" xlink:href="https://apps.veu.ua.es/archivo_represaliados/records/1273" text:style-name="Internet_20_link" text:visited-style-name="Visited_20_Internet_20_Link"><text:span text:style-name="T16">VILAPLANA MAS, José, (a) Tecla</text:span></text:a></text:p>
          </table:table-cell>
        </table:table-row>
        <table:table-row table:style-name="TableLine1664666687952">
          <table:table-cell table:style-name="Taula11.A47" office:value-type="string">
            <text:p text:style-name="P2"><text:a xlink:type="simple" xlink:href="https://apps.veu.ua.es/archivo_represaliados/records/1274" text:style-name="Internet_20_link" text:visited-style-name="Visited_20_Internet_20_Link"><text:span text:style-name="T16">VILAPLANA MOLTÓ, Ricardo</text:span></text:a></text:p>
          </table:table-cell>
        </table:table-row>
        <text:soft-page-break/>
        <table:table-row table:style-name="TableLine1664666681696">
          <table:table-cell table:style-name="Taula11.A48" office:value-type="string">
            <text:p text:style-name="P2"><text:a xlink:type="simple" xlink:href="https://apps.veu.ua.es/archivo_represaliados/records/1275" text:style-name="Internet_20_link" text:visited-style-name="Visited_20_Internet_20_Link"><text:span text:style-name="T16">VILAPLANA MOMPARLER, Daniel</text:span></text:a></text:p>
          </table:table-cell>
        </table:table-row>
        <table:table-row table:style-name="TableLine1664666687680">
          <table:table-cell table:style-name="Taula11.A49" office:value-type="string">
            <text:p text:style-name="P2"><text:a xlink:type="simple" xlink:href="https://apps.veu.ua.es/archivo_represaliados/records/1276" text:style-name="Internet_20_link" text:visited-style-name="Visited_20_Internet_20_Link"><text:span text:style-name="T16">VILAPLANA NADAL, Juan Bautista</text:span></text:a></text:p>
          </table:table-cell>
        </table:table-row>
        <table:table-row table:style-name="TableLine1664666688768">
          <table:table-cell table:style-name="Taula11.A50" office:value-type="string">
            <text:p text:style-name="P2"><text:a xlink:type="simple" xlink:href="https://apps.veu.ua.es/archivo_represaliados/records/1277" text:style-name="Internet_20_link" text:visited-style-name="Visited_20_Internet_20_Link"><text:span text:style-name="T16">VILAPLANA SANJUAN, Daniel</text:span></text:a></text:p>
          </table:table-cell>
        </table:table-row>
        <table:table-row table:style-name="TableLine1664666678432">
          <table:table-cell table:style-name="Taula11.A51" office:value-type="string">
            <text:p text:style-name="P2"><text:a xlink:type="simple" xlink:href="https://apps.veu.ua.es/archivo_represaliados/records/1278" text:style-name="Internet_20_link" text:visited-style-name="Visited_20_Internet_20_Link"><text:span text:style-name="T16">ZAPATA LÓPEZ, Sebastián Luis</text:span></text:a></text:p>
          </table:table-cell>
        </table:table-row>
      </table:table>
      <text:p text:style-name="P10"/>
      <text:p text:style-name="P1"><text:span text:style-name="T9">Benimassot - </text:span><text:a xlink:type="simple" xlink:href="https://apps.veu.ua.es/archivo_represaliados/region" text:style-name="Internet_20_link" text:visited-style-name="Visited_20_Internet_20_Link"><text:span text:style-name="T5">El Comtat</text:span></text:a></text:p>
      <text:p text:style-name="P5">Lista de represaliados: 24 </text:p>
      <text:p text:style-name="P12">Francisco Moreno Sáez</text:p>
      <text:p text:style-name="P14">Localidad perteneciente a la comarca del Comtat, que tenía 287 habitantes en 1930 y 230 en 1940. Predominaba entre los obreros de Benimassot la UGT, que contaba con una Sociedad de Trabajadores de la Tierra llamada “El Porvenir”. La CNT controlaba una Sociedad de Oficios Varios, el PCE organizó a finales de 1937 un Radio en la localidad, adscrita a la comarcal de Alcoi -pero que no llegó a funcionar bien- y había algunos afiliados a IR.</text:p>
      <text:p text:style-name="P14">Según la Causa General, en agosto de 1936 un vecino de la localidad, que había sido concejal y secretario del juzgado Municipal, fue asesinado por unos milicianos llegados de Alcoi en el coche conocido como “la Pepa”, llamados por miembros del Comite Revolucionario. Sin embargo, de las propias sentencias se deduce que la víctima no obedeció la orden del alcalde de entregar unas armas, sino que las quemó, y por eso se reclamó la presencia de los milicianos alcoyanos que lo trasladaron a Alcoi y posteriormente lo asesinaron.</text:p>
      <text:p text:style-name="P14">Además, la Causa General citaba la destrucción de altares y la quema de imágenes de la Iglesia, que fue convertida en almacén de aperos de labranza, la incautaciòn de fincas rústicas y urbanas, las exigencias de dinero a personas de derechas bajo amenazas de muerte, las requisas de diversos bienes, en especial de los que eran propiedad del Sindicato Católico de San Vicente Ferrer. De todo lo cual se consideraba responsables a los componentes del Ayuntamiento y del Comité, así como a los dirigentes del Sindicato de Trabajadores de la Tierra. Cuatro vecinos fueron considerados como facciosos.</text:p>
      <text:p text:style-name="P11"><text:span text:style-name="T7">Los represaliados por el franquismo fueron acusados de los delitos relatados por la Causa General, pero también por haber votado al Frente Popular, haber desempeñado cargos de responsabilidad en el Ayuntamiento, el Comité Revolucionario y la Comisión de Fincas Incautadas, y por haber marchado voluntariamente al frente, en diversas unidades. Estuvieron presos en el depósito municipal de Cocentaina, las distintas cárceles de Alcoi, la de Elche y el reformatorio de Alicante, donde se celebraron todos los Consejos </text:span><text:soft-page-break/><text:span text:style-name="T7">de guerra: las penas oscilaron entre los 18 años de cárcel a dos vecinos -uno de ellos, alcalde y, por tanto, considerado el causante de “</text:span><text:span text:style-name="T11">toda violencia y atropello</text:span><text:span text:style-name="T7">”- hasta los 6 meses y 1 día a que fueron condenados otros dos.</text:span></text:p>
      <text:p text:style-name="P11"><text:span text:style-name="T7">La Ley de Responsabilidades Políticas únicamente se aplicó a una persona, ninguna mujer fue objeto de represalias y dos vecinos regresaron del exilio, uno en 1946, y otro, en 1959, considerado como responsable de varios delitos -aunque el alcalde, en su informe, admitía que era difícil concretar su participación en ellos “</text:span><text:span text:style-name="T11">después de tantos años transcurridos desde aquellos acontecimientos</text:span><text:span text:style-name="T7">”-,acusado de rebelión militar i encarcelado. </text:span></text:p>
      <text:p text:style-name="P22"/>
      <text:p text:style-name="P18"/>
      <table:table table:name="Taula12" table:style-name="Taula12">
        <table:table-column table:style-name="Taula12.A"/>
        <table:table-row table:style-name="TableLine1664666649600">
          <table:table-cell table:style-name="Taula12.A1" office:value-type="string">
            <text:p text:style-name="P2"><text:a xlink:type="simple" xlink:href="https://apps.veu.ua.es/archivo_represaliados/records/1279" text:style-name="Internet_20_link" text:visited-style-name="Visited_20_Internet_20_Link"><text:span text:style-name="T16">ALÓS BLASCO, José</text:span></text:a></text:p>
          </table:table-cell>
        </table:table-row>
        <table:table-row table:style-name="TableLine1664666677888">
          <table:table-cell table:style-name="Taula12.A2" office:value-type="string">
            <text:p text:style-name="P2"><text:a xlink:type="simple" xlink:href="https://apps.veu.ua.es/archivo_represaliados/records/1280" text:style-name="Internet_20_link" text:visited-style-name="Visited_20_Internet_20_Link"><text:span text:style-name="T16">ALÓS CANO, Evaristo</text:span></text:a></text:p>
          </table:table-cell>
        </table:table-row>
        <table:table-row table:style-name="TableLine1664666692304">
          <table:table-cell table:style-name="Taula12.A3" office:value-type="string">
            <text:p text:style-name="P2"><text:a xlink:type="simple" xlink:href="https://apps.veu.ua.es/archivo_represaliados/records/1281" text:style-name="Internet_20_link" text:visited-style-name="Visited_20_Internet_20_Link"><text:span text:style-name="T16">ALÓS CANO, José</text:span></text:a></text:p>
          </table:table-cell>
        </table:table-row>
        <table:table-row table:style-name="TableLine1664666682240">
          <table:table-cell table:style-name="Taula12.A4" office:value-type="string">
            <text:p text:style-name="P2"><text:a xlink:type="simple" xlink:href="https://apps.veu.ua.es/archivo_represaliados/records/1282" text:style-name="Internet_20_link" text:visited-style-name="Visited_20_Internet_20_Link"><text:span text:style-name="T16">CANET NADAL, Arturo</text:span></text:a></text:p>
          </table:table-cell>
        </table:table-row>
        <table:table-row table:style-name="TableLine1664666686864">
          <table:table-cell table:style-name="Taula12.A5" office:value-type="string">
            <text:p text:style-name="P2"><text:a xlink:type="simple" xlink:href="https://apps.veu.ua.es/archivo_represaliados/records/1283" text:style-name="Internet_20_link" text:visited-style-name="Visited_20_Internet_20_Link"><text:span text:style-name="T16">CANET TOMÁS, Antonio</text:span></text:a></text:p>
          </table:table-cell>
        </table:table-row>
        <table:table-row table:style-name="TableLine1664666680880">
          <table:table-cell table:style-name="Taula12.A6" office:value-type="string">
            <text:p text:style-name="P2"><text:a xlink:type="simple" xlink:href="https://apps.veu.ua.es/archivo_represaliados/records/1284" text:style-name="Internet_20_link" text:visited-style-name="Visited_20_Internet_20_Link"><text:span text:style-name="T16">CANET TOMÁS, Bruno</text:span></text:a></text:p>
          </table:table-cell>
        </table:table-row>
        <table:table-row table:style-name="TableLine1664666684688">
          <table:table-cell table:style-name="Taula12.A7" office:value-type="string">
            <text:p text:style-name="P2"><text:a xlink:type="simple" xlink:href="https://apps.veu.ua.es/archivo_represaliados/records/1285" text:style-name="Internet_20_link" text:visited-style-name="Visited_20_Internet_20_Link"><text:span text:style-name="T16">CANO CERVERA, Juan</text:span></text:a></text:p>
          </table:table-cell>
        </table:table-row>
        <table:table-row table:style-name="TableLine1664666683328">
          <table:table-cell table:style-name="Taula12.A8" office:value-type="string">
            <text:p text:style-name="P2"><text:a xlink:type="simple" xlink:href="https://apps.veu.ua.es/archivo_represaliados/records/1286" text:style-name="Internet_20_link" text:visited-style-name="Visited_20_Internet_20_Link"><text:span text:style-name="T16">CORTELL CHÁFER, Alberto</text:span></text:a></text:p>
          </table:table-cell>
        </table:table-row>
        <table:table-row table:style-name="TableLine1664666692848">
          <table:table-cell table:style-name="Taula12.A9" office:value-type="string">
            <text:p text:style-name="P2"><text:a xlink:type="simple" xlink:href="https://apps.veu.ua.es/archivo_represaliados/records/1287" text:style-name="Internet_20_link" text:visited-style-name="Visited_20_Internet_20_Link"><text:span text:style-name="T16">CORTÓN / CORTÉS PÉREZ, Enrique</text:span></text:a></text:p>
          </table:table-cell>
        </table:table-row>
        <table:table-row table:style-name="TableLine1664666687408">
          <table:table-cell table:style-name="Taula12.A10" office:value-type="string">
            <text:p text:style-name="P2"><text:a xlink:type="simple" xlink:href="https://apps.veu.ua.es/archivo_represaliados/records/1288" text:style-name="Internet_20_link" text:visited-style-name="Visited_20_Internet_20_Link"><text:span text:style-name="T16">FERRÁNDIZ MIALARET, Juan</text:span></text:a></text:p>
          </table:table-cell>
        </table:table-row>
        <table:table-row table:style-name="TableLine1664666678160">
          <table:table-cell table:style-name="Taula12.A11" office:value-type="string">
            <text:p text:style-name="P2"><text:a xlink:type="simple" xlink:href="https://apps.veu.ua.es/archivo_represaliados/records/1289" text:style-name="Internet_20_link" text:visited-style-name="Visited_20_Internet_20_Link"><text:span text:style-name="T16">FERRÁNDIZ SANCHO, Antonio</text:span></text:a></text:p>
          </table:table-cell>
        </table:table-row>
        <table:table-row table:style-name="TableLine1664666690944">
          <table:table-cell table:style-name="Taula12.A12" office:value-type="string">
            <text:p text:style-name="P2"><text:a xlink:type="simple" xlink:href="https://apps.veu.ua.es/archivo_represaliados/records/1290" text:style-name="Internet_20_link" text:visited-style-name="Visited_20_Internet_20_Link"><text:span text:style-name="T16">FERRÁNDIZ SANCHO, Vicente</text:span></text:a></text:p>
          </table:table-cell>
        </table:table-row>
        <table:table-row table:style-name="TableLine1664666689584">
          <table:table-cell table:style-name="Taula12.A13" office:value-type="string">
            <text:p text:style-name="P2"><text:a xlink:type="simple" xlink:href="https://apps.veu.ua.es/archivo_represaliados/records/1291" text:style-name="Internet_20_link" text:visited-style-name="Visited_20_Internet_20_Link"><text:span text:style-name="T16">FERRÁNDIZ SEGUÍ, José Vicente</text:span></text:a></text:p>
          </table:table-cell>
        </table:table-row>
        <table:table-row table:style-name="TableLine1664666684144">
          <table:table-cell table:style-name="Taula12.A14" office:value-type="string">
            <text:p text:style-name="P2"><text:a xlink:type="simple" xlink:href="https://apps.veu.ua.es/archivo_represaliados/records/1292" text:style-name="Internet_20_link" text:visited-style-name="Visited_20_Internet_20_Link"><text:span text:style-name="T16">FRAU SEGUÍ, Antonio</text:span></text:a></text:p>
          </table:table-cell>
        </table:table-row>
        <table:table-row table:style-name="TableLine1664666685232">
          <table:table-cell table:style-name="Taula12.A15" office:value-type="string">
            <text:p text:style-name="P2"><text:a xlink:type="simple" xlink:href="https://apps.veu.ua.es/archivo_represaliados/records/1293" text:style-name="Internet_20_link" text:visited-style-name="Visited_20_Internet_20_Link"><text:span text:style-name="T16">GARCÍA FERRÁNDIZ, Ernesto</text:span></text:a></text:p>
          </table:table-cell>
        </table:table-row>
        <table:table-row table:style-name="TableLine1664666679520">
          <table:table-cell table:style-name="Taula12.A16" office:value-type="string">
            <text:p text:style-name="P2"><text:a xlink:type="simple" xlink:href="https://apps.veu.ua.es/archivo_represaliados/records/1294" text:style-name="Internet_20_link" text:visited-style-name="Visited_20_Internet_20_Link"><text:span text:style-name="T16">GARCÍA FERRÁNDIZ, Julio</text:span></text:a></text:p>
          </table:table-cell>
        </table:table-row>
        <table:table-row table:style-name="TableLine1664666676528">
          <table:table-cell table:style-name="Taula12.A17" office:value-type="string">
            <text:p text:style-name="P2"><text:a xlink:type="simple" xlink:href="https://apps.veu.ua.es/archivo_represaliados/records/1295" text:style-name="Internet_20_link" text:visited-style-name="Visited_20_Internet_20_Link"><text:span text:style-name="T16">GILABERT LÓPEZ, Eladio</text:span></text:a></text:p>
          </table:table-cell>
        </table:table-row>
        <table:table-row table:style-name="TableLine1664666680336">
          <table:table-cell table:style-name="Taula12.A18" office:value-type="string">
            <text:p text:style-name="P2"><text:a xlink:type="simple" xlink:href="https://apps.veu.ua.es/archivo_represaliados/records/1296" text:style-name="Internet_20_link" text:visited-style-name="Visited_20_Internet_20_Link"><text:span text:style-name="T16">GILABERT LÓPEZ, Juan</text:span></text:a></text:p>
          </table:table-cell>
        </table:table-row>
        <table:table-row table:style-name="TableLine1664666676800">
          <table:table-cell table:style-name="Taula12.A19" office:value-type="string">
            <text:p text:style-name="P2"><text:a xlink:type="simple" xlink:href="https://apps.veu.ua.es/archivo_represaliados/records/1297" text:style-name="Internet_20_link" text:visited-style-name="Visited_20_Internet_20_Link"><text:span text:style-name="T16">LUCAS RIBES, Ángel</text:span></text:a></text:p>
          </table:table-cell>
        </table:table-row>
        <table:table-row table:style-name="TableLine1664666681424">
          <table:table-cell table:style-name="Taula12.A20" office:value-type="string">
            <text:p text:style-name="P2"><text:a xlink:type="simple" xlink:href="https://apps.veu.ua.es/archivo_represaliados/records/1298" text:style-name="Internet_20_link" text:visited-style-name="Visited_20_Internet_20_Link"><text:span text:style-name="T16">ORIHUEL CANET, Ángel</text:span></text:a></text:p>
          </table:table-cell>
        </table:table-row>
        <table:table-row table:style-name="TableLine1664666696112">
          <table:table-cell table:style-name="Taula12.A21" office:value-type="string">
            <text:p text:style-name="P2"><text:a xlink:type="simple" xlink:href="https://apps.veu.ua.es/archivo_represaliados/records/1299" text:style-name="Internet_20_link" text:visited-style-name="Visited_20_Internet_20_Link"><text:span text:style-name="T16">ORIHUEL CANET, Salvador</text:span></text:a></text:p>
          </table:table-cell>
        </table:table-row>
        <table:table-row table:style-name="TableLine1664666702912">
          <table:table-cell table:style-name="Taula12.A22" office:value-type="string">
            <text:p text:style-name="P2"><text:a xlink:type="simple" xlink:href="https://apps.veu.ua.es/archivo_represaliados/records/1300" text:style-name="Internet_20_link" text:visited-style-name="Visited_20_Internet_20_Link"><text:span text:style-name="T16">PAYÁ LON, José</text:span></text:a></text:p>
          </table:table-cell>
        </table:table-row>
        <table:table-row table:style-name="TableLine1664666693120">
          <table:table-cell table:style-name="Taula12.A23" office:value-type="string">
            <text:p text:style-name="P2"><text:a xlink:type="simple" xlink:href="https://apps.veu.ua.es/archivo_represaliados/records/1301" text:style-name="Internet_20_link" text:visited-style-name="Visited_20_Internet_20_Link"><text:span text:style-name="T16">TRÍAS RIBES, Ángel</text:span></text:a></text:p>
          </table:table-cell>
        </table:table-row>
        <table:table-row table:style-name="TableLine1664666699648">
          <table:table-cell table:style-name="Taula12.A24" office:value-type="string">
            <text:p text:style-name="P2"><text:a xlink:type="simple" xlink:href="https://apps.veu.ua.es/archivo_represaliados/records/1302" text:style-name="Internet_20_link" text:visited-style-name="Visited_20_Internet_20_Link"><text:span text:style-name="T16">VERDÚ FRAU, Alejandro</text:span></text:a></text:p>
          </table:table-cell>
        </table:table-row>
      </table:table>
      <text:p text:style-name="P10"/>
      <text:p text:style-name="P1"><text:span text:style-name="T3">Cocentaina - </text:span><text:a xlink:type="simple" xlink:href="https://apps.veu.ua.es/archivo_represaliados/region" text:style-name="Internet_20_link" text:visited-style-name="Visited_20_Internet_20_Link"><text:span text:style-name="T6">El Comtat</text:span></text:a></text:p>
      <text:p text:style-name="P12">Lista de represaliados: 255 </text:p>
      <text:p text:style-name="P12"><text:soft-page-break/>Francesc Jover i Domínguez</text:p>
      <text:p text:style-name="P13">Francisco Moreno Sáez</text:p>
      <text:p text:style-name="P14">Localidad perteneciente a la comarca del Comtat que tenía 8.289 habitantes en 1930 y 8.108 en 1940. Aunque predominantemente agrícola, Cocentaina contaba, ya en los años treinta, con una industria bastante diversificada -papel, calzado, cerámica- que fue colectivizada, socializada o controlada durante la guerra por los sindicatos CNT y UGT, que también gestionaron colectivamente hornos, panaderías y varias masías, confisdcadas a personas desafectas.</text:p>
      <text:p text:style-name="P14">En los primeros años del siglo XX se creó en Cocentaina un Círculo Obrero Católico, pero lentamente comenzaron a surgir organizaciones políticas y sindicales de clase. En la segunda década encontramos ya una Federación Local de Sociedades Obreras, afecta a la CNT, cuyos 140 afiliados enviaron una representación al Congreso de la Comedia de ese sindicato; una Agrupación Socialista, creada en 1910, que había propiciado, ya desde 1912, la organización sindical de papeleros, canteros y pintores, que se unieron a las sociedades de zapateros y carpinteros -que tenían en los años veinte 30 y 23 afiliados, respectivamente-. Existían también la Juventud Socialista -que llegó a tener 145 inscritos- y una Cooperativa Socialista.  </text:p>
      <text:p text:style-name="P14">Ya en la Segunda República, tras el éxito conseguido por la Conjunción Republicano Socialista en las elecciones municipales de 1931, la Agrupación Socialista contaba con una treintena de inscritos, cifra que se doblaría en 1938: uno de sus dirigentes, Luis Deltell, pasaría durante la guerra a ocupar importantes cargos en la ejecutiva provincial del PSOE, así como cargos administrativos del partido que adquirió por oposición. La CNT se convirtió en el sindicato mayoritario, protagonizó varias huelgas, en una de ellas, el 1932, la intervención de la guardia civil provocó graves heridas a un trabajador hasta el punto de amputarle una pierna. Varios de sus dirigentes fueron encarcelados y finalmente apostó por la Alianza Obrera, firmada en 1934 con los sindicatos de UGT y el PSOE; otras organizaciones anarquistas fueron las Juventudes Libertarias, la FAI y Mujeres Libres; además, existía el Partido Sindicalista. El radio  local del PCE pertenecía a la comarcal de Alcoi hasta 1938, en que se convirtió en la cabecera de una nueva organización comarcal; tenía seis células y una fuerte presencia entre los obreros de la fábrica de material de guerra de La Marañosa nº 19 -muchos de ellos, forasteros- y, en menor medida, entre los campesinos que, al amparo de la Federación provincial de Campesinos, intentaron crear una Cooperativa, llamada “Pasionaria”; los comunistas también se esforzaron por incorporar a <text:soft-page-break/>las mujeres a la vida política y sindical, mediante las asociaciones  de Mujeres Antifascistas y Unión de Muchachas. En la UGT y en la JSU convivían, no sin problemas, socialistas y comunistas. En cuanto a los republicanos, su papel  durante la guerra fue muy escaso1.  </text:p>
      <text:p text:style-name="P14">Según la Causa General, en la carretera de Sax, en octubre de 1936, fueron encontrados los cadáveres de once vecinos de la localidad, cuatro de ellos eran religiosos, cinco pertenecían a DRA y dos a FE y la Juventud Católica, y sus profesiones eran las de industrial, estudiante, guardia civil jubilado, campesino o empleado.  Como sospechosos de haber organizado este crimen se citaba a los componentes del Comité Revolucionario, varios de los cuales habían marchado al exilio, a Orán. Además, el informe aportado por el alcalde a la Causa General atribuía a los informes elaborados por ese mismo Comité la muerte de otros ocho vecinos de derechas, producida en el frente en distintas fechas y circunstancias, aunque todas fueron consideradas por las autoridades franquistas víctimas de la violencia republicana. </text:p>
      <text:p text:style-name="P14">Por otro lado, en dicho informe se daba cuenta de que en los primeros meses de la guerra fueron saqueados algunos domicilios particulares e incendiadas  la Iglesia Arciprestal de Santa María, la Iglesia de El Salvador, el Convento de los Padres Franciscanos, las capillas de las Hermanitas de los Pobres y de las Trinitarias, y el Convento de las Clarisas, cuyos objetos de culto fueron destruidos, así como la sede del patronato del Sagrado Corazón de Jesús, por ser el Centro de la Juventud Católica. Estas afirmaciones de la Causa General ignoraban, en algunos casos, los informes emitidos por los párrocos en el verano de 1939. </text:p>
      <text:p text:style-name="P14">Además, fueron consideradas facciosas 26 personas y en enero de 1937 comparecieron ante un Tribunal Popular de Alicante nueve vecinos de Cocentaina, en su mayoría militantes de DRA. Según Miguel Ors, cinco fueron condenados a seis años en un campo de trabajo, por excitación a la rebelión, dos a seis meses por proposición a la rebelión, y dos fueron absueltos, como otros tres vecinos que fueron juzgados en el Tribunal de Urgencia. Varios funcionarios municipales fueron destituidos.</text:p>
      <text:p text:style-name="P14">Los represaliados en la postguerra eran, en su mayoría, obreros de distintas profesiones, agrícolas e industriales, y fueron acusados, además de los delitos señalados en la Causa General, de haber sido milicianos y haber marchado, como voluntarios o por su reemplazo, al frente, siendo un agravante haber alcanzado alguna graduación; haber desempeñado alguna responsabilidad en el Comité Revolucionario de Defensa, el Consejo Municipal, los partidos y sindicatos afectos al Frente Popular, los comités de <text:soft-page-break/>control de las fábricas incautadas; haber intervenido en denuncias, registros, requisas y detenciones;  haber hecho propaganda de la causa “marxista”, haber participado -sobre todo, mujeres- en manifestaciones varias.  </text:p>
      <text:p text:style-name="P14">Ocho vecinos fueron condenados a la pena de muerte por adhesión a la rebelión, aunque a dos se les conmutó la pena por la de 30 años de reclusión mayor, que también se aplicó a otros ocho. Del resto de las sentencias que conocemos, la mayoría fueron a veinte años y doce años y un día de reclusión menor por auxilio a la rebelión. Varios labradores fueron absueltos de la acusación de haber participado en el saqueo de la Ermita de San Rafael, por considerar el tribunal que habían actuado bajo amenazas y coacciones del alcalde pedáneo </text:p>
      <text:p text:style-name="P14">Estuvieron presos, antes o después de la condena, en las cárceles de la provincia -el depósito municipal de Cocentaina, Alcoi, en el Sueco o en el campo Oliver, el Reformatorio de Alicante, Elche, Orihuela y Monóvar-, Valencia, Madrid -Santa Rita, Porlier, Conde de Peñalver-, Valencia, Murcia, Guadalajara, los penales de El Dueso y Formentera, etc. Otros estuvieron en los campos de concentración de San Juan de Mozarrifar o el castillo de Santa Bárbara, en Alicante, y fueron enviados a trabajar en Batallones de Soldados Trabajadores y Colonias Militarizadas en Alcalá de Henares, Dos Hermanas, Cuelgamuros, Lora del Río, en el ferrocarril Madrid-Burgos o en la reconstrucción de Lleida.   </text:p>
      <text:p text:style-name="P14">Además, a veintiséis vecinos se les aplicó la Ley de Responsabilidades Políticas y aunque el Tribunal de Represión de la Masonería y Comunismo intentó actuar contra algunos vecinos, acusados de formar parte de la Logia “Hijos de la Viuda”, no pudo hacerlo pues se trataba según la guardia civil, de personas que eran desconocidas en la localidad o habían permanecido en ella muy poco tiempo2. Muy importante fue la represión contra las mujeres, muchas de ellas por ser familiares de exiliados o huidos3: los testimonios orales nos hablan de la frecuencia con que eran peladas al cero, humilladas y vejadas. Un vecino de Cocentaina fue encarcelado en el campo nazi de Mauthausen y fue liberado en1945. Al exilio marcharon varias personas, entre ellas dos alcaldes de la localidad: en general, pasaron al sur de Francia -y estuvieron en algún campo de internamiento de las playas del Midi- y a Argelia, aunque luego algunos tuvieron que marchar a Francia o a México -caso del destacado dirigente socialista Luis Deltell-; varios salieron del puerto de Alicante en los vapores ”African Trader” y Stanbrook. </text:p>
      <text:p text:style-name="P11"><text:span text:style-name="T7">Fueron depurados varios funcionarios del Ayuntamiento y de otros cuerpos, destacando las sanciones impuestas a algunos enseñantes, sobre todo al </text:span><text:soft-page-break/><text:span text:style-name="T7">matrimonio compuesto por Hugolino Salinas y Cándida Pérez. Por supuestos delitos posteriores a abril de 1939 fueron detenidos varios vecinos: en 1942, uno, por unas pintadas; en 1943, cinco personas por ser consideradas “peligrosos”, a pesar de no desarrollar ninguna actividad política en esos momentos; en 1945, otro, por presunta implicación en un “</text:span><text:span text:style-name="T11">complot comunista</text:span><text:span text:style-name="T7">”; en 1958, dos jóvenes, por su “</text:span><text:span text:style-name="T11">actitud demasiado independiente</text:span><text:span text:style-name="T7">” (sic) en su actuación como enlaces sindicales, con ocasión de unas “</text:span><text:span text:style-name="T11">alteraciones laborales</text:span><text:span text:style-name="T7">” en la fábrica de Papeleras Reunidas de El Algar4; y otros dos en 1964, acusados -junto a otros trabajadores de las fábricas de Papeleras Reunidas en la Alqueria d'Aznar- de haber recaudado dinero para unos  huelguistas de Bilbao.</text:span></text:p>
      <text:p text:style-name="P11"><text:span text:style-name="T7">(1). Sobre este período, puede consultarse el libro de JOVER DOMÍNGUEZ, Francesc, </text:span><text:span text:style-name="T11">República, guerra i repressió franquista a Cocentaina.</text:span><text:span text:style-name="T7"> Ajuntament de Cocentaina. Cocentaina, 2008. </text:span></text:p>
      <text:p text:style-name="P14">(2).  AHPA. Legajos 779, 781, 815, 936 y 977.</text:p>
      <text:p text:style-name="P14">(3) Especialmente relevante fue el caso de la madre y esposa de Ramón Jordá Monllor, detenidas y maltratadas para averiguar dónde se escondía éste, que no fue detenido hasta 1950.</text:p>
      <text:p text:style-name="P11"><text:span text:style-name="T7">(4). Fueron sometidos a expediente de desposesión de su cargo sindical, aunque por su edad “</text:span><text:span text:style-name="T11">no tienen antecedentes político-sociales</text:span><text:span text:style-name="T7">” ( AHPA. Legajo 3448).</text:span></text:p>
      <text:p text:style-name="P26"/>
      <text:p text:style-name="P24"><text:span text:style-name="T24">L</text:span><text:span text:style-name="T25">ista de represaliados: 255</text:span></text:p>
      <table:table table:name="Taula13" table:style-name="Taula13">
        <table:table-column table:style-name="Taula13.A"/>
        <table:table-row table:style-name="TableLine1664666684416">
          <table:table-cell table:style-name="Taula13.A1" office:value-type="string">
            <text:p text:style-name="P2"><text:a xlink:type="simple" xlink:href="https://apps.veu.ua.es/archivo_represaliados/records/9168" text:style-name="Internet_20_link" text:visited-style-name="Visited_20_Internet_20_Link"><text:span text:style-name="T16">AGULLÓ FERRER, Salvador, (a) El Roig</text:span></text:a></text:p>
          </table:table-cell>
        </table:table-row>
        <table:table-row table:style-name="TableLine1664666703728">
          <table:table-cell table:style-name="Taula13.A2" office:value-type="string">
            <text:p text:style-name="P2"><text:a xlink:type="simple" xlink:href="https://apps.veu.ua.es/archivo_represaliados/records/9169" text:style-name="Internet_20_link" text:visited-style-name="Visited_20_Internet_20_Link"><text:span text:style-name="T16">AGULLÓ LLUCH, José, (a) El Manco</text:span></text:a></text:p>
          </table:table-cell>
        </table:table-row>
        <table:table-row table:style-name="TableLine1664666694480">
          <table:table-cell table:style-name="Taula13.A3" office:value-type="string">
            <text:p text:style-name="P2"><text:a xlink:type="simple" xlink:href="https://apps.veu.ua.es/archivo_represaliados/records/9170" text:style-name="Internet_20_link" text:visited-style-name="Visited_20_Internet_20_Link"><text:span text:style-name="T16">AGULLÓ OLTRA, José, (a) El Morao</text:span></text:a></text:p>
          </table:table-cell>
        </table:table-row>
        <table:table-row table:style-name="TableLine1664666698560">
          <table:table-cell table:style-name="Taula13.A4" office:value-type="string">
            <text:p text:style-name="P2"><text:a xlink:type="simple" xlink:href="https://apps.veu.ua.es/archivo_represaliados/records/9171" text:style-name="Internet_20_link" text:visited-style-name="Visited_20_Internet_20_Link"><text:span text:style-name="T16">AGULLÓ PASCUAL, Juan, (a) El Bajoquero</text:span></text:a></text:p>
          </table:table-cell>
        </table:table-row>
        <table:table-row table:style-name="TableLine1664666709712">
          <table:table-cell table:style-name="Taula13.A5" office:value-type="string">
            <text:p text:style-name="P2"><text:a xlink:type="simple" xlink:href="https://apps.veu.ua.es/archivo_represaliados/records/9172" text:style-name="Internet_20_link" text:visited-style-name="Visited_20_Internet_20_Link"><text:span text:style-name="T16">AGULLÓ SORIANO, Francisco, (a) El Noi</text:span></text:a></text:p>
          </table:table-cell>
        </table:table-row>
        <table:table-row table:style-name="TableLine1664666702096">
          <table:table-cell table:style-name="Taula13.A6" office:value-type="string">
            <text:p text:style-name="P2"><text:a xlink:type="simple" xlink:href="https://apps.veu.ua.es/archivo_represaliados/records/9173" text:style-name="Internet_20_link" text:visited-style-name="Visited_20_Internet_20_Link"><text:span text:style-name="T16">AGULLÓ SORIANO, Juan Bautista, (a) El Noi</text:span></text:a></text:p>
          </table:table-cell>
        </table:table-row>
        <table:table-row table:style-name="TableLine1664666700192">
          <table:table-cell table:style-name="Taula13.A7" office:value-type="string">
            <text:p text:style-name="P2"><text:a xlink:type="simple" xlink:href="https://apps.veu.ua.es/archivo_represaliados/records/9174" text:style-name="Internet_20_link" text:visited-style-name="Visited_20_Internet_20_Link"><text:span text:style-name="T16">AGULLÓ SORIANO, Manuel, (a) El Noi</text:span></text:a></text:p>
          </table:table-cell>
        </table:table-row>
        <table:table-row table:style-name="TableLine1664666699920">
          <table:table-cell table:style-name="Taula13.A8" office:value-type="string">
            <text:p text:style-name="P2"><text:a xlink:type="simple" xlink:href="https://apps.veu.ua.es/archivo_represaliados/records/9175" text:style-name="Internet_20_link" text:visited-style-name="Visited_20_Internet_20_Link">ALBERO GARCÍA, Enrique, </text:a><text:span text:style-name="T1">«</text:span><text:a xlink:type="simple" xlink:href="https://apps.veu.ua.es/archivo_represaliados/records/9175" text:style-name="Internet_20_link" text:visited-style-name="Visited_20_Internet_20_Link">Espardenyer</text:a><text:span text:style-name="T1">»</text:span></text:p>
          </table:table-cell>
        </table:table-row>
        <table:table-row table:style-name="TableLine1664666702368">
          <table:table-cell table:style-name="Taula13.A9" office:value-type="string">
            <text:p text:style-name="P2"><text:a xlink:type="simple" xlink:href="https://apps.veu.ua.es/archivo_represaliados/records/9176" text:style-name="Internet_20_link" text:visited-style-name="Visited_20_Internet_20_Link">ALBERO GARCÍA, Juan, (a) </text:a><text:span text:style-name="T1">«</text:span><text:a xlink:type="simple" xlink:href="https://apps.veu.ua.es/archivo_represaliados/records/9176" text:style-name="Internet_20_link" text:visited-style-name="Visited_20_Internet_20_Link">Espardenyer</text:a><text:span text:style-name="T1">»</text:span></text:p>
          </table:table-cell>
        </table:table-row>
        <table:table-row table:style-name="TableLine1664666702640">
          <table:table-cell table:style-name="Taula13.A10" office:value-type="string">
            <text:p text:style-name="P2"><text:a xlink:type="simple" xlink:href="https://apps.veu.ua.es/archivo_represaliados/records/9177" text:style-name="Internet_20_link" text:visited-style-name="Visited_20_Internet_20_Link">ALBERO GARCÍA, Restituto, (a) </text:a><text:span text:style-name="T1">«</text:span><text:a xlink:type="simple" xlink:href="https://apps.veu.ua.es/archivo_represaliados/records/9177" text:style-name="Internet_20_link" text:visited-style-name="Visited_20_Internet_20_Link">Espardenyer</text:a><text:span text:style-name="T1">»</text:span></text:p>
          </table:table-cell>
        </table:table-row>
        <table:table-row table:style-name="TableLine1664666695568">
          <table:table-cell table:style-name="Taula13.A11" office:value-type="string">
            <text:p text:style-name="P2"><text:a xlink:type="simple" xlink:href="https://apps.veu.ua.es/archivo_represaliados/records/9178" text:style-name="Internet_20_link" text:visited-style-name="Visited_20_Internet_20_Link"><text:span text:style-name="T16">ALBORS BLANES, Vicente</text:span></text:a></text:p>
          </table:table-cell>
        </table:table-row>
        <table:table-row table:style-name="TableLine1664666697472">
          <table:table-cell table:style-name="Taula13.A12" office:value-type="string">
            <text:p text:style-name="P2"><text:a xlink:type="simple" xlink:href="https://apps.veu.ua.es/archivo_represaliados/records/9179" text:style-name="Internet_20_link" text:visited-style-name="Visited_20_Internet_20_Link"><text:span text:style-name="T16">ALBORS FERRER, Joaquín</text:span></text:a></text:p>
          </table:table-cell>
        </table:table-row>
        <table:table-row table:style-name="TableLine1664666700736">
          <table:table-cell table:style-name="Taula13.A13" office:value-type="string">
            <text:p text:style-name="P2"><text:a xlink:type="simple" xlink:href="https://apps.veu.ua.es/archivo_represaliados/records/9180" text:style-name="Internet_20_link" text:visited-style-name="Visited_20_Internet_20_Link"><text:span text:style-name="T16">ALCARAZ FENOLLAR, José</text:span></text:a></text:p>
          </table:table-cell>
        </table:table-row>
        <table:table-row table:style-name="TableLine1664666701552">
          <table:table-cell table:style-name="Taula13.A14" office:value-type="string">
            <text:p text:style-name="P2"><text:a xlink:type="simple" xlink:href="https://apps.veu.ua.es/archivo_represaliados/records/9181" text:style-name="Internet_20_link" text:visited-style-name="Visited_20_Internet_20_Link"><text:span text:style-name="T16">ALCARAZ HERMOSO, José</text:span></text:a></text:p>
          </table:table-cell>
        </table:table-row>
        <text:soft-page-break/>
        <table:table-row table:style-name="TableLine1664666695840">
          <table:table-cell table:style-name="Taula13.A15" office:value-type="string">
            <text:p text:style-name="P2"><text:a xlink:type="simple" xlink:href="https://apps.veu.ua.es/archivo_represaliados/records/9182" text:style-name="Internet_20_link" text:visited-style-name="Visited_20_Internet_20_Link"><text:span text:style-name="T16">ALCARAZ NÚÑEZ, Encarnación</text:span></text:a></text:p>
          </table:table-cell>
        </table:table-row>
        <table:table-row table:style-name="TableLine1664666704816">
          <table:table-cell table:style-name="Taula13.A16" office:value-type="string">
            <text:p text:style-name="P2"><text:a xlink:type="simple" xlink:href="https://apps.veu.ua.es/archivo_represaliados/records/9183" text:style-name="Internet_20_link" text:visited-style-name="Visited_20_Internet_20_Link"><text:span text:style-name="T16">ALCÁZAR CARRASCOSA, Federico</text:span></text:a></text:p>
          </table:table-cell>
        </table:table-row>
        <table:table-row table:style-name="TableLine1664666697744">
          <table:table-cell table:style-name="Taula13.A17" office:value-type="string">
            <text:p text:style-name="P2"><text:a xlink:type="simple" xlink:href="https://apps.veu.ua.es/archivo_represaliados/records/9184" text:style-name="Internet_20_link" text:visited-style-name="Visited_20_Internet_20_Link"><text:span text:style-name="T16">AMAT ALBORS, Ernesto, (a) Matxarra</text:span></text:a></text:p>
          </table:table-cell>
        </table:table-row>
        <table:table-row table:style-name="TableLine1664666705632">
          <table:table-cell table:style-name="Taula13.A18" office:value-type="string">
            <text:p text:style-name="P2"><text:a xlink:type="simple" xlink:href="https://apps.veu.ua.es/archivo_represaliados/records/9185" text:style-name="Internet_20_link" text:visited-style-name="Visited_20_Internet_20_Link"><text:span text:style-name="T16">AMAT, José María</text:span></text:a></text:p>
          </table:table-cell>
        </table:table-row>
        <table:table-row table:style-name="TableLine1664666693392">
          <table:table-cell table:style-name="Taula13.A19" office:value-type="string">
            <text:p text:style-name="P2"><text:a xlink:type="simple" xlink:href="https://apps.veu.ua.es/archivo_represaliados/records/9186" text:style-name="Internet_20_link" text:visited-style-name="Visited_20_Internet_20_Link"><text:span text:style-name="T16">ANTÓN MÍNGUEZ, Manuel</text:span></text:a></text:p>
          </table:table-cell>
        </table:table-row>
        <table:table-row table:style-name="TableLine1664666706992">
          <table:table-cell table:style-name="Taula13.A20" office:value-type="string">
            <text:p text:style-name="P2"><text:a xlink:type="simple" xlink:href="https://apps.veu.ua.es/archivo_represaliados/records/9187" text:style-name="Internet_20_link" text:visited-style-name="Visited_20_Internet_20_Link"><text:span text:style-name="T16">ASENSI MARTÍNEZ, Vicente</text:span></text:a></text:p>
          </table:table-cell>
        </table:table-row>
        <table:table-row table:style-name="TableLine1664666709984">
          <table:table-cell table:style-name="Taula13.A21" office:value-type="string">
            <text:p text:style-name="P2"><text:a xlink:type="simple" xlink:href="https://apps.veu.ua.es/archivo_represaliados/records/9188" text:style-name="Internet_20_link" text:visited-style-name="Visited_20_Internet_20_Link"><text:span text:style-name="T16">BALAGUER VERDÚ, Juan</text:span></text:a></text:p>
          </table:table-cell>
        </table:table-row>
        <table:table-row table:style-name="TableLine1664666707536">
          <table:table-cell table:style-name="Taula13.A22" office:value-type="string">
            <text:p text:style-name="P2"><text:a xlink:type="simple" xlink:href="https://apps.veu.ua.es/archivo_represaliados/records/9189" text:style-name="Internet_20_link" text:visited-style-name="Visited_20_Internet_20_Link"><text:span text:style-name="T16">BALAGUER VERDÚ, Vicente</text:span></text:a></text:p>
          </table:table-cell>
        </table:table-row>
        <table:table-row table:style-name="TableLine1664666693936">
          <table:table-cell table:style-name="Taula13.A23" office:value-type="string">
            <text:p text:style-name="P2"><text:a xlink:type="simple" xlink:href="https://apps.veu.ua.es/archivo_represaliados/records/9190" text:style-name="Internet_20_link" text:visited-style-name="Visited_20_Internet_20_Link"><text:span text:style-name="T16">BARBERO PRIETO, Aquilino</text:span></text:a></text:p>
          </table:table-cell>
        </table:table-row>
        <table:table-row table:style-name="TableLine1664666695296">
          <table:table-cell table:style-name="Taula13.A24" office:value-type="string">
            <text:p text:style-name="P2"><text:a xlink:type="simple" xlink:href="https://apps.veu.ua.es/archivo_represaliados/records/9191" text:style-name="Internet_20_link" text:visited-style-name="Visited_20_Internet_20_Link"><text:span text:style-name="T16">BARRACHINA CARBONELL, Francisco</text:span></text:a></text:p>
          </table:table-cell>
        </table:table-row>
        <table:table-row table:style-name="TableLine1664666694208">
          <table:table-cell table:style-name="Taula13.A25" office:value-type="string">
            <text:p text:style-name="P2"><text:a xlink:type="simple" xlink:href="https://apps.veu.ua.es/archivo_represaliados/records/28588" text:style-name="Internet_20_link" text:visited-style-name="Visited_20_Internet_20_Link"><text:span text:style-name="T16">BARRACHINA FALCÓ, Vicente, (a) El Chullo.</text:span></text:a></text:p>
          </table:table-cell>
        </table:table-row>
        <table:table-row table:style-name="TableLine1664666708352">
          <table:table-cell table:style-name="Taula13.A26" office:value-type="string">
            <text:p text:style-name="P2"><text:a xlink:type="simple" xlink:href="https://apps.veu.ua.es/archivo_represaliados/records/9192" text:style-name="Internet_20_link" text:visited-style-name="Visited_20_Internet_20_Link"><text:span text:style-name="T16">BENILLOBA RUIZ, Blas, (a) Cistellero</text:span></text:a></text:p>
          </table:table-cell>
        </table:table-row>
        <table:table-row table:style-name="TableLine1664666708896">
          <table:table-cell table:style-name="Taula13.A27" office:value-type="string">
            <text:p text:style-name="P2"><text:a xlink:type="simple" xlink:href="https://apps.veu.ua.es/archivo_represaliados/records/9193" text:style-name="Internet_20_link" text:visited-style-name="Visited_20_Internet_20_Link"><text:span text:style-name="T16">BERNABEU MOLINES, Ricardo</text:span></text:a></text:p>
          </table:table-cell>
        </table:table-row>
        <table:table-row table:style-name="TableLine1664666717328">
          <table:table-cell table:style-name="Taula13.A28" office:value-type="string">
            <text:p text:style-name="P2"><text:a xlink:type="simple" xlink:href="https://apps.veu.ua.es/archivo_represaliados/records/9194" text:style-name="Internet_20_link" text:visited-style-name="Visited_20_Internet_20_Link"><text:span text:style-name="T16">BLANES ANDRÉS, Vicente</text:span></text:a></text:p>
          </table:table-cell>
        </table:table-row>
        <table:table-row table:style-name="TableLine1664666715424">
          <table:table-cell table:style-name="Taula13.A29" office:value-type="string">
            <text:p text:style-name="P2"><text:a xlink:type="simple" xlink:href="https://apps.veu.ua.es/archivo_represaliados/records/9195" text:style-name="Internet_20_link" text:visited-style-name="Visited_20_Internet_20_Link"><text:span text:style-name="T16">BLANES BELDA, José</text:span></text:a></text:p>
          </table:table-cell>
        </table:table-row>
        <table:table-row table:style-name="TableLine1664666724400">
          <table:table-cell table:style-name="Taula13.A30" office:value-type="string">
            <text:p text:style-name="P2"><text:a xlink:type="simple" xlink:href="https://apps.veu.ua.es/archivo_represaliados/records/27923" text:style-name="Internet_20_link" text:visited-style-name="Visited_20_Internet_20_Link"><text:span text:style-name="T16">BLANES PASCUAL, Francisco.</text:span></text:a></text:p>
          </table:table-cell>
        </table:table-row>
        <table:table-row table:style-name="TableLine1664666712432">
          <table:table-cell table:style-name="Taula13.A31" office:value-type="string">
            <text:p text:style-name="P2"><text:a xlink:type="simple" xlink:href="https://apps.veu.ua.es/archivo_represaliados/records/9196" text:style-name="Internet_20_link" text:visited-style-name="Visited_20_Internet_20_Link"><text:span text:style-name="T16">BLANQUER MARSET, Rafael</text:span></text:a></text:p>
          </table:table-cell>
        </table:table-row>
        <table:table-row table:style-name="TableLine1664666727120">
          <table:table-cell table:style-name="Taula13.A32" office:value-type="string">
            <text:p text:style-name="P2"><text:a xlink:type="simple" xlink:href="https://apps.veu.ua.es/archivo_represaliados/records/9197" text:style-name="Internet_20_link" text:visited-style-name="Visited_20_Internet_20_Link"><text:span text:style-name="T16">BLASCO LLOPIS, José</text:span></text:a></text:p>
          </table:table-cell>
        </table:table-row>
        <table:table-row table:style-name="TableLine1664666724672">
          <table:table-cell table:style-name="Taula13.A33" office:value-type="string">
            <text:p text:style-name="P2"><text:a xlink:type="simple" xlink:href="https://apps.veu.ua.es/archivo_represaliados/records/9198" text:style-name="Internet_20_link" text:visited-style-name="Visited_20_Internet_20_Link"><text:span text:style-name="T16">BLASCO VILAPLANA, Juan, (a) Francia</text:span></text:a></text:p>
          </table:table-cell>
        </table:table-row>
        <table:table-row table:style-name="TableLine1664666712976">
          <table:table-cell table:style-name="Taula13.A34" office:value-type="string">
            <text:p text:style-name="P2"><text:a xlink:type="simple" xlink:href="https://apps.veu.ua.es/archivo_represaliados/records/9199" text:style-name="Internet_20_link" text:visited-style-name="Visited_20_Internet_20_Link"><text:span text:style-name="T16">BORONAT CASTELLÓ, Lázaro</text:span></text:a></text:p>
          </table:table-cell>
        </table:table-row>
        <table:table-row table:style-name="TableLine1664666727392">
          <table:table-cell table:style-name="Taula13.A35" office:value-type="string">
            <text:p text:style-name="P2"><text:a xlink:type="simple" xlink:href="https://apps.veu.ua.es/archivo_represaliados/records/9200" text:style-name="Internet_20_link" text:visited-style-name="Visited_20_Internet_20_Link"><text:span text:style-name="T16">BOTELLA FERRÁNDIZ, Dolores</text:span></text:a></text:p>
          </table:table-cell>
        </table:table-row>
        <table:table-row table:style-name="TableLine1664666722496">
          <table:table-cell table:style-name="Taula13.A36" office:value-type="string">
            <text:p text:style-name="P2"><text:a xlink:type="simple" xlink:href="https://apps.veu.ua.es/archivo_represaliados/records/9201" text:style-name="Internet_20_link" text:visited-style-name="Visited_20_Internet_20_Link"><text:span text:style-name="T16">BRAVO MOLINA, Dolores</text:span></text:a></text:p>
          </table:table-cell>
        </table:table-row>
        <table:table-row table:style-name="TableLine1664666726848">
          <table:table-cell table:style-name="Taula13.A37" office:value-type="string">
            <text:p text:style-name="P2"><text:a xlink:type="simple" xlink:href="https://apps.veu.ua.es/archivo_represaliados/records/9202" text:style-name="Internet_20_link" text:visited-style-name="Visited_20_Internet_20_Link"><text:span text:style-name="T16">BRAVO MOLINA, José</text:span></text:a></text:p>
          </table:table-cell>
        </table:table-row>
        <table:table-row table:style-name="TableLine1664666721136">
          <table:table-cell table:style-name="Taula13.A38" office:value-type="string">
            <text:p text:style-name="P2"><text:a xlink:type="simple" xlink:href="https://apps.veu.ua.es/archivo_represaliados/records/9203" text:style-name="Internet_20_link" text:visited-style-name="Visited_20_Internet_20_Link"><text:span text:style-name="T16">BRAVO MOLINA, Vicente</text:span></text:a></text:p>
          </table:table-cell>
        </table:table-row>
        <table:table-row table:style-name="TableLine1664666727664">
          <table:table-cell table:style-name="Taula13.A39" office:value-type="string">
            <text:p text:style-name="P2"><text:a xlink:type="simple" xlink:href="https://apps.veu.ua.es/archivo_represaliados/records/9204" text:style-name="Internet_20_link" text:visited-style-name="Visited_20_Internet_20_Link"><text:span text:style-name="T16">BRIET DELGADO, Juan</text:span></text:a></text:p>
          </table:table-cell>
        </table:table-row>
        <table:table-row table:style-name="TableLine1664666710528">
          <table:table-cell table:style-name="Taula13.A40" office:value-type="string">
            <text:p text:style-name="P2"><text:a xlink:type="simple" xlink:href="https://apps.veu.ua.es/archivo_represaliados/records/9205" text:style-name="Internet_20_link" text:visited-style-name="Visited_20_Internet_20_Link"><text:span text:style-name="T16">BRIET NICOLAU, Ramón</text:span></text:a></text:p>
          </table:table-cell>
        </table:table-row>
        <table:table-row table:style-name="TableLine1664666721408">
          <table:table-cell table:style-name="Taula13.A41" office:value-type="string">
            <text:p text:style-name="P2"><text:a xlink:type="simple" xlink:href="https://apps.veu.ua.es/archivo_represaliados/records/9206" text:style-name="Internet_20_link" text:visited-style-name="Visited_20_Internet_20_Link"><text:span text:style-name="T16">BRIVA AGULLÓ, Manuel</text:span></text:a></text:p>
          </table:table-cell>
        </table:table-row>
        <table:table-row table:style-name="TableLine1664666715696">
          <table:table-cell table:style-name="Taula13.A42" office:value-type="string">
            <text:p text:style-name="P2"><text:a xlink:type="simple" xlink:href="https://apps.veu.ua.es/archivo_represaliados/records/25197" text:style-name="Internet_20_link" text:visited-style-name="Visited_20_Internet_20_Link"><text:span text:style-name="T16">CAMPS BLANQUER, Antonio.</text:span></text:a></text:p>
          </table:table-cell>
        </table:table-row>
        <table:table-row table:style-name="TableLine1664666722768">
          <table:table-cell table:style-name="Taula13.A43" office:value-type="string">
            <text:p text:style-name="P2"><text:a xlink:type="simple" xlink:href="https://apps.veu.ua.es/archivo_represaliados/records/9207" text:style-name="Internet_20_link" text:visited-style-name="Visited_20_Internet_20_Link"><text:span text:style-name="T16">CAMPS SEMPERE, Francisco</text:span></text:a></text:p>
          </table:table-cell>
        </table:table-row>
        <table:table-row table:style-name="TableLine1664666724944">
          <table:table-cell table:style-name="Taula13.A44" office:value-type="string">
            <text:p text:style-name="P2"><text:a xlink:type="simple" xlink:href="https://apps.veu.ua.es/archivo_represaliados/records/9209" text:style-name="Internet_20_link" text:visited-style-name="Visited_20_Internet_20_Link"><text:span text:style-name="T16">CANTÓ REIG, Bruno, (a) Brunet</text:span></text:a></text:p>
          </table:table-cell>
        </table:table-row>
        <table:table-row table:style-name="TableLine1664666723312">
          <table:table-cell table:style-name="Taula13.A45" office:value-type="string">
            <text:p text:style-name="P2"><text:a xlink:type="simple" xlink:href="https://apps.veu.ua.es/archivo_represaliados/records/9210" text:style-name="Internet_20_link" text:visited-style-name="Visited_20_Internet_20_Link"><text:span text:style-name="T16">CARBONELL CAMPS, Ricardo, (a) Borrello</text:span></text:a></text:p>
          </table:table-cell>
        </table:table-row>
        <table:table-row table:style-name="TableLine1664666717872">
          <table:table-cell table:style-name="Taula13.A46" office:value-type="string">
            <text:p text:style-name="P2"><text:a xlink:type="simple" xlink:href="https://apps.veu.ua.es/archivo_represaliados/records/9211" text:style-name="Internet_20_link" text:visited-style-name="Visited_20_Internet_20_Link"><text:span text:style-name="T16">CARCHANO CATALÁ, Vicente</text:span></text:a></text:p>
          </table:table-cell>
        </table:table-row>
        <table:table-row table:style-name="TableLine1664666718144">
          <table:table-cell table:style-name="Taula13.A47" office:value-type="string">
            <text:p text:style-name="P2"><text:a xlink:type="simple" xlink:href="https://apps.veu.ua.es/archivo_represaliados/records/25721" text:style-name="Internet_20_link" text:visited-style-name="Visited_20_Internet_20_Link"><text:span text:style-name="T16">CARDONA CATALÁ, Vicente.</text:span></text:a></text:p>
          </table:table-cell>
        </table:table-row>
        <table:table-row table:style-name="TableLine1664666723040">
          <table:table-cell table:style-name="Taula13.A48" office:value-type="string">
            <text:p text:style-name="P2"><text:a xlink:type="simple" xlink:href="https://apps.veu.ua.es/archivo_represaliados/records/9212" text:style-name="Internet_20_link" text:visited-style-name="Visited_20_Internet_20_Link"><text:span text:style-name="T16">CERDÁ JOVER, José</text:span></text:a></text:p>
          </table:table-cell>
        </table:table-row>
        <table:table-row table:style-name="TableLine1664666719232">
          <table:table-cell table:style-name="Taula13.A49" office:value-type="string">
            <text:p text:style-name="P2"><text:a xlink:type="simple" xlink:href="https://apps.veu.ua.es/archivo_represaliados/records/9213" text:style-name="Internet_20_link" text:visited-style-name="Visited_20_Internet_20_Link"><text:span text:style-name="T16">CERDÁ PRATS, José, (a) El Moro</text:span></text:a></text:p>
          </table:table-cell>
        </table:table-row>
        <table:table-row table:style-name="TableLine1664666720048">
          <table:table-cell table:style-name="Taula13.A50" office:value-type="string">
            <text:p text:style-name="P2"><text:a xlink:type="simple" xlink:href="https://apps.veu.ua.es/archivo_represaliados/records/25449" text:style-name="Internet_20_link" text:visited-style-name="Visited_20_Internet_20_Link"><text:span text:style-name="T16">CERDÁ VERDÚ, Miguel.</text:span></text:a></text:p>
          </table:table-cell>
        </table:table-row>
        <table:table-row table:style-name="TableLine1664666721680">
          <table:table-cell table:style-name="Taula13.A51" office:value-type="string">
            <text:p text:style-name="P2"><text:a xlink:type="simple" xlink:href="https://apps.veu.ua.es/archivo_represaliados/records/9214" text:style-name="Internet_20_link" text:visited-style-name="Visited_20_Internet_20_Link"><text:span text:style-name="T16">COLOMER AZNAR, Pilar</text:span></text:a></text:p>
          </table:table-cell>
        </table:table-row>
        <table:table-row table:style-name="TableLine1664666711344">
          <table:table-cell table:style-name="Taula13.A52" office:value-type="string">
            <text:p text:style-name="P2"><text:a xlink:type="simple" xlink:href="https://apps.veu.ua.es/archivo_represaliados/records/9215" text:style-name="Internet_20_link" text:visited-style-name="Visited_20_Internet_20_Link"><text:span text:style-name="T16">COMINCHES MOLINA, Vicente</text:span></text:a></text:p>
          </table:table-cell>
        </table:table-row>
        <text:soft-page-break/>
        <table:table-row table:style-name="TableLine1664666713520">
          <table:table-cell table:style-name="Taula13.A53" office:value-type="string">
            <text:p text:style-name="P2"><text:a xlink:type="simple" xlink:href="https://apps.veu.ua.es/archivo_represaliados/records/9217" text:style-name="Internet_20_link" text:visited-style-name="Visited_20_Internet_20_Link"><text:span text:style-name="T16">CORTELL ANDRÉS, Juan</text:span></text:a></text:p>
          </table:table-cell>
        </table:table-row>
        <table:table-row table:style-name="TableLine1664666720320">
          <table:table-cell table:style-name="Taula13.A54" office:value-type="string">
            <text:p text:style-name="P2"><text:a xlink:type="simple" xlink:href="https://apps.veu.ua.es/archivo_represaliados/records/9218" text:style-name="Internet_20_link" text:visited-style-name="Visited_20_Internet_20_Link"><text:span text:style-name="T16">CORTÉS GINER, Vicente</text:span></text:a></text:p>
          </table:table-cell>
        </table:table-row>
        <table:table-row table:style-name="TableLine1664666723856">
          <table:table-cell table:style-name="Taula13.A55" office:value-type="string">
            <text:p text:style-name="P2"><text:a xlink:type="simple" xlink:href="https://apps.veu.ua.es/archivo_represaliados/records/9220" text:style-name="Internet_20_link" text:visited-style-name="Visited_20_Internet_20_Link"><text:span text:style-name="T16">CORTÉS JORDÁ, Vicente</text:span></text:a></text:p>
          </table:table-cell>
        </table:table-row>
        <table:table-row table:style-name="TableLine1664666711888">
          <table:table-cell table:style-name="Taula13.A56" office:value-type="string">
            <text:p text:style-name="P2"><text:a xlink:type="simple" xlink:href="https://apps.veu.ua.es/archivo_represaliados/records/9221" text:style-name="Internet_20_link" text:visited-style-name="Visited_20_Internet_20_Link"><text:span text:style-name="T16">CORTÉS PUIG, José, (a) El Tatxat</text:span></text:a></text:p>
          </table:table-cell>
        </table:table-row>
        <table:table-row table:style-name="TableLine1664666720864">
          <table:table-cell table:style-name="Taula13.A57" office:value-type="string">
            <text:p text:style-name="P2"><text:a xlink:type="simple" xlink:href="https://apps.veu.ua.es/archivo_represaliados/records/9223" text:style-name="Internet_20_link" text:visited-style-name="Visited_20_Internet_20_Link"><text:span text:style-name="T16">DESAMPARADOS FERRER, Francisco, (a) El Curro</text:span></text:a></text:p>
          </table:table-cell>
        </table:table-row>
        <table:table-row table:style-name="TableLine1664666725488">
          <table:table-cell table:style-name="Taula13.A58" office:value-type="string">
            <text:p text:style-name="P2"><text:a xlink:type="simple" xlink:href="https://apps.veu.ua.es/archivo_represaliados/records/9224" text:style-name="Internet_20_link" text:visited-style-name="Visited_20_Internet_20_Link"><text:span text:style-name="T16">DOMÉNECH AGULLÓ, Antonio, (a) El Gato</text:span></text:a></text:p>
          </table:table-cell>
        </table:table-row>
        <table:table-row table:style-name="TableLine1664666726032">
          <table:table-cell table:style-name="Taula13.A59" office:value-type="string">
            <text:p text:style-name="P2"><text:a xlink:type="simple" xlink:href="https://apps.veu.ua.es/archivo_represaliados/records/25765" text:style-name="Internet_20_link" text:visited-style-name="Visited_20_Internet_20_Link"><text:span text:style-name="T16">DOMENECH AGULLÓ, Dolores.</text:span></text:a></text:p>
          </table:table-cell>
        </table:table-row>
        <table:table-row table:style-name="TableLine1664666743168">
          <table:table-cell table:style-name="Taula13.A60" office:value-type="string">
            <text:p text:style-name="P2"><text:a xlink:type="simple" xlink:href="https://apps.veu.ua.es/archivo_represaliados/records/9225" text:style-name="Internet_20_link" text:visited-style-name="Visited_20_Internet_20_Link"><text:span text:style-name="T16">DOMENECH AGULLÓ, José, (a) El Gato</text:span></text:a></text:p>
          </table:table-cell>
        </table:table-row>
        <table:table-row table:style-name="TableLine1664666735280">
          <table:table-cell table:style-name="Taula13.A61" office:value-type="string">
            <text:p text:style-name="P2"><text:a xlink:type="simple" xlink:href="https://apps.veu.ua.es/archivo_represaliados/records/25766" text:style-name="Internet_20_link" text:visited-style-name="Visited_20_Internet_20_Link"><text:span text:style-name="T16">DOMENECH AGULLÓ, Milagros.</text:span></text:a></text:p>
          </table:table-cell>
        </table:table-row>
        <table:table-row table:style-name="TableLine1664666729296">
          <table:table-cell table:style-name="Taula13.A62" office:value-type="string">
            <text:p text:style-name="P2"><text:a xlink:type="simple" xlink:href="https://apps.veu.ua.es/archivo_represaliados/records/9226" text:style-name="Internet_20_link" text:visited-style-name="Visited_20_Internet_20_Link"><text:span text:style-name="T16">DOMÍNGUEZ BORRELL, Juan</text:span></text:a></text:p>
          </table:table-cell>
        </table:table-row>
        <table:table-row table:style-name="TableLine1664666731200">
          <table:table-cell table:style-name="Taula13.A63" office:value-type="string">
            <text:p text:style-name="P2"><text:a xlink:type="simple" xlink:href="https://apps.veu.ua.es/archivo_represaliados/records/9227" text:style-name="Internet_20_link" text:visited-style-name="Visited_20_Internet_20_Link"><text:span text:style-name="T16">DOMÍNGUEZ NADAL, Juan</text:span></text:a></text:p>
          </table:table-cell>
        </table:table-row>
        <table:table-row table:style-name="TableLine1664666730384">
          <table:table-cell table:style-name="Taula13.A64" office:value-type="string">
            <text:p text:style-name="P2"><text:a xlink:type="simple" xlink:href="https://apps.veu.ua.es/archivo_represaliados/records/9228" text:style-name="Internet_20_link" text:visited-style-name="Visited_20_Internet_20_Link"><text:span text:style-name="T16">DUEÑAS LLORCA, Domingo</text:span></text:a></text:p>
          </table:table-cell>
        </table:table-row>
        <table:table-row table:style-name="TableLine1664666735008">
          <table:table-cell table:style-name="Taula13.A65" office:value-type="string">
            <text:p text:style-name="P2"><text:a xlink:type="simple" xlink:href="https://apps.veu.ua.es/archivo_represaliados/records/9229" text:style-name="Internet_20_link" text:visited-style-name="Visited_20_Internet_20_Link"><text:span text:style-name="T16">FAUS CORTÉS, Vicente, (a) Casillero</text:span></text:a></text:p>
          </table:table-cell>
        </table:table-row>
        <table:table-row table:style-name="TableLine1664666731744">
          <table:table-cell table:style-name="Taula13.A66" office:value-type="string">
            <text:p text:style-name="P2"><text:a xlink:type="simple" xlink:href="https://apps.veu.ua.es/archivo_represaliados/records/9230" text:style-name="Internet_20_link" text:visited-style-name="Visited_20_Internet_20_Link"><text:span text:style-name="T16">FAUS REIG, José, (a) Campanal</text:span></text:a></text:p>
          </table:table-cell>
        </table:table-row>
        <table:table-row table:style-name="TableLine1664666739088">
          <table:table-cell table:style-name="Taula13.A67" office:value-type="string">
            <text:p text:style-name="P2"><text:a xlink:type="simple" xlink:href="https://apps.veu.ua.es/archivo_represaliados/records/9231" text:style-name="Internet_20_link" text:visited-style-name="Visited_20_Internet_20_Link"><text:span text:style-name="T16">FENOLLAR ALBORS, Vicente</text:span></text:a></text:p>
          </table:table-cell>
        </table:table-row>
        <table:table-row table:style-name="TableLine1664666734464">
          <table:table-cell table:style-name="Taula13.A68" office:value-type="string">
            <text:p text:style-name="P2"><text:a xlink:type="simple" xlink:href="https://apps.veu.ua.es/archivo_represaliados/records/9232" text:style-name="Internet_20_link" text:visited-style-name="Visited_20_Internet_20_Link"><text:span text:style-name="T16">FENOLLAR CERDÁ, Josefa, (a) La Bella Dorita</text:span></text:a></text:p>
          </table:table-cell>
        </table:table-row>
        <table:table-row table:style-name="TableLine1664666736912">
          <table:table-cell table:style-name="Taula13.A69" office:value-type="string">
            <text:p text:style-name="P2"><text:a xlink:type="simple" xlink:href="https://apps.veu.ua.es/archivo_represaliados/records/9234" text:style-name="Internet_20_link" text:visited-style-name="Visited_20_Internet_20_Link">FERRÁNDIZ ALBORS, Juan, (a) </text:a><text:span text:style-name="T1">«</text:span><text:a xlink:type="simple" xlink:href="https://apps.veu.ua.es/archivo_represaliados/records/9234" text:style-name="Internet_20_link" text:visited-style-name="Visited_20_Internet_20_Link">Enxancat</text:a><text:span text:style-name="T1">»</text:span></text:p>
          </table:table-cell>
        </table:table-row>
        <table:table-row table:style-name="TableLine1664666734736">
          <table:table-cell table:style-name="Taula13.A70" office:value-type="string">
            <text:p text:style-name="P2"><text:a xlink:type="simple" xlink:href="https://apps.veu.ua.es/archivo_represaliados/records/9235" text:style-name="Internet_20_link" text:visited-style-name="Visited_20_Internet_20_Link"><text:span text:style-name="T16">FERRÁNDIZ SELLÉS, Diego</text:span></text:a></text:p>
          </table:table-cell>
        </table:table-row>
        <table:table-row table:style-name="TableLine1664666744528">
          <table:table-cell table:style-name="Taula13.A71" office:value-type="string">
            <text:p text:style-name="P2"><text:a xlink:type="simple" xlink:href="https://apps.veu.ua.es/archivo_represaliados/records/9236" text:style-name="Internet_20_link" text:visited-style-name="Visited_20_Internet_20_Link">FERRÁNDIZ SELLÉS, José, (a) </text:a><text:span text:style-name="T1">«</text:span><text:span text:style-name="T18">l’</text:span><text:a xlink:type="simple" xlink:href="https://apps.veu.ua.es/archivo_represaliados/records/9236" text:style-name="Internet_20_link" text:visited-style-name="Visited_20_Internet_20_Link">Alcalde</text:a><text:span text:style-name="T1">»</text:span></text:p>
          </table:table-cell>
        </table:table-row>
        <table:table-row table:style-name="TableLine1664666728752">
          <table:table-cell table:style-name="Taula13.A72" office:value-type="string">
            <text:p text:style-name="P2"><text:a xlink:type="simple" xlink:href="https://apps.veu.ua.es/archivo_represaliados/records/28609" text:style-name="Internet_20_link" text:visited-style-name="Visited_20_Internet_20_Link"><text:span text:style-name="T16">FERRÉ CALAFÍ, Rafael.</text:span></text:a></text:p>
          </table:table-cell>
        </table:table-row>
        <table:table-row table:style-name="TableLine1664666744800">
          <table:table-cell table:style-name="Taula13.A73" office:value-type="string">
            <text:p text:style-name="P2"><text:a xlink:type="simple" xlink:href="https://apps.veu.ua.es/archivo_represaliados/records/9237" text:style-name="Internet_20_link" text:visited-style-name="Visited_20_Internet_20_Link"><text:span text:style-name="T16">FERRER AGULLÓ, Rafael, (a) Bolengo</text:span></text:a></text:p>
          </table:table-cell>
        </table:table-row>
        <table:table-row table:style-name="TableLine1664666741264">
          <table:table-cell table:style-name="Taula13.A74" office:value-type="string">
            <text:p text:style-name="P2"><text:a xlink:type="simple" xlink:href="https://apps.veu.ua.es/archivo_represaliados/records/9238" text:style-name="Internet_20_link" text:visited-style-name="Visited_20_Internet_20_Link"><text:span text:style-name="T16">FERRER CALAFÍ, Vicente</text:span></text:a></text:p>
          </table:table-cell>
        </table:table-row>
        <table:table-row table:style-name="TableLine1664666740448">
          <table:table-cell table:style-name="Taula13.A75" office:value-type="string">
            <text:p text:style-name="P2"><text:a xlink:type="simple" xlink:href="https://apps.veu.ua.es/archivo_represaliados/records/25232" text:style-name="Internet_20_link" text:visited-style-name="Visited_20_Internet_20_Link"><text:span text:style-name="T16">FERRER LLORENS, Antonio, (a) Malea.</text:span></text:a></text:p>
          </table:table-cell>
        </table:table-row>
        <table:table-row table:style-name="TableLine1664666743440">
          <table:table-cell table:style-name="Taula13.A76" office:value-type="string">
            <text:p text:style-name="P2"><text:a xlink:type="simple" xlink:href="https://apps.veu.ua.es/archivo_represaliados/records/9239" text:style-name="Internet_20_link" text:visited-style-name="Visited_20_Internet_20_Link"><text:span text:style-name="T16">FERRER SELLÉS, Antonio, (a) Malea</text:span></text:a></text:p>
          </table:table-cell>
        </table:table-row>
        <table:table-row table:style-name="TableLine1664666729024">
          <table:table-cell table:style-name="Taula13.A77" office:value-type="string">
            <text:p text:style-name="P2"><text:a xlink:type="simple" xlink:href="https://apps.veu.ua.es/archivo_represaliados/records/9241" text:style-name="Internet_20_link" text:visited-style-name="Visited_20_Internet_20_Link"><text:span text:style-name="T16">FERRI FRANCÉS, Manuel</text:span></text:a></text:p>
          </table:table-cell>
        </table:table-row>
        <table:table-row table:style-name="TableLine1664666737456">
          <table:table-cell table:style-name="Taula13.A78" office:value-type="string">
            <text:p text:style-name="P2"><text:a xlink:type="simple" xlink:href="https://apps.veu.ua.es/archivo_represaliados/records/9242" text:style-name="Internet_20_link" text:visited-style-name="Visited_20_Internet_20_Link"><text:span text:style-name="T16">FERRI GARCÍA, Blas (a) Canyisser</text:span></text:a></text:p>
          </table:table-cell>
        </table:table-row>
        <table:table-row table:style-name="TableLine1664666727936">
          <table:table-cell table:style-name="Taula13.A79" office:value-type="string">
            <text:p text:style-name="P2"><text:a xlink:type="simple" xlink:href="https://apps.veu.ua.es/archivo_represaliados/records/9240" text:style-name="Internet_20_link" text:visited-style-name="Visited_20_Internet_20_Link"><text:span text:style-name="T16">FERRI, Antonio</text:span></text:a></text:p>
          </table:table-cell>
        </table:table-row>
        <table:table-row table:style-name="TableLine1664666742352">
          <table:table-cell table:style-name="Taula13.A80" office:value-type="string">
            <text:p text:style-name="P2"><text:a xlink:type="simple" xlink:href="https://apps.veu.ua.es/archivo_represaliados/records/9243" text:style-name="Internet_20_link" text:visited-style-name="Visited_20_Internet_20_Link"><text:span text:style-name="T16">FIGUEROLA LLORENS, José</text:span></text:a></text:p>
          </table:table-cell>
        </table:table-row>
        <table:table-row table:style-name="TableLine1664666733376">
          <table:table-cell table:style-name="Taula13.A81" office:value-type="string">
            <text:p text:style-name="P2"><text:a xlink:type="simple" xlink:href="https://apps.veu.ua.es/archivo_represaliados/records/9244" text:style-name="Internet_20_link" text:visited-style-name="Visited_20_Internet_20_Link"><text:span text:style-name="T16">GARCÍA PLÁ, Juan,  (a) Marres</text:span></text:a></text:p>
          </table:table-cell>
        </table:table-row>
        <table:table-row table:style-name="TableLine1664666740992">
          <table:table-cell table:style-name="Taula13.A82" office:value-type="string">
            <text:p text:style-name="P2"><text:a xlink:type="simple" xlink:href="https://apps.veu.ua.es/archivo_represaliados/records/9245" text:style-name="Internet_20_link" text:visited-style-name="Visited_20_Internet_20_Link"><text:span text:style-name="T16">GARRIDO CASTELLÓ, Vicente, (a) Carboner</text:span></text:a></text:p>
          </table:table-cell>
        </table:table-row>
        <table:table-row table:style-name="TableLine1664666732016">
          <table:table-cell table:style-name="Taula13.A83" office:value-type="string">
            <text:p text:style-name="P2"><text:a xlink:type="simple" xlink:href="https://apps.veu.ua.es/archivo_represaliados/records/9246" text:style-name="Internet_20_link" text:visited-style-name="Visited_20_Internet_20_Link"><text:span text:style-name="T16">GARRIDO NAVAJAS, Roberto</text:span></text:a></text:p>
          </table:table-cell>
        </table:table-row>
        <table:table-row table:style-name="TableLine1664666730928">
          <table:table-cell table:style-name="Taula13.A84" office:value-type="string">
            <text:p text:style-name="P2"><text:a xlink:type="simple" xlink:href="https://apps.veu.ua.es/archivo_represaliados/records/9247" text:style-name="Internet_20_link" text:visited-style-name="Visited_20_Internet_20_Link"><text:span text:style-name="T16">GISBERT MONTAVA, Juan Bautista, (a) Xulleta</text:span></text:a></text:p>
          </table:table-cell>
        </table:table-row>
        <table:table-row table:style-name="TableLine1664666741536">
          <table:table-cell table:style-name="Taula13.A85" office:value-type="string">
            <text:p text:style-name="P2"><text:a xlink:type="simple" xlink:href="https://apps.veu.ua.es/archivo_represaliados/records/9248" text:style-name="Internet_20_link" text:visited-style-name="Visited_20_Internet_20_Link"><text:span text:style-name="T16">GISBERT VICENT, Francisco, (a) Xulleta</text:span></text:a></text:p>
          </table:table-cell>
        </table:table-row>
        <table:table-row table:style-name="TableLine1664666735824">
          <table:table-cell table:style-name="Taula13.A86" office:value-type="string">
            <text:p text:style-name="P2"><text:a xlink:type="simple" xlink:href="https://apps.veu.ua.es/archivo_represaliados/records/9249" text:style-name="Internet_20_link" text:visited-style-name="Visited_20_Internet_20_Link"><text:span text:style-name="T16">GISBERT VICENT, Juan de Dios</text:span></text:a></text:p>
          </table:table-cell>
        </table:table-row>
        <table:table-row table:style-name="TableLine1664666734192">
          <table:table-cell table:style-name="Taula13.A87" office:value-type="string">
            <text:p text:style-name="P2"><text:a xlink:type="simple" xlink:href="https://apps.veu.ua.es/archivo_represaliados/records/9250" text:style-name="Internet_20_link" text:visited-style-name="Visited_20_Internet_20_Link"><text:span text:style-name="T16">GÓMEZ BIOSCA, Inés</text:span></text:a></text:p>
          </table:table-cell>
        </table:table-row>
        <table:table-row table:style-name="TableLine1664666737728">
          <table:table-cell table:style-name="Taula13.A88" office:value-type="string">
            <text:p text:style-name="P2"><text:a xlink:type="simple" xlink:href="https://apps.veu.ua.es/archivo_represaliados/records/9251" text:style-name="Internet_20_link" text:visited-style-name="Visited_20_Internet_20_Link"><text:span text:style-name="T16">GONZÁLEZ REIG, Juan de Dios</text:span></text:a></text:p>
          </table:table-cell>
        </table:table-row>
        <table:table-row table:style-name="TableLine1664666738272">
          <table:table-cell table:style-name="Taula13.A89" office:value-type="string">
            <text:p text:style-name="P2"><text:a xlink:type="simple" xlink:href="https://apps.veu.ua.es/archivo_represaliados/records/9252" text:style-name="Internet_20_link" text:visited-style-name="Visited_20_Internet_20_Link"><text:span text:style-name="T16">GOSÁLBEZ BOTÍ, Francisco, (a) El Metge Nou</text:span></text:a></text:p>
          </table:table-cell>
        </table:table-row>
        <table:table-row table:style-name="TableLine1664666740720">
          <table:table-cell table:style-name="Taula13.A90" office:value-type="string">
            <text:p text:style-name="P2"><text:a xlink:type="simple" xlink:href="https://apps.veu.ua.es/archivo_represaliados/records/9253" text:style-name="Internet_20_link" text:visited-style-name="Visited_20_Internet_20_Link"><text:span text:style-name="T16">GUILLÉN SANJUAN, Rafael</text:span></text:a></text:p>
          </table:table-cell>
        </table:table-row>
        <text:soft-page-break/>
        <table:table-row table:style-name="TableLine1664666742624">
          <table:table-cell table:style-name="Taula13.A91" office:value-type="string">
            <text:p text:style-name="P2"><text:a xlink:type="simple" xlink:href="https://apps.veu.ua.es/archivo_represaliados/records/9254" text:style-name="Internet_20_link" text:visited-style-name="Visited_20_Internet_20_Link"><text:span text:style-name="T16">HERNÁNDEZ RODRÍGUEZ, José</text:span></text:a></text:p>
          </table:table-cell>
        </table:table-row>
        <table:table-row table:style-name="TableLine1664666747248">
          <table:table-cell table:style-name="Taula13.A92" office:value-type="string">
            <text:p text:style-name="P2"><text:a xlink:type="simple" xlink:href="https://apps.veu.ua.es/archivo_represaliados/records/9255" text:style-name="Internet_20_link" text:visited-style-name="Visited_20_Internet_20_Link"><text:span text:style-name="T16">IBÁÑEZ BRAVO, Antonio, (a) Manoll</text:span></text:a></text:p>
          </table:table-cell>
        </table:table-row>
        <table:table-row table:style-name="TableLine1664666751056">
          <table:table-cell table:style-name="Taula13.A93" office:value-type="string">
            <text:p text:style-name="P2"><text:a xlink:type="simple" xlink:href="https://apps.veu.ua.es/archivo_represaliados/records/9256" text:style-name="Internet_20_link" text:visited-style-name="Visited_20_Internet_20_Link"><text:span text:style-name="T16">IBÁÑEZ PÉREZ, Antonio</text:span></text:a></text:p>
          </table:table-cell>
        </table:table-row>
        <table:table-row table:style-name="TableLine1664666750512">
          <table:table-cell table:style-name="Taula13.A94" office:value-type="string">
            <text:p text:style-name="P2"><text:a xlink:type="simple" xlink:href="https://apps.veu.ua.es/archivo_represaliados/records/9257" text:style-name="Internet_20_link" text:visited-style-name="Visited_20_Internet_20_Link"><text:span text:style-name="T16">INSA CARDONA, Francisco</text:span></text:a></text:p>
          </table:table-cell>
        </table:table-row>
        <table:table-row table:style-name="TableLine1664666748064">
          <table:table-cell table:style-name="Taula13.A95" office:value-type="string">
            <text:p text:style-name="P2"><text:a xlink:type="simple" xlink:href="https://apps.veu.ua.es/archivo_represaliados/records/9258" text:style-name="Internet_20_link" text:visited-style-name="Visited_20_Internet_20_Link"><text:span text:style-name="T16">INSA GINER, Francisco, (a) Lliberal</text:span></text:a></text:p>
          </table:table-cell>
        </table:table-row>
        <table:table-row table:style-name="TableLine1664666751600">
          <table:table-cell table:style-name="Taula13.A96" office:value-type="string">
            <text:p text:style-name="P2"><text:a xlink:type="simple" xlink:href="https://apps.veu.ua.es/archivo_represaliados/records/9259" text:style-name="Internet_20_link" text:visited-style-name="Visited_20_Internet_20_Link"><text:span text:style-name="T16">IVORRA GARCÍA, Francisco, (a) Capitá</text:span></text:a></text:p>
          </table:table-cell>
        </table:table-row>
        <table:table-row table:style-name="TableLine1664666753776">
          <table:table-cell table:style-name="Taula13.A97" office:value-type="string">
            <text:p text:style-name="P2"><text:a xlink:type="simple" xlink:href="https://apps.veu.ua.es/archivo_represaliados/records/9260" text:style-name="Internet_20_link" text:visited-style-name="Visited_20_Internet_20_Link"><text:span text:style-name="T16">IVORRA PICÓ, Manuel</text:span></text:a></text:p>
          </table:table-cell>
        </table:table-row>
        <table:table-row table:style-name="TableLine1664666748608">
          <table:table-cell table:style-name="Taula13.A98" office:value-type="string">
            <text:p text:style-name="P2"><text:a xlink:type="simple" xlink:href="https://apps.veu.ua.es/archivo_represaliados/records/9262" text:style-name="Internet_20_link" text:visited-style-name="Visited_20_Internet_20_Link"><text:span text:style-name="T16">JORDÁ ALBORS, Vicente</text:span></text:a></text:p>
          </table:table-cell>
        </table:table-row>
        <table:table-row table:style-name="TableLine1664666746704">
          <table:table-cell table:style-name="Taula13.A99" office:value-type="string">
            <text:p text:style-name="P2"><text:a xlink:type="simple" xlink:href="https://apps.veu.ua.es/archivo_represaliados/records/9263" text:style-name="Internet_20_link" text:visited-style-name="Visited_20_Internet_20_Link"><text:span text:style-name="T16">JORDÁ ALCARAZ, Gregorio</text:span></text:a></text:p>
          </table:table-cell>
        </table:table-row>
        <table:table-row table:style-name="TableLine1664666751872">
          <table:table-cell table:style-name="Taula13.A100" office:value-type="string">
            <text:p text:style-name="P2"><text:a xlink:type="simple" xlink:href="https://apps.veu.ua.es/archivo_represaliados/records/9264" text:style-name="Internet_20_link" text:visited-style-name="Visited_20_Internet_20_Link"><text:span text:style-name="T16">JORDÁ ALCARAZ, José</text:span></text:a></text:p>
          </table:table-cell>
        </table:table-row>
        <table:table-row table:style-name="TableLine1664666748880">
          <table:table-cell table:style-name="Taula13.A101" office:value-type="string">
            <text:p text:style-name="P2"><text:a xlink:type="simple" xlink:href="https://apps.veu.ua.es/archivo_represaliados/records/9265" text:style-name="Internet_20_link" text:visited-style-name="Visited_20_Internet_20_Link"><text:span text:style-name="T16">JORDÁ DIEGO, Rosa</text:span></text:a></text:p>
          </table:table-cell>
        </table:table-row>
        <table:table-row table:style-name="TableLine1664666747792">
          <table:table-cell table:style-name="Taula13.A102" office:value-type="string">
            <text:p text:style-name="P2"><text:a xlink:type="simple" xlink:href="https://apps.veu.ua.es/archivo_represaliados/records/9266" text:style-name="Internet_20_link" text:visited-style-name="Visited_20_Internet_20_Link"><text:span text:style-name="T16">JORDÁ JORDÁ, Vicente</text:span></text:a></text:p>
          </table:table-cell>
        </table:table-row>
        <table:table-row table:style-name="TableLine1664666745888">
          <table:table-cell table:style-name="Taula13.A103" office:value-type="string">
            <text:p text:style-name="P2"><text:a xlink:type="simple" xlink:href="https://apps.veu.ua.es/archivo_represaliados/records/9267" text:style-name="Internet_20_link" text:visited-style-name="Visited_20_Internet_20_Link"><text:span text:style-name="T16">JORDÁ MOLINA, Miguel, (a) Faixa / Malafaixa</text:span></text:a></text:p>
          </table:table-cell>
        </table:table-row>
        <table:table-row table:style-name="TableLine1664666753232">
          <table:table-cell table:style-name="Taula13.A104" office:value-type="string">
            <text:p text:style-name="P2"><text:a xlink:type="simple" xlink:href="https://apps.veu.ua.es/archivo_represaliados/records/9268" text:style-name="Internet_20_link" text:visited-style-name="Visited_20_Internet_20_Link"><text:span text:style-name="T16">JORDÁ MOLTÓ, Vicente</text:span></text:a></text:p>
          </table:table-cell>
        </table:table-row>
        <table:table-row table:style-name="TableLine1664666752144">
          <table:table-cell table:style-name="Taula13.A105" office:value-type="string">
            <text:p text:style-name="P2"><text:a xlink:type="simple" xlink:href="https://apps.veu.ua.es/archivo_represaliados/records/9269" text:style-name="Internet_20_link" text:visited-style-name="Visited_20_Internet_20_Link"><text:span text:style-name="T16">JORDÁ MONLLOR, Ramón, (a) El Sec, o “Tostó”</text:span></text:a></text:p>
          </table:table-cell>
        </table:table-row>
        <table:table-row table:style-name="TableLine1664666752416">
          <table:table-cell table:style-name="Taula13.A106" office:value-type="string">
            <text:p text:style-name="P2"><text:a xlink:type="simple" xlink:href="https://apps.veu.ua.es/archivo_represaliados/records/9270" text:style-name="Internet_20_link" text:visited-style-name="Visited_20_Internet_20_Link"><text:span text:style-name="T16">JORDÁ MONTAVA, Vicente</text:span></text:a></text:p>
          </table:table-cell>
        </table:table-row>
        <table:table-row table:style-name="TableLine1664666754048">
          <table:table-cell table:style-name="Taula13.A107" office:value-type="string">
            <text:p text:style-name="P2"><text:a xlink:type="simple" xlink:href="https://apps.veu.ua.es/archivo_represaliados/records/9271" text:style-name="Internet_20_link" text:visited-style-name="Visited_20_Internet_20_Link"><text:span text:style-name="T16">JORDÁ SILVESTRE, Francisco</text:span></text:a></text:p>
          </table:table-cell>
        </table:table-row>
        <table:table-row table:style-name="TableLine1664666753504">
          <table:table-cell table:style-name="Taula13.A108" office:value-type="string">
            <text:p text:style-name="P2"><text:a xlink:type="simple" xlink:href="https://apps.veu.ua.es/archivo_represaliados/records/9272" text:style-name="Internet_20_link" text:visited-style-name="Visited_20_Internet_20_Link"><text:span text:style-name="T16">JOVER BLASCO, José</text:span></text:a></text:p>
          </table:table-cell>
        </table:table-row>
        <table:table-row table:style-name="TableLine1664607690896">
          <table:table-cell table:style-name="Taula13.A109" office:value-type="string">
            <text:p text:style-name="P2"><text:a xlink:type="simple" xlink:href="https://apps.veu.ua.es/archivo_represaliados/records/9274" text:style-name="Internet_20_link" text:visited-style-name="Visited_20_Internet_20_Link"><text:span text:style-name="T16">JOVER DOMÍNGUEZ, Francisco, (a) Paquet</text:span></text:a></text:p>
          </table:table-cell>
        </table:table-row>
        <table:table-row table:style-name="TableLine1664667898992">
          <table:table-cell table:style-name="Taula13.A110" office:value-type="string">
            <text:p text:style-name="P2"><text:a xlink:type="simple" xlink:href="https://apps.veu.ua.es/archivo_represaliados/records/9273" text:style-name="Internet_20_link" text:visited-style-name="Visited_20_Internet_20_Link"><text:span text:style-name="T16">JOVER DOMÍNGUEZ, José, (a) Messala</text:span></text:a></text:p>
          </table:table-cell>
        </table:table-row>
        <table:table-row table:style-name="TableLine1664667900896">
          <table:table-cell table:style-name="Taula13.A111" office:value-type="string">
            <text:p text:style-name="P2"><text:a xlink:type="simple" xlink:href="https://apps.veu.ua.es/archivo_represaliados/records/9275" text:style-name="Internet_20_link" text:visited-style-name="Visited_20_Internet_20_Link"><text:span text:style-name="T16">JOVER SANCHIS, Francisco, (a) Quico / Pastor</text:span></text:a></text:p>
          </table:table-cell>
        </table:table-row>
        <table:table-row table:style-name="TableLine1664667891648">
          <table:table-cell table:style-name="Taula13.A112" office:value-type="string">
            <text:p text:style-name="P2"><text:a xlink:type="simple" xlink:href="https://apps.veu.ua.es/archivo_represaliados/records/9276" text:style-name="Internet_20_link" text:visited-style-name="Visited_20_Internet_20_Link"><text:span text:style-name="T16">JUAN MOLLÁ, Antonio</text:span></text:a></text:p>
          </table:table-cell>
        </table:table-row>
        <table:table-row table:style-name="TableLine1664667897904">
          <table:table-cell table:style-name="Taula13.A113" office:value-type="string">
            <text:p text:style-name="P2"><text:a xlink:type="simple" xlink:href="https://apps.veu.ua.es/archivo_represaliados/records/25857" text:style-name="Internet_20_link" text:visited-style-name="Visited_20_Internet_20_Link"><text:span text:style-name="T16">JUAN MOLLÁ, José.</text:span></text:a></text:p>
          </table:table-cell>
        </table:table-row>
        <table:table-row table:style-name="TableLine1664667888928">
          <table:table-cell table:style-name="Taula13.A114" office:value-type="string">
            <text:p text:style-name="P2"><text:a xlink:type="simple" xlink:href="https://apps.veu.ua.es/archivo_represaliados/records/9277" text:style-name="Internet_20_link" text:visited-style-name="Visited_20_Internet_20_Link"><text:span text:style-name="T16">JUAN RUIZ, Alfredo</text:span></text:a></text:p>
          </table:table-cell>
        </table:table-row>
        <table:table-row table:style-name="TableLine1664667897088">
          <table:table-cell table:style-name="Taula13.A115" office:value-type="string">
            <text:p text:style-name="P2"><text:a xlink:type="simple" xlink:href="https://apps.veu.ua.es/archivo_represaliados/records/9278" text:style-name="Internet_20_link" text:visited-style-name="Visited_20_Internet_20_Link"><text:span text:style-name="T16">LANDETE, Isabel María</text:span></text:a></text:p>
          </table:table-cell>
        </table:table-row>
        <table:table-row table:style-name="TableLine1664667899264">
          <table:table-cell table:style-name="Taula13.A116" office:value-type="string">
            <text:p text:style-name="P2"><text:a xlink:type="simple" xlink:href="https://apps.veu.ua.es/archivo_represaliados/records/9279" text:style-name="Internet_20_link" text:visited-style-name="Visited_20_Internet_20_Link"><text:span text:style-name="T16">LLEDÓ DOMÉNECH, Adolfo</text:span></text:a></text:p>
          </table:table-cell>
        </table:table-row>
        <table:table-row table:style-name="TableLine1664667901168">
          <table:table-cell table:style-name="Taula13.A117" office:value-type="string">
            <text:p text:style-name="P2"><text:a xlink:type="simple" xlink:href="https://apps.veu.ua.es/archivo_represaliados/records/9281" text:style-name="Internet_20_link" text:visited-style-name="Visited_20_Internet_20_Link"><text:span text:style-name="T16">LLINARES CLIMENT, Juan</text:span></text:a></text:p>
          </table:table-cell>
        </table:table-row>
        <table:table-row table:style-name="TableLine1664667889200">
          <table:table-cell table:style-name="Taula13.A118" office:value-type="string">
            <text:p text:style-name="P2"><text:a xlink:type="simple" xlink:href="https://apps.veu.ua.es/archivo_represaliados/records/9282" text:style-name="Internet_20_link" text:visited-style-name="Visited_20_Internet_20_Link"><text:span text:style-name="T16">LLOPIS ANDRÉS, José</text:span></text:a></text:p>
          </table:table-cell>
        </table:table-row>
        <table:table-row table:style-name="TableLine1664667901440">
          <table:table-cell table:style-name="Taula13.A119" office:value-type="string">
            <text:p text:style-name="P2"><text:a xlink:type="simple" xlink:href="https://apps.veu.ua.es/archivo_represaliados/records/9283" text:style-name="Internet_20_link" text:visited-style-name="Visited_20_Internet_20_Link"><text:span text:style-name="T16">LLOPIS VOS, Rafael, (a) Chispa</text:span></text:a></text:p>
          </table:table-cell>
        </table:table-row>
        <table:table-row table:style-name="TableLine1664667892464">
          <table:table-cell table:style-name="Taula13.A120" office:value-type="string">
            <text:p text:style-name="P2"><text:a xlink:type="simple" xlink:href="https://apps.veu.ua.es/archivo_represaliados/records/9284" text:style-name="Internet_20_link" text:visited-style-name="Visited_20_Internet_20_Link"><text:span text:style-name="T16">LLORCA CARRILLO, Juan, (a) El Noiet</text:span></text:a></text:p>
          </table:table-cell>
        </table:table-row>
        <table:table-row table:style-name="TableLine1664667901712">
          <table:table-cell table:style-name="Taula13.A121" office:value-type="string">
            <text:p text:style-name="P2"><text:a xlink:type="simple" xlink:href="https://apps.veu.ua.es/archivo_represaliados/records/9287" text:style-name="Internet_20_link" text:visited-style-name="Visited_20_Internet_20_Link"><text:span text:style-name="T16">LUCAS MOLTÓ, Dolores, (a) Querola</text:span></text:a></text:p>
          </table:table-cell>
        </table:table-row>
        <table:table-row table:style-name="TableLine1664667898448">
          <table:table-cell table:style-name="Taula13.A122" office:value-type="string">
            <text:p text:style-name="P2"><text:a xlink:type="simple" xlink:href="https://apps.veu.ua.es/archivo_represaliados/records/9288" text:style-name="Internet_20_link" text:visited-style-name="Visited_20_Internet_20_Link"><text:span text:style-name="T16">LUCAS MOLTÓ, Francisco</text:span></text:a></text:p>
          </table:table-cell>
        </table:table-row>
        <table:table-row table:style-name="TableLine1664667900624">
          <table:table-cell table:style-name="Taula13.A123" office:value-type="string">
            <text:p text:style-name="P2"><text:a xlink:type="simple" xlink:href="https://apps.veu.ua.es/archivo_represaliados/records/9289" text:style-name="Internet_20_link" text:visited-style-name="Visited_20_Internet_20_Link"><text:span text:style-name="T16">LUCAS MOLTÓ, Joaquín, (a) Querola</text:span></text:a></text:p>
          </table:table-cell>
        </table:table-row>
        <table:table-row table:style-name="TableLine1664667888384">
          <table:table-cell table:style-name="Taula13.A124" office:value-type="string">
            <text:p text:style-name="P2"><text:a xlink:type="simple" xlink:href="https://apps.veu.ua.es/archivo_represaliados/records/9290" text:style-name="Internet_20_link" text:visited-style-name="Visited_20_Internet_20_Link"><text:span text:style-name="T16">MALDONADO ROJAS, Elías</text:span></text:a></text:p>
          </table:table-cell>
        </table:table-row>
        <table:table-row table:style-name="TableLine1664667890288">
          <table:table-cell table:style-name="Taula13.A125" office:value-type="string">
            <text:p text:style-name="P2"><text:a xlink:type="simple" xlink:href="https://apps.veu.ua.es/archivo_represaliados/records/9291" text:style-name="Internet_20_link" text:visited-style-name="Visited_20_Internet_20_Link"><text:span text:style-name="T16">MARCET PRATS, Francisco</text:span></text:a></text:p>
          </table:table-cell>
        </table:table-row>
        <table:table-row table:style-name="TableLine1664667890560">
          <table:table-cell table:style-name="Taula13.A126" office:value-type="string">
            <text:p text:style-name="P2"><text:a xlink:type="simple" xlink:href="https://apps.veu.ua.es/archivo_represaliados/records/9292" text:style-name="Internet_20_link" text:visited-style-name="Visited_20_Internet_20_Link"><text:span text:style-name="T16">MARTÍ CARBONELL, Vicente, (a) El Tramusero</text:span></text:a></text:p>
          </table:table-cell>
        </table:table-row>
        <table:table-row table:style-name="TableLine1664667901984">
          <table:table-cell table:style-name="Taula13.A127" office:value-type="string">
            <text:p text:style-name="P2"><text:a xlink:type="simple" xlink:href="https://apps.veu.ua.es/archivo_represaliados/records/9293" text:style-name="Internet_20_link" text:visited-style-name="Visited_20_Internet_20_Link"><text:span text:style-name="T16">MARTÍ PALACIOS, Juan Bautista, (a) Panorra</text:span></text:a></text:p>
          </table:table-cell>
        </table:table-row>
        <table:table-row table:style-name="TableLine1664667891920">
          <table:table-cell table:style-name="Taula13.A128" office:value-type="string">
            <text:p text:style-name="P2"><text:a xlink:type="simple" xlink:href="https://apps.veu.ua.es/archivo_represaliados/records/9294" text:style-name="Internet_20_link" text:visited-style-name="Visited_20_Internet_20_Link"><text:span text:style-name="T16">MARTÍ PALACIOS, Salvador, (a) Salvadoret Panorra</text:span></text:a></text:p>
          </table:table-cell>
        </table:table-row>
        <text:soft-page-break/>
        <table:table-row table:style-name="TableLine1664667892736">
          <table:table-cell table:style-name="Taula13.A129" office:value-type="string">
            <text:p text:style-name="P2"><text:a xlink:type="simple" xlink:href="https://apps.veu.ua.es/archivo_represaliados/records/9295" text:style-name="Internet_20_link" text:visited-style-name="Visited_20_Internet_20_Link"><text:span text:style-name="T16">MARTÍ REIG, Roberto</text:span></text:a></text:p>
          </table:table-cell>
        </table:table-row>
        <table:table-row table:style-name="TableLine1664667892192">
          <table:table-cell table:style-name="Taula13.A130" office:value-type="string">
            <text:p text:style-name="P2"><text:a xlink:type="simple" xlink:href="https://apps.veu.ua.es/archivo_represaliados/records/9296" text:style-name="Internet_20_link" text:visited-style-name="Visited_20_Internet_20_Link"><text:span text:style-name="T16">MARTÍNEZ PARDO, Alfonso, (a) Castellano</text:span></text:a></text:p>
          </table:table-cell>
        </table:table-row>
        <table:table-row table:style-name="TableLine1664667899808">
          <table:table-cell table:style-name="Taula13.A131" office:value-type="string">
            <text:p text:style-name="P2"><text:a xlink:type="simple" xlink:href="https://apps.veu.ua.es/archivo_represaliados/records/28635" text:style-name="Internet_20_link" text:visited-style-name="Visited_20_Internet_20_Link"><text:span text:style-name="T16">MARTÍNEZ SÁNCHEZ, José, (a) El Pelut.</text:span></text:a></text:p>
          </table:table-cell>
        </table:table-row>
        <table:table-row table:style-name="TableLine1664667893552">
          <table:table-cell table:style-name="Taula13.A132" office:value-type="string">
            <text:p text:style-name="P2"><text:a xlink:type="simple" xlink:href="https://apps.veu.ua.es/archivo_represaliados/records/9297" text:style-name="Internet_20_link" text:visited-style-name="Visited_20_Internet_20_Link"><text:span text:style-name="T16">MERÍN FERRI, Francisca, (a) La Llarga</text:span></text:a></text:p>
          </table:table-cell>
        </table:table-row>
        <table:table-row table:style-name="TableLine1664667893824">
          <table:table-cell table:style-name="Taula13.A133" office:value-type="string">
            <text:p text:style-name="P2"><text:a xlink:type="simple" xlink:href="https://apps.veu.ua.es/archivo_represaliados/records/9298" text:style-name="Internet_20_link" text:visited-style-name="Visited_20_Internet_20_Link"><text:span text:style-name="T16">MERINO MARTÍN, Florentino</text:span></text:a></text:p>
          </table:table-cell>
        </table:table-row>
        <table:table-row table:style-name="TableLine1664667900352">
          <table:table-cell table:style-name="Taula13.A134" office:value-type="string">
            <text:p text:style-name="P2"><text:a xlink:type="simple" xlink:href="https://apps.veu.ua.es/archivo_represaliados/records/9299" text:style-name="Internet_20_link" text:visited-style-name="Visited_20_Internet_20_Link"><text:span text:style-name="T16">MICÓ FERRI, Vicente</text:span></text:a></text:p>
          </table:table-cell>
        </table:table-row>
        <table:table-row table:style-name="TableLine1664667894368">
          <table:table-cell table:style-name="Taula13.A135" office:value-type="string">
            <text:p text:style-name="P2"><text:a xlink:type="simple" xlink:href="https://apps.veu.ua.es/archivo_represaliados/records/9300" text:style-name="Internet_20_link" text:visited-style-name="Visited_20_Internet_20_Link"><text:span text:style-name="T16">MILLÁ AGUILAR, Ángel</text:span></text:a></text:p>
          </table:table-cell>
        </table:table-row>
        <table:table-row table:style-name="TableLine1664667886480">
          <table:table-cell table:style-name="Taula13.A136" office:value-type="string">
            <text:p text:style-name="P2"><text:a xlink:type="simple" xlink:href="https://apps.veu.ua.es/archivo_represaliados/records/9301" text:style-name="Internet_20_link" text:visited-style-name="Visited_20_Internet_20_Link"><text:span text:style-name="T16">MIRALLES AURA, Francisco</text:span></text:a></text:p>
          </table:table-cell>
        </table:table-row>
        <table:table-row table:style-name="TableLine1664667894912">
          <table:table-cell table:style-name="Taula13.A137" office:value-type="string">
            <text:p text:style-name="P2"><text:a xlink:type="simple" xlink:href="https://apps.veu.ua.es/archivo_represaliados/records/9302" text:style-name="Internet_20_link" text:visited-style-name="Visited_20_Internet_20_Link"><text:span text:style-name="T16">MIRALLES GINER, Roberto</text:span></text:a></text:p>
          </table:table-cell>
        </table:table-row>
        <table:table-row table:style-name="TableLine1664667895728">
          <table:table-cell table:style-name="Taula13.A138" office:value-type="string">
            <text:p text:style-name="P2"><text:a xlink:type="simple" xlink:href="https://apps.veu.ua.es/archivo_represaliados/records/9303" text:style-name="Internet_20_link" text:visited-style-name="Visited_20_Internet_20_Link"><text:span text:style-name="T16">MIRALLES RODES, Juan</text:span></text:a></text:p>
          </table:table-cell>
        </table:table-row>
        <table:table-row table:style-name="TableLine1664667896000">
          <table:table-cell table:style-name="Taula13.A139" office:value-type="string">
            <text:p text:style-name="P2"><text:a xlink:type="simple" xlink:href="https://apps.veu.ua.es/archivo_represaliados/records/9304" text:style-name="Internet_20_link" text:visited-style-name="Visited_20_Internet_20_Link"><text:span text:style-name="T16">MIRALLES TORRÓ, Francisco</text:span></text:a></text:p>
          </table:table-cell>
        </table:table-row>
        <table:table-row table:style-name="TableLine1664667896816">
          <table:table-cell table:style-name="Taula13.A140" office:value-type="string">
            <text:p text:style-name="P2"><text:a xlink:type="simple" xlink:href="https://apps.veu.ua.es/archivo_represaliados/records/9305" text:style-name="Internet_20_link" text:visited-style-name="Visited_20_Internet_20_Link"><text:span text:style-name="T16">MOLTÓ AGULLÓ, Antonio, (a) Mixana</text:span></text:a></text:p>
          </table:table-cell>
        </table:table-row>
        <table:table-row table:style-name="TableLine1664667887568">
          <table:table-cell table:style-name="Taula13.A141" office:value-type="string">
            <text:p text:style-name="P2"><text:a xlink:type="simple" xlink:href="https://apps.veu.ua.es/archivo_represaliados/records/9306" text:style-name="Internet_20_link" text:visited-style-name="Visited_20_Internet_20_Link"><text:span text:style-name="T16">MOLTÓ BROTONS, Alberto Rafael</text:span></text:a></text:p>
          </table:table-cell>
        </table:table-row>
        <table:table-row table:style-name="TableLine1664667916672">
          <table:table-cell table:style-name="Taula13.A142" office:value-type="string">
            <text:p text:style-name="P2"><text:a xlink:type="simple" xlink:href="https://apps.veu.ua.es/archivo_represaliados/records/9307" text:style-name="Internet_20_link" text:visited-style-name="Visited_20_Internet_20_Link"><text:span text:style-name="T16">MOLTÓ FERRANDO, Arturo</text:span></text:a></text:p>
          </table:table-cell>
        </table:table-row>
        <table:table-row table:style-name="TableLine1664667907968">
          <table:table-cell table:style-name="Taula13.A143" office:value-type="string">
            <text:p text:style-name="P2"><text:a xlink:type="simple" xlink:href="https://apps.veu.ua.es/archivo_represaliados/records/9308" text:style-name="Internet_20_link" text:visited-style-name="Visited_20_Internet_20_Link"><text:span text:style-name="T16">MOLTÓ JORDÁ, Francisco</text:span></text:a></text:p>
          </table:table-cell>
        </table:table-row>
        <table:table-row table:style-name="TableLine1664667915040">
          <table:table-cell table:style-name="Taula13.A144" office:value-type="string">
            <text:p text:style-name="P2"><text:a xlink:type="simple" xlink:href="https://apps.veu.ua.es/archivo_represaliados/records/9309" text:style-name="Internet_20_link" text:visited-style-name="Visited_20_Internet_20_Link"><text:span text:style-name="T16">MOLTÓ JORDÁ, Juan</text:span></text:a></text:p>
          </table:table-cell>
        </table:table-row>
        <table:table-row table:style-name="TableLine1664667910416">
          <table:table-cell table:style-name="Taula13.A145" office:value-type="string">
            <text:p text:style-name="P2"><text:a xlink:type="simple" xlink:href="https://apps.veu.ua.es/archivo_represaliados/records/27965" text:style-name="Internet_20_link" text:visited-style-name="Visited_20_Internet_20_Link"><text:span text:style-name="T16">MOLTÓ MONTAVA, Luis.</text:span></text:a></text:p>
          </table:table-cell>
        </table:table-row>
        <table:table-row table:style-name="TableLine1664667909328">
          <table:table-cell table:style-name="Taula13.A146" office:value-type="string">
            <text:p text:style-name="P2"><text:a xlink:type="simple" xlink:href="https://apps.veu.ua.es/archivo_represaliados/records/9310" text:style-name="Internet_20_link" text:visited-style-name="Visited_20_Internet_20_Link"><text:span text:style-name="T16">MOLTÓ SEGUÍ, Miguel</text:span></text:a></text:p>
          </table:table-cell>
        </table:table-row>
        <table:table-row table:style-name="TableLine1664667910688">
          <table:table-cell table:style-name="Taula13.A147" office:value-type="string">
            <text:p text:style-name="P2"><text:a xlink:type="simple" xlink:href="https://apps.veu.ua.es/archivo_represaliados/records/9311" text:style-name="Internet_20_link" text:visited-style-name="Visited_20_Internet_20_Link"><text:span text:style-name="T16">MOLTÓ TORREGROSA, Rafael, (a) El Siso</text:span></text:a></text:p>
          </table:table-cell>
        </table:table-row>
        <table:table-row table:style-name="TableLine1664667915584">
          <table:table-cell table:style-name="Taula13.A148" office:value-type="string">
            <text:p text:style-name="P2"><text:a xlink:type="simple" xlink:href="https://apps.veu.ua.es/archivo_represaliados/records/9312" text:style-name="Internet_20_link" text:visited-style-name="Visited_20_Internet_20_Link"><text:span text:style-name="T16">MOLTÓ VALOR, Vicente</text:span></text:a></text:p>
          </table:table-cell>
        </table:table-row>
        <table:table-row table:style-name="TableLine1664667904160">
          <table:table-cell table:style-name="Taula13.A149" office:value-type="string">
            <text:p text:style-name="P2"><text:a xlink:type="simple" xlink:href="https://apps.veu.ua.es/archivo_represaliados/records/9313" text:style-name="Internet_20_link" text:visited-style-name="Visited_20_Internet_20_Link"><text:span text:style-name="T16">MONTAVA CARDONA, Joaquín</text:span></text:a></text:p>
          </table:table-cell>
        </table:table-row>
        <table:table-row table:style-name="TableLine1664667907152">
          <table:table-cell table:style-name="Taula13.A150" office:value-type="string">
            <text:p text:style-name="P2"><text:a xlink:type="simple" xlink:href="https://apps.veu.ua.es/archivo_represaliados/records/9314" text:style-name="Internet_20_link" text:visited-style-name="Visited_20_Internet_20_Link"><text:span text:style-name="T16">MONTAVA CARDONA, José, (a) Pòbil</text:span></text:a></text:p>
          </table:table-cell>
        </table:table-row>
        <table:table-row table:style-name="TableLine1664667905248">
          <table:table-cell table:style-name="Taula13.A151" office:value-type="string">
            <text:p text:style-name="P2"><text:a xlink:type="simple" xlink:href="https://apps.veu.ua.es/archivo_represaliados/records/9316" text:style-name="Internet_20_link" text:visited-style-name="Visited_20_Internet_20_Link"><text:span text:style-name="T16">MONTAVA MOLTÓ, Vicente, (a) Povil</text:span></text:a></text:p>
          </table:table-cell>
        </table:table-row>
        <table:table-row table:style-name="TableLine1664667908512">
          <table:table-cell table:style-name="Taula13.A152" office:value-type="string">
            <text:p text:style-name="P2"><text:a xlink:type="simple" xlink:href="https://apps.veu.ua.es/archivo_represaliados/records/9315" text:style-name="Internet_20_link" text:visited-style-name="Visited_20_Internet_20_Link"><text:span text:style-name="T16">MONTAVA MONTAVA, José</text:span></text:a></text:p>
          </table:table-cell>
        </table:table-row>
        <table:table-row table:style-name="TableLine1664667913952">
          <table:table-cell table:style-name="Taula13.A153" office:value-type="string">
            <text:p text:style-name="P2"><text:a xlink:type="simple" xlink:href="https://apps.veu.ua.es/archivo_represaliados/records/9317" text:style-name="Internet_20_link" text:visited-style-name="Visited_20_Internet_20_Link"><text:span text:style-name="T16">MONTAVA OLCINA, Camilo</text:span></text:a></text:p>
          </table:table-cell>
        </table:table-row>
        <table:table-row table:style-name="TableLine1664667912048">
          <table:table-cell table:style-name="Taula13.A154" office:value-type="string">
            <text:p text:style-name="P2"><text:a xlink:type="simple" xlink:href="https://apps.veu.ua.es/archivo_represaliados/records/9318" text:style-name="Internet_20_link" text:visited-style-name="Visited_20_Internet_20_Link"><text:span text:style-name="T16">MONTAVA OLCINA, Francisco</text:span></text:a></text:p>
          </table:table-cell>
        </table:table-row>
        <table:table-row table:style-name="TableLine1664667915856">
          <table:table-cell table:style-name="Taula13.A155" office:value-type="string">
            <text:p text:style-name="P2"><text:a xlink:type="simple" xlink:href="https://apps.veu.ua.es/archivo_represaliados/records/9319" text:style-name="Internet_20_link" text:visited-style-name="Visited_20_Internet_20_Link"><text:span text:style-name="T16">MONTAVA PALACIO, María, (a) La Campana</text:span></text:a></text:p>
          </table:table-cell>
        </table:table-row>
        <table:table-row table:style-name="TableLine1664667909056">
          <table:table-cell table:style-name="Taula13.A156" office:value-type="string">
            <text:p text:style-name="P2"><text:a xlink:type="simple" xlink:href="https://apps.veu.ua.es/archivo_represaliados/records/9320" text:style-name="Internet_20_link" text:visited-style-name="Visited_20_Internet_20_Link"><text:span text:style-name="T16">MONTAVA PÉREZ, Francisco, (a) Pota</text:span></text:a></text:p>
          </table:table-cell>
        </table:table-row>
        <table:table-row table:style-name="TableLine1664667918576">
          <table:table-cell table:style-name="Taula13.A157" office:value-type="string">
            <text:p text:style-name="P2"><text:a xlink:type="simple" xlink:href="https://apps.veu.ua.es/archivo_represaliados/records/9321" text:style-name="Internet_20_link" text:visited-style-name="Visited_20_Internet_20_Link"><text:span text:style-name="T16">MONTAVA PÉREZ, José</text:span></text:a></text:p>
          </table:table-cell>
        </table:table-row>
        <table:table-row table:style-name="TableLine1664667916944">
          <table:table-cell table:style-name="Taula13.A158" office:value-type="string">
            <text:p text:style-name="P2"><text:a xlink:type="simple" xlink:href="https://apps.veu.ua.es/archivo_represaliados/records/9322" text:style-name="Internet_20_link" text:visited-style-name="Visited_20_Internet_20_Link"><text:span text:style-name="T16">MONTAVA PLA, José</text:span></text:a></text:p>
          </table:table-cell>
        </table:table-row>
        <table:table-row table:style-name="TableLine1664667906336">
          <table:table-cell table:style-name="Taula13.A159" office:value-type="string">
            <text:p text:style-name="P2"><text:a xlink:type="simple" xlink:href="https://apps.veu.ua.es/archivo_represaliados/records/9323" text:style-name="Internet_20_link" text:visited-style-name="Visited_20_Internet_20_Link"><text:span text:style-name="T16">MONTAVA TORRES, Tomás</text:span></text:a></text:p>
          </table:table-cell>
        </table:table-row>
        <table:table-row table:style-name="TableLine1664667912592">
          <table:table-cell table:style-name="Taula13.A160" office:value-type="string">
            <text:p text:style-name="P2"><text:a xlink:type="simple" xlink:href="https://apps.veu.ua.es/archivo_represaliados/records/9324" text:style-name="Internet_20_link" text:visited-style-name="Visited_20_Internet_20_Link"><text:span text:style-name="T16">MONTERO GARCÍA, Facundo / Fernando</text:span></text:a></text:p>
          </table:table-cell>
        </table:table-row>
        <table:table-row table:style-name="TableLine1664667909600">
          <table:table-cell table:style-name="Taula13.A161" office:value-type="string">
            <text:p text:style-name="P2"><text:a xlink:type="simple" xlink:href="https://apps.veu.ua.es/archivo_represaliados/records/9325" text:style-name="Internet_20_link" text:visited-style-name="Visited_20_Internet_20_Link"><text:span text:style-name="T16">MULLOR BRAVO, Josefa</text:span></text:a></text:p>
          </table:table-cell>
        </table:table-row>
        <table:table-row table:style-name="TableLine1664667913136">
          <table:table-cell table:style-name="Taula13.A162" office:value-type="string">
            <text:p text:style-name="P2"><text:a xlink:type="simple" xlink:href="https://apps.veu.ua.es/archivo_represaliados/records/9326" text:style-name="Internet_20_link" text:visited-style-name="Visited_20_Internet_20_Link"><text:span text:style-name="T16">MUÑOZ BAÑÓ, Francisco</text:span></text:a></text:p>
          </table:table-cell>
        </table:table-row>
        <table:table-row table:style-name="TableLine1664667904432">
          <table:table-cell table:style-name="Taula13.A163" office:value-type="string">
            <text:p text:style-name="P2"><text:a xlink:type="simple" xlink:href="https://apps.veu.ua.es/archivo_represaliados/records/9329" text:style-name="Internet_20_link" text:visited-style-name="Visited_20_Internet_20_Link"><text:span text:style-name="T16">OLCINA SANTAMARÍA, Francisco Antonio</text:span></text:a></text:p>
          </table:table-cell>
        </table:table-row>
        <table:table-row table:style-name="TableLine1664667913408">
          <table:table-cell table:style-name="Taula13.A164" office:value-type="string">
            <text:p text:style-name="P2"><text:a xlink:type="simple" xlink:href="https://apps.veu.ua.es/archivo_represaliados/records/9327" text:style-name="Internet_20_link" text:visited-style-name="Visited_20_Internet_20_Link"><text:span text:style-name="T16">OLCINA, Camilo</text:span></text:a></text:p>
          </table:table-cell>
        </table:table-row>
        <table:table-row table:style-name="TableLine1664667914224">
          <table:table-cell table:style-name="Taula13.A165" office:value-type="string">
            <text:p text:style-name="P2"><text:a xlink:type="simple" xlink:href="https://apps.veu.ua.es/archivo_represaliados/records/9330" text:style-name="Internet_20_link" text:visited-style-name="Visited_20_Internet_20_Link"><text:span text:style-name="T16">OLTRA PÉREZ, Vicente</text:span></text:a></text:p>
          </table:table-cell>
        </table:table-row>
        <table:table-row table:style-name="TableLine1664667917488">
          <table:table-cell table:style-name="Taula13.A166" office:value-type="string">
            <text:p text:style-name="P2"><text:a xlink:type="simple" xlink:href="https://apps.veu.ua.es/archivo_represaliados/records/9331" text:style-name="Internet_20_link" text:visited-style-name="Visited_20_Internet_20_Link"><text:span text:style-name="T16">OLTRA VICENT, Matilde</text:span></text:a></text:p>
          </table:table-cell>
        </table:table-row>
        <text:soft-page-break/>
        <table:table-row table:style-name="TableLine1664667903616">
          <table:table-cell table:style-name="Taula13.A167" office:value-type="string">
            <text:p text:style-name="P2"><text:a xlink:type="simple" xlink:href="https://apps.veu.ua.es/archivo_represaliados/records/9333" text:style-name="Internet_20_link" text:visited-style-name="Visited_20_Internet_20_Link"><text:span text:style-name="T16">PASCUAL CASTELLÓ, Milagro, (a) La Morota</text:span></text:a></text:p>
          </table:table-cell>
        </table:table-row>
        <table:table-row table:style-name="TableLine1664667909872">
          <table:table-cell table:style-name="Taula13.A168" office:value-type="string">
            <text:p text:style-name="P2"><text:a xlink:type="simple" xlink:href="https://apps.veu.ua.es/archivo_represaliados/records/9334" text:style-name="Internet_20_link" text:visited-style-name="Visited_20_Internet_20_Link"><text:span text:style-name="T16">PASCUAL GINER, José</text:span></text:a></text:p>
          </table:table-cell>
        </table:table-row>
        <table:table-row table:style-name="TableLine1664667905520">
          <table:table-cell table:style-name="Taula13.A169" office:value-type="string">
            <text:p text:style-name="P2"><text:a xlink:type="simple" xlink:href="https://apps.veu.ua.es/archivo_represaliados/records/9335" text:style-name="Internet_20_link" text:visited-style-name="Visited_20_Internet_20_Link"><text:span text:style-name="T16">PASCUAL PASCUAL, Jorge</text:span></text:a></text:p>
          </table:table-cell>
        </table:table-row>
        <table:table-row table:style-name="TableLine1664667920480">
          <table:table-cell table:style-name="Taula13.A170" office:value-type="string">
            <text:p text:style-name="P2"><text:a xlink:type="simple" xlink:href="https://apps.veu.ua.es/archivo_represaliados/records/9336" text:style-name="Internet_20_link" text:visited-style-name="Visited_20_Internet_20_Link"><text:span text:style-name="T16">PASCUAL SATORRE, Francisco, (a) Quiquet</text:span></text:a></text:p>
          </table:table-cell>
        </table:table-row>
        <table:table-row table:style-name="TableLine1664667903344">
          <table:table-cell table:style-name="Taula13.A171" office:value-type="string">
            <text:p text:style-name="P2"><text:a xlink:type="simple" xlink:href="https://apps.veu.ua.es/archivo_represaliados/records/9337" text:style-name="Internet_20_link" text:visited-style-name="Visited_20_Internet_20_Link"><text:span text:style-name="T16">PASCUAL SELLES, Rafaela, (a) Pessetes</text:span></text:a></text:p>
          </table:table-cell>
        </table:table-row>
        <table:table-row table:style-name="TableLine1664667907696">
          <table:table-cell table:style-name="Taula13.A172" office:value-type="string">
            <text:p text:style-name="P2"><text:a xlink:type="simple" xlink:href="https://apps.veu.ua.es/archivo_represaliados/records/9338" text:style-name="Internet_20_link" text:visited-style-name="Visited_20_Internet_20_Link"><text:span text:style-name="T16">PASCUAL TRENZANO, Vicente</text:span></text:a></text:p>
          </table:table-cell>
        </table:table-row>
        <table:table-row table:style-name="TableLine1664667905792">
          <table:table-cell table:style-name="Taula13.A173" office:value-type="string">
            <text:p text:style-name="P2"><text:a xlink:type="simple" xlink:href="https://apps.veu.ua.es/archivo_represaliados/records/9332" text:style-name="Internet_20_link" text:visited-style-name="Visited_20_Internet_20_Link"><text:span text:style-name="T16">PASCUAL, José</text:span></text:a></text:p>
          </table:table-cell>
        </table:table-row>
        <table:table-row table:style-name="TableLine1664667932448">
          <table:table-cell table:style-name="Taula13.A174" office:value-type="string">
            <text:p text:style-name="P2"><text:a xlink:type="simple" xlink:href="https://apps.veu.ua.es/archivo_represaliados/records/9340" text:style-name="Internet_20_link" text:visited-style-name="Visited_20_Internet_20_Link"><text:span text:style-name="T16">PAYÁ AGULLÓ,  Juan, (a) Querola</text:span></text:a></text:p>
          </table:table-cell>
        </table:table-row>
        <table:table-row table:style-name="TableLine1664667926192">
          <table:table-cell table:style-name="Taula13.A175" office:value-type="string">
            <text:p text:style-name="P2"><text:a xlink:type="simple" xlink:href="https://apps.veu.ua.es/archivo_represaliados/records/9339" text:style-name="Internet_20_link" text:visited-style-name="Visited_20_Internet_20_Link"><text:span text:style-name="T16">PAYÁ AGULLÓ, Francisco, (a) Querola</text:span></text:a></text:p>
          </table:table-cell>
        </table:table-row>
        <table:table-row table:style-name="TableLine1664667935712">
          <table:table-cell table:style-name="Taula13.A176" office:value-type="string">
            <text:p text:style-name="P2"><text:a xlink:type="simple" xlink:href="https://apps.veu.ua.es/archivo_represaliados/records/9341" text:style-name="Internet_20_link" text:visited-style-name="Visited_20_Internet_20_Link"><text:span text:style-name="T16">PAYÁ ALONSO, José</text:span></text:a></text:p>
          </table:table-cell>
        </table:table-row>
        <table:table-row table:style-name="TableLine1664667931360">
          <table:table-cell table:style-name="Taula13.A177" office:value-type="string">
            <text:p text:style-name="P2"><text:a xlink:type="simple" xlink:href="https://apps.veu.ua.es/archivo_represaliados/records/9342" text:style-name="Internet_20_link" text:visited-style-name="Visited_20_Internet_20_Link">PAYÁ ALONSO, Milagro, (a) </text:a><text:span text:style-name="T1">«</text:span><text:span text:style-name="T19">l’</text:span><text:a xlink:type="simple" xlink:href="https://apps.veu.ua.es/archivo_represaliados/records/9342" text:style-name="Internet_20_link" text:visited-style-name="Visited_20_Internet_20_Link">Alvarà</text:a><text:span text:style-name="T1">»</text:span></text:p>
          </table:table-cell>
        </table:table-row>
        <table:table-row table:style-name="TableLine1664667928096">
          <table:table-cell table:style-name="Taula13.A178" office:value-type="string">
            <text:p text:style-name="P2"><text:a xlink:type="simple" xlink:href="https://apps.veu.ua.es/archivo_represaliados/records/9343" text:style-name="Internet_20_link" text:visited-style-name="Visited_20_Internet_20_Link">PAYÁ ALONSO, Rafaela, (a) </text:a><text:span text:style-name="T1">«</text:span><text:span text:style-name="T19">l’</text:span><text:a xlink:type="simple" xlink:href="https://apps.veu.ua.es/archivo_represaliados/records/9343" text:style-name="Internet_20_link" text:visited-style-name="Visited_20_Internet_20_Link">Alvarà</text:a><text:span text:style-name="T1">»</text:span></text:p>
          </table:table-cell>
        </table:table-row>
        <table:table-row table:style-name="TableLine1664667928912">
          <table:table-cell table:style-name="Taula13.A179" office:value-type="string">
            <text:p text:style-name="P2"><text:a xlink:type="simple" xlink:href="https://apps.veu.ua.es/archivo_represaliados/records/9344" text:style-name="Internet_20_link" text:visited-style-name="Visited_20_Internet_20_Link"><text:span text:style-name="T16">PAYÁ LLOPIS, Salvador</text:span></text:a></text:p>
          </table:table-cell>
        </table:table-row>
        <table:table-row table:style-name="TableLine1664667933808">
          <table:table-cell table:style-name="Taula13.A180" office:value-type="string">
            <text:p text:style-name="P2"><text:a xlink:type="simple" xlink:href="https://apps.veu.ua.es/archivo_represaliados/records/28612" text:style-name="Internet_20_link" text:visited-style-name="Visited_20_Internet_20_Link"><text:span text:style-name="T16">PAYÁ SENABRE, Francisco.</text:span></text:a></text:p>
          </table:table-cell>
        </table:table-row>
        <table:table-row table:style-name="TableLine1664667931088">
          <table:table-cell table:style-name="Taula13.A181" office:value-type="string">
            <text:p text:style-name="P2"><text:a xlink:type="simple" xlink:href="https://apps.veu.ua.es/archivo_represaliados/records/9346" text:style-name="Internet_20_link" text:visited-style-name="Visited_20_Internet_20_Link"><text:span text:style-name="T16">PÉREZ ALBORS, José</text:span></text:a></text:p>
          </table:table-cell>
        </table:table-row>
        <table:table-row table:style-name="TableLine1664667925648">
          <table:table-cell table:style-name="Taula13.A182" office:value-type="string">
            <text:p text:style-name="P2"><text:a xlink:type="simple" xlink:href="https://apps.veu.ua.es/archivo_represaliados/records/25015" text:style-name="Internet_20_link" text:visited-style-name="Visited_20_Internet_20_Link"><text:span text:style-name="T16">PÉREZ CARDONA, José.</text:span></text:a></text:p>
          </table:table-cell>
        </table:table-row>
        <table:table-row table:style-name="TableLine1664667929456">
          <table:table-cell table:style-name="Taula13.A183" office:value-type="string">
            <text:p text:style-name="P2"><text:a xlink:type="simple" xlink:href="https://apps.veu.ua.es/archivo_represaliados/records/27941" text:style-name="Internet_20_link" text:visited-style-name="Visited_20_Internet_20_Link"><text:span text:style-name="T16">PÉREZ FALCÓ, Eduardo.</text:span></text:a></text:p>
          </table:table-cell>
        </table:table-row>
        <table:table-row table:style-name="TableLine1664667928368">
          <table:table-cell table:style-name="Taula13.A184" office:value-type="string">
            <text:p text:style-name="P2"><text:a xlink:type="simple" xlink:href="https://apps.veu.ua.es/archivo_represaliados/records/9347" text:style-name="Internet_20_link" text:visited-style-name="Visited_20_Internet_20_Link"><text:span text:style-name="T16">PÉREZ JORDÁ, Manuel</text:span></text:a></text:p>
          </table:table-cell>
        </table:table-row>
        <table:table-row table:style-name="TableLine1664667927552">
          <table:table-cell table:style-name="Taula13.A185" office:value-type="string">
            <text:p text:style-name="P2"><text:a xlink:type="simple" xlink:href="https://apps.veu.ua.es/archivo_represaliados/records/9348" text:style-name="Internet_20_link" text:visited-style-name="Visited_20_Internet_20_Link"><text:span text:style-name="T16">PÉREZ PERALES, Bautista, (a) Verga</text:span></text:a></text:p>
          </table:table-cell>
        </table:table-row>
        <table:table-row table:style-name="TableLine1664667929728">
          <table:table-cell table:style-name="Taula13.A186" office:value-type="string">
            <text:p text:style-name="P2"><text:a xlink:type="simple" xlink:href="https://apps.veu.ua.es/archivo_represaliados/records/9349" text:style-name="Internet_20_link" text:visited-style-name="Visited_20_Internet_20_Link"><text:span text:style-name="T16">PÉREZ PÉREZ, Cándida</text:span></text:a></text:p>
          </table:table-cell>
        </table:table-row>
        <table:table-row table:style-name="TableLine1664667924288">
          <table:table-cell table:style-name="Taula13.A187" office:value-type="string">
            <text:p text:style-name="P2"><text:a xlink:type="simple" xlink:href="https://apps.veu.ua.es/archivo_represaliados/records/9350" text:style-name="Internet_20_link" text:visited-style-name="Visited_20_Internet_20_Link"><text:span text:style-name="T16">PÉREZ REIG, Leopoldo</text:span></text:a></text:p>
          </table:table-cell>
        </table:table-row>
        <table:table-row table:style-name="TableLine1664667932992">
          <table:table-cell table:style-name="Taula13.A188" office:value-type="string">
            <text:p text:style-name="P2"><text:a xlink:type="simple" xlink:href="https://apps.veu.ua.es/archivo_represaliados/records/9351" text:style-name="Internet_20_link" text:visited-style-name="Visited_20_Internet_20_Link"><text:span text:style-name="T16">PÉREZ SEGURA, Concepción</text:span></text:a></text:p>
          </table:table-cell>
        </table:table-row>
        <table:table-row table:style-name="TableLine1664667924560">
          <table:table-cell table:style-name="Taula13.A189" office:value-type="string">
            <text:p text:style-name="P2"><text:a xlink:type="simple" xlink:href="https://apps.veu.ua.es/archivo_represaliados/records/9345" text:style-name="Internet_20_link" text:visited-style-name="Visited_20_Internet_20_Link"><text:span text:style-name="T16">PÉREZ, Blas</text:span></text:a></text:p>
          </table:table-cell>
        </table:table-row>
        <table:table-row table:style-name="TableLine1664667925920">
          <table:table-cell table:style-name="Taula13.A190" office:value-type="string">
            <text:p text:style-name="P2"><text:a xlink:type="simple" xlink:href="https://apps.veu.ua.es/archivo_represaliados/records/9352" text:style-name="Internet_20_link" text:visited-style-name="Visited_20_Internet_20_Link"><text:span text:style-name="T16">PERIS SALA, Daniel</text:span></text:a></text:p>
          </table:table-cell>
        </table:table-row>
        <table:table-row table:style-name="TableLine1664667930000">
          <table:table-cell table:style-name="Taula13.A191" office:value-type="string">
            <text:p text:style-name="P2"><text:a xlink:type="simple" xlink:href="https://apps.veu.ua.es/archivo_represaliados/records/9353" text:style-name="Internet_20_link" text:visited-style-name="Visited_20_Internet_20_Link"><text:span text:style-name="T16">PLA PÉREZ, Francisco, (a) El Coixo / El Romero</text:span></text:a></text:p>
          </table:table-cell>
        </table:table-row>
        <table:table-row table:style-name="TableLine1664667927824">
          <table:table-cell table:style-name="Taula13.A192" office:value-type="string">
            <text:p text:style-name="P2"><text:a xlink:type="simple" xlink:href="https://apps.veu.ua.es/archivo_represaliados/records/9354" text:style-name="Internet_20_link" text:visited-style-name="Visited_20_Internet_20_Link"><text:span text:style-name="T16">PLA ROMÁ, Juan, (a) Golosso</text:span></text:a></text:p>
          </table:table-cell>
        </table:table-row>
        <table:table-row table:style-name="TableLine1664667933264">
          <table:table-cell table:style-name="Taula13.A193" office:value-type="string">
            <text:p text:style-name="P2"><text:a xlink:type="simple" xlink:href="https://apps.veu.ua.es/archivo_represaliados/records/9355" text:style-name="Internet_20_link" text:visited-style-name="Visited_20_Internet_20_Link"><text:span text:style-name="T16">PLAZA LAMADRID, Jesús</text:span></text:a></text:p>
          </table:table-cell>
        </table:table-row>
        <table:table-row table:style-name="TableLine1664667931632">
          <table:table-cell table:style-name="Taula13.A194" office:value-type="string">
            <text:p text:style-name="P2"><text:a xlink:type="simple" xlink:href="https://apps.veu.ua.es/archivo_represaliados/records/9356" text:style-name="Internet_20_link" text:visited-style-name="Visited_20_Internet_20_Link"><text:span text:style-name="T16">PRATS AGULLÓ, José</text:span></text:a></text:p>
          </table:table-cell>
        </table:table-row>
        <table:table-row table:style-name="TableLine1664667936800">
          <table:table-cell table:style-name="Taula13.A195" office:value-type="string">
            <text:p text:style-name="P2"><text:a xlink:type="simple" xlink:href="https://apps.veu.ua.es/archivo_represaliados/records/9357" text:style-name="Internet_20_link" text:visited-style-name="Visited_20_Internet_20_Link"><text:span text:style-name="T16">PRATS ALBORS, Francisco</text:span></text:a></text:p>
          </table:table-cell>
        </table:table-row>
        <table:table-row table:style-name="TableLine1664667934080">
          <table:table-cell table:style-name="Taula13.A196" office:value-type="string">
            <text:p text:style-name="P2"><text:a xlink:type="simple" xlink:href="https://apps.veu.ua.es/archivo_represaliados/records/9358" text:style-name="Internet_20_link" text:visited-style-name="Visited_20_Internet_20_Link"><text:span text:style-name="T16">PUIG PALACIOS, Joaquín, (a) Quarteró</text:span></text:a></text:p>
          </table:table-cell>
        </table:table-row>
        <table:table-row table:style-name="TableLine1664667934624">
          <table:table-cell table:style-name="Taula13.A197" office:value-type="string">
            <text:p text:style-name="P2"><text:a xlink:type="simple" xlink:href="https://apps.veu.ua.es/archivo_represaliados/records/9359" text:style-name="Internet_20_link" text:visited-style-name="Visited_20_Internet_20_Link"><text:span text:style-name="T16">RATIA AGELLA, Rafael</text:span></text:a></text:p>
          </table:table-cell>
        </table:table-row>
        <table:table-row table:style-name="TableLine1664667921568">
          <table:table-cell table:style-name="Taula13.A198" office:value-type="string">
            <text:p text:style-name="P2"><text:a xlink:type="simple" xlink:href="https://apps.veu.ua.es/archivo_represaliados/records/9360" text:style-name="Internet_20_link" text:visited-style-name="Visited_20_Internet_20_Link"><text:span text:style-name="T16">RATIA GÓMEZ, Francisco</text:span></text:a></text:p>
          </table:table-cell>
        </table:table-row>
        <table:table-row table:style-name="TableLine1664667935984">
          <table:table-cell table:style-name="Taula13.A199" office:value-type="string">
            <text:p text:style-name="P2"><text:a xlink:type="simple" xlink:href="https://apps.veu.ua.es/archivo_represaliados/records/9362" text:style-name="Internet_20_link" text:visited-style-name="Visited_20_Internet_20_Link"><text:span text:style-name="T16">REIG FERRER, Josefa</text:span></text:a></text:p>
          </table:table-cell>
        </table:table-row>
        <table:table-row table:style-name="TableLine1664667936528">
          <table:table-cell table:style-name="Taula13.A200" office:value-type="string">
            <text:p text:style-name="P2"><text:a xlink:type="simple" xlink:href="https://apps.veu.ua.es/archivo_represaliados/records/9363" text:style-name="Internet_20_link" text:visited-style-name="Visited_20_Internet_20_Link"><text:span text:style-name="T16">REIG PÉREZ, José</text:span></text:a></text:p>
          </table:table-cell>
        </table:table-row>
        <table:table-row table:style-name="TableLine1664667921024">
          <table:table-cell table:style-name="Taula13.A201" office:value-type="string">
            <text:p text:style-name="P2"><text:a xlink:type="simple" xlink:href="https://apps.veu.ua.es/archivo_represaliados/records/9361" text:style-name="Internet_20_link" text:visited-style-name="Visited_20_Internet_20_Link"><text:span text:style-name="T16">REIG SOLER, Francisco</text:span></text:a></text:p>
          </table:table-cell>
        </table:table-row>
        <table:table-row table:style-name="TableLine1664667921296">
          <table:table-cell table:style-name="Taula13.A202" office:value-type="string">
            <text:p text:style-name="P2"><text:a xlink:type="simple" xlink:href="https://apps.veu.ua.es/archivo_represaliados/records/9364" text:style-name="Internet_20_link" text:visited-style-name="Visited_20_Internet_20_Link"><text:span text:style-name="T16">RIBES GARCÍA, Antonio, (a) El Paraigüero</text:span></text:a></text:p>
          </table:table-cell>
        </table:table-row>
        <table:table-row table:style-name="TableLine1664667922112">
          <table:table-cell table:style-name="Taula13.A203" office:value-type="string">
            <text:p text:style-name="P2"><text:a xlink:type="simple" xlink:href="https://apps.veu.ua.es/archivo_represaliados/records/9365" text:style-name="Internet_20_link" text:visited-style-name="Visited_20_Internet_20_Link"><text:span text:style-name="T16">RICHART GARCÍA, José, (a) Panyahuelos</text:span></text:a></text:p>
          </table:table-cell>
        </table:table-row>
        <table:table-row table:style-name="TableLine1664667922656">
          <table:table-cell table:style-name="Taula13.A204" office:value-type="string">
            <text:p text:style-name="P2"><text:a xlink:type="simple" xlink:href="https://apps.veu.ua.es/archivo_represaliados/records/28605" text:style-name="Internet_20_link" text:visited-style-name="Visited_20_Internet_20_Link"><text:span text:style-name="T16">RODRIGO VALVERDE, Joaquina.</text:span></text:a></text:p>
          </table:table-cell>
        </table:table-row>
        <text:soft-page-break/>
        <table:table-row table:style-name="TableLine1664667923200">
          <table:table-cell table:style-name="Taula13.A205" office:value-type="string">
            <text:p text:style-name="P2"><text:a xlink:type="simple" xlink:href="https://apps.veu.ua.es/archivo_represaliados/records/9366" text:style-name="Internet_20_link" text:visited-style-name="Visited_20_Internet_20_Link"><text:span text:style-name="T16">RODRIGO VALVERDE, Luisa</text:span></text:a></text:p>
          </table:table-cell>
        </table:table-row>
        <table:table-row table:style-name="TableLine1664667952576">
          <table:table-cell table:style-name="Taula13.A206" office:value-type="string">
            <text:p text:style-name="P2"><text:a xlink:type="simple" xlink:href="https://apps.veu.ua.es/archivo_represaliados/records/9367" text:style-name="Internet_20_link" text:visited-style-name="Visited_20_Internet_20_Link"><text:span text:style-name="T16">RODRÍGUEZ RUBIO, Rafael</text:span></text:a></text:p>
          </table:table-cell>
        </table:table-row>
        <table:table-row table:style-name="TableLine1664667953392">
          <table:table-cell table:style-name="Taula13.A207" office:value-type="string">
            <text:p text:style-name="P2"><text:a xlink:type="simple" xlink:href="https://apps.veu.ua.es/archivo_represaliados/records/9368" text:style-name="Internet_20_link" text:visited-style-name="Visited_20_Internet_20_Link"><text:span text:style-name="T16">RUIZ PÉREZ, José</text:span></text:a></text:p>
          </table:table-cell>
        </table:table-row>
        <table:table-row table:style-name="TableLine1664667940336">
          <table:table-cell table:style-name="Taula13.A208" office:value-type="string">
            <text:p text:style-name="P2"><text:a xlink:type="simple" xlink:href="https://apps.veu.ua.es/archivo_represaliados/records/9369" text:style-name="Internet_20_link" text:visited-style-name="Visited_20_Internet_20_Link"><text:span text:style-name="T16">SALA FERRI, Antonio, (a) El Risueño</text:span></text:a></text:p>
          </table:table-cell>
        </table:table-row>
        <table:table-row table:style-name="TableLine1664667950400">
          <table:table-cell table:style-name="Taula13.A209" office:value-type="string">
            <text:p text:style-name="P2"><text:a xlink:type="simple" xlink:href="https://apps.veu.ua.es/archivo_represaliados/records/9370" text:style-name="Internet_20_link" text:visited-style-name="Visited_20_Internet_20_Link"><text:span text:style-name="T16">SALA GONZÁLEZ, Ángel</text:span></text:a></text:p>
          </table:table-cell>
        </table:table-row>
        <table:table-row table:style-name="TableLine1664667938704">
          <table:table-cell table:style-name="Taula13.A210" office:value-type="string">
            <text:p text:style-name="P2"><text:a xlink:type="simple" xlink:href="https://apps.veu.ua.es/archivo_represaliados/records/9371" text:style-name="Internet_20_link" text:visited-style-name="Visited_20_Internet_20_Link"><text:span text:style-name="T16">SALINAS SALINAS, Hugolino</text:span></text:a></text:p>
          </table:table-cell>
        </table:table-row>
        <table:table-row table:style-name="TableLine1664667948496">
          <table:table-cell table:style-name="Taula13.A211" office:value-type="string">
            <text:p text:style-name="P2"><text:a xlink:type="simple" xlink:href="https://apps.veu.ua.es/archivo_represaliados/records/9373" text:style-name="Internet_20_link" text:visited-style-name="Visited_20_Internet_20_Link"><text:span text:style-name="T16">SANJUÁN VILAPLANA, Francisco</text:span></text:a></text:p>
          </table:table-cell>
        </table:table-row>
        <table:table-row table:style-name="TableLine1664667953664">
          <table:table-cell table:style-name="Taula13.A212" office:value-type="string">
            <text:p text:style-name="P2"><text:a xlink:type="simple" xlink:href="https://apps.veu.ua.es/archivo_represaliados/records/9374" text:style-name="Internet_20_link" text:visited-style-name="Visited_20_Internet_20_Link"><text:span text:style-name="T16">SANSALVADOR CALVO, Miguel, (a) Carassa</text:span></text:a></text:p>
          </table:table-cell>
        </table:table-row>
        <table:table-row table:style-name="TableLine1664667949312">
          <table:table-cell table:style-name="Taula13.A213" office:value-type="string">
            <text:p text:style-name="P2"><text:a xlink:type="simple" xlink:href="https://apps.veu.ua.es/archivo_represaliados/records/9375" text:style-name="Internet_20_link" text:visited-style-name="Visited_20_Internet_20_Link"><text:span text:style-name="T16">SANSALVADOR LLUCH, Emiio</text:span></text:a></text:p>
          </table:table-cell>
        </table:table-row>
        <table:table-row table:style-name="TableLine1664667953936">
          <table:table-cell table:style-name="Taula13.A214" office:value-type="string">
            <text:p text:style-name="P2"><text:a xlink:type="simple" xlink:href="https://apps.veu.ua.es/archivo_represaliados/records/9376" text:style-name="Internet_20_link" text:visited-style-name="Visited_20_Internet_20_Link"><text:span text:style-name="T16">SANTACATALINA MARÍA, Julián, (a) Bovaes</text:span></text:a></text:p>
          </table:table-cell>
        </table:table-row>
        <table:table-row table:style-name="TableLine1664667938976">
          <table:table-cell table:style-name="Taula13.A215" office:value-type="string">
            <text:p text:style-name="P2"><text:a xlink:type="simple" xlink:href="https://apps.veu.ua.es/archivo_represaliados/records/9377" text:style-name="Internet_20_link" text:visited-style-name="Visited_20_Internet_20_Link"><text:span text:style-name="T16">SANTAMARÍA AGULLÓ, Antonio</text:span></text:a></text:p>
          </table:table-cell>
        </table:table-row>
        <table:table-row table:style-name="TableLine1664667939248">
          <table:table-cell table:style-name="Taula13.A216" office:value-type="string">
            <text:p text:style-name="P2"><text:a xlink:type="simple" xlink:href="https://apps.veu.ua.es/archivo_represaliados/records/9378" text:style-name="Internet_20_link" text:visited-style-name="Visited_20_Internet_20_Link"><text:span text:style-name="T16">SANZ MORA, Vicente</text:span></text:a></text:p>
          </table:table-cell>
        </table:table-row>
        <table:table-row table:style-name="TableLine1664667942240">
          <table:table-cell table:style-name="Taula13.A217" office:value-type="string">
            <text:p text:style-name="P2"><text:a xlink:type="simple" xlink:href="https://apps.veu.ua.es/archivo_represaliados/records/9379" text:style-name="Internet_20_link" text:visited-style-name="Visited_20_Internet_20_Link"><text:span text:style-name="T16">SEGUÍ JORDÁ, Remigio</text:span></text:a></text:p>
          </table:table-cell>
        </table:table-row>
        <table:table-row table:style-name="TableLine1664667943328">
          <table:table-cell table:style-name="Taula13.A218" office:value-type="string">
            <text:p text:style-name="P2"><text:a xlink:type="simple" xlink:href="https://apps.veu.ua.es/archivo_represaliados/records/9380" text:style-name="Internet_20_link" text:visited-style-name="Visited_20_Internet_20_Link"><text:span text:style-name="T16">SEGUÍ MOLTÓ, Juan, (a) Caganxo</text:span></text:a></text:p>
          </table:table-cell>
        </table:table-row>
        <table:table-row table:style-name="TableLine1664667949040">
          <table:table-cell table:style-name="Taula13.A219" office:value-type="string">
            <text:p text:style-name="P2"><text:a xlink:type="simple" xlink:href="https://apps.veu.ua.es/archivo_represaliados/records/9381" text:style-name="Internet_20_link" text:visited-style-name="Visited_20_Internet_20_Link"><text:span text:style-name="T16">SEGUÍ MONTAVA, José</text:span></text:a></text:p>
          </table:table-cell>
        </table:table-row>
        <table:table-row table:style-name="TableLine1664667940064">
          <table:table-cell table:style-name="Taula13.A220" office:value-type="string">
            <text:p text:style-name="P2"><text:a xlink:type="simple" xlink:href="https://apps.veu.ua.es/archivo_represaliados/records/9382" text:style-name="Internet_20_link" text:visited-style-name="Visited_20_Internet_20_Link"><text:span text:style-name="T16">SEGUÍ MONTAVA, Vicente</text:span></text:a></text:p>
          </table:table-cell>
        </table:table-row>
        <table:table-row table:style-name="TableLine1664667951488">
          <table:table-cell table:style-name="Taula13.A221" office:value-type="string">
            <text:p text:style-name="P2"><text:a xlink:type="simple" xlink:href="https://apps.veu.ua.es/archivo_represaliados/records/9383" text:style-name="Internet_20_link" text:visited-style-name="Visited_20_Internet_20_Link"><text:span text:style-name="T16">SEGUÍ PASCUAL, María Vicenta, (a) Pessetes</text:span></text:a></text:p>
          </table:table-cell>
        </table:table-row>
        <table:table-row table:style-name="TableLine1664667949584">
          <table:table-cell table:style-name="Taula13.A222" office:value-type="string">
            <text:p text:style-name="P2"><text:a xlink:type="simple" xlink:href="https://apps.veu.ua.es/archivo_represaliados/records/9384" text:style-name="Internet_20_link" text:visited-style-name="Visited_20_Internet_20_Link"><text:span text:style-name="T16">SELLÉS BLASCO, Enrique, (a) El Pastor</text:span></text:a></text:p>
          </table:table-cell>
        </table:table-row>
        <table:table-row table:style-name="TableLine1664667943872">
          <table:table-cell table:style-name="Taula13.A223" office:value-type="string">
            <text:p text:style-name="P2"><text:a xlink:type="simple" xlink:href="https://apps.veu.ua.es/archivo_represaliados/records/9385" text:style-name="Internet_20_link" text:visited-style-name="Visited_20_Internet_20_Link"><text:span text:style-name="T16">SELLÉS DOMÉNECH, Elisa</text:span></text:a></text:p>
          </table:table-cell>
        </table:table-row>
        <table:table-row table:style-name="TableLine1664667946864">
          <table:table-cell table:style-name="Taula13.A224" office:value-type="string">
            <text:p text:style-name="P2"><text:a xlink:type="simple" xlink:href="https://apps.veu.ua.es/archivo_represaliados/records/9386" text:style-name="Internet_20_link" text:visited-style-name="Visited_20_Internet_20_Link"><text:span text:style-name="T16">SELLÉS GINER, Hipólito</text:span></text:a></text:p>
          </table:table-cell>
        </table:table-row>
        <table:table-row table:style-name="TableLine1664667945776">
          <table:table-cell table:style-name="Taula13.A225" office:value-type="string">
            <text:p text:style-name="P2"><text:a xlink:type="simple" xlink:href="https://apps.veu.ua.es/archivo_represaliados/records/9387" text:style-name="Internet_20_link" text:visited-style-name="Visited_20_Internet_20_Link"><text:span text:style-name="T16">SELLÉS MARÍN, Enrique</text:span></text:a></text:p>
          </table:table-cell>
        </table:table-row>
        <table:table-row table:style-name="TableLine1664667946048">
          <table:table-cell table:style-name="Taula13.A226" office:value-type="string">
            <text:p text:style-name="P2"><text:a xlink:type="simple" xlink:href="https://apps.veu.ua.es/archivo_represaliados/records/9388" text:style-name="Internet_20_link" text:visited-style-name="Visited_20_Internet_20_Link"><text:span text:style-name="T16">SELLÉS MONTAVA, Juan, (a) El Ministre</text:span></text:a></text:p>
          </table:table-cell>
        </table:table-row>
        <table:table-row table:style-name="TableLine1664667950672">
          <table:table-cell table:style-name="Taula13.A227" office:value-type="string">
            <text:p text:style-name="P2"><text:a xlink:type="simple" xlink:href="https://apps.veu.ua.es/archivo_represaliados/records/9389" text:style-name="Internet_20_link" text:visited-style-name="Visited_20_Internet_20_Link"><text:span text:style-name="T16">SELLÉS PASCUAL, Ramón</text:span></text:a></text:p>
          </table:table-cell>
        </table:table-row>
        <table:table-row table:style-name="TableLine1664667951760">
          <table:table-cell table:style-name="Taula13.A228" office:value-type="string">
            <text:p text:style-name="P2"><text:a xlink:type="simple" xlink:href="https://apps.veu.ua.es/archivo_represaliados/records/9390" text:style-name="Internet_20_link" text:visited-style-name="Visited_20_Internet_20_Link"><text:span text:style-name="T16">SELLÉS PÉREZ, José, (a) Pepet de Fraga</text:span></text:a></text:p>
          </table:table-cell>
        </table:table-row>
        <table:table-row table:style-name="TableLine1664667944144">
          <table:table-cell table:style-name="Taula13.A229" office:value-type="string">
            <text:p text:style-name="P2"><text:a xlink:type="simple" xlink:href="https://apps.veu.ua.es/archivo_represaliados/records/9391" text:style-name="Internet_20_link" text:visited-style-name="Visited_20_Internet_20_Link"><text:span text:style-name="T16">SELLÉS PÉREZ, Ramón</text:span></text:a></text:p>
          </table:table-cell>
        </table:table-row>
        <table:table-row table:style-name="TableLine1664667947680">
          <table:table-cell table:style-name="Taula13.A230" office:value-type="string">
            <text:p text:style-name="P2"><text:a xlink:type="simple" xlink:href="https://apps.veu.ua.es/archivo_represaliados/records/9392" text:style-name="Internet_20_link" text:visited-style-name="Visited_20_Internet_20_Link"><text:span text:style-name="T16">SELLÉS SANTANA, Antonio, (a) Barcella</text:span></text:a></text:p>
          </table:table-cell>
        </table:table-row>
        <table:table-row table:style-name="TableLine1664667939520">
          <table:table-cell table:style-name="Taula13.A231" office:value-type="string">
            <text:p text:style-name="P2"><text:a xlink:type="simple" xlink:href="https://apps.veu.ua.es/archivo_represaliados/records/9393" text:style-name="Internet_20_link" text:visited-style-name="Visited_20_Internet_20_Link"><text:span text:style-name="T16">SEMPERE BENEITO, José</text:span></text:a></text:p>
          </table:table-cell>
        </table:table-row>
        <table:table-row table:style-name="TableLine1664667952848">
          <table:table-cell table:style-name="Taula13.A232" office:value-type="string">
            <text:p text:style-name="P2"><text:a xlink:type="simple" xlink:href="https://apps.veu.ua.es/archivo_represaliados/records/9394" text:style-name="Internet_20_link" text:visited-style-name="Visited_20_Internet_20_Link"><text:span text:style-name="T16">SEMPERE MIRÓ, Félix, (a) El Vaquero</text:span></text:a></text:p>
          </table:table-cell>
        </table:table-row>
        <table:table-row table:style-name="TableLine1664667947952">
          <table:table-cell table:style-name="Taula13.A233" office:value-type="string">
            <text:p text:style-name="P2"><text:a xlink:type="simple" xlink:href="https://apps.veu.ua.es/archivo_represaliados/records/9395" text:style-name="Internet_20_link" text:visited-style-name="Visited_20_Internet_20_Link"><text:span text:style-name="T16">SEMPERE MIRÓ, Francisco, (a) El Vaquero</text:span></text:a></text:p>
          </table:table-cell>
        </table:table-row>
        <table:table-row table:style-name="TableLine1664667944960">
          <table:table-cell table:style-name="Taula13.A234" office:value-type="string">
            <text:p text:style-name="P2"><text:a xlink:type="simple" xlink:href="https://apps.veu.ua.es/archivo_represaliados/records/9396" text:style-name="Internet_20_link" text:visited-style-name="Visited_20_Internet_20_Link"><text:span text:style-name="T16">SOLER BOIX, Leopoldo</text:span></text:a></text:p>
          </table:table-cell>
        </table:table-row>
        <table:table-row table:style-name="TableLine1664667954752">
          <table:table-cell table:style-name="Taula13.A235" office:value-type="string">
            <text:p text:style-name="P2"><text:a xlink:type="simple" xlink:href="https://apps.veu.ua.es/archivo_represaliados/records/9397" text:style-name="Internet_20_link" text:visited-style-name="Visited_20_Internet_20_Link"><text:span text:style-name="T16">SOLER BOIX, Milagro, (a) La Imperio</text:span></text:a></text:p>
          </table:table-cell>
        </table:table-row>
        <table:table-row table:style-name="TableLine1664667955296">
          <table:table-cell table:style-name="Taula13.A236" office:value-type="string">
            <text:p text:style-name="P2"><text:a xlink:type="simple" xlink:href="https://apps.veu.ua.es/archivo_represaliados/records/9398" text:style-name="Internet_20_link" text:visited-style-name="Visited_20_Internet_20_Link"><text:span text:style-name="T16">SOLER BOIX, Vicente</text:span></text:a></text:p>
          </table:table-cell>
        </table:table-row>
        <table:table-row table:style-name="TableLine1664667940608">
          <table:table-cell table:style-name="Taula13.A237" office:value-type="string">
            <text:p text:style-name="P2"><text:a xlink:type="simple" xlink:href="https://apps.veu.ua.es/archivo_represaliados/records/9399" text:style-name="Internet_20_link" text:visited-style-name="Visited_20_Internet_20_Link"><text:span text:style-name="T16">SORIANO MOLTÓ, Vicente, (a) Minerico</text:span></text:a></text:p>
          </table:table-cell>
        </table:table-row>
        <table:table-row table:style-name="TableLine1664667972432">
          <table:table-cell table:style-name="Taula13.A238" office:value-type="string">
            <text:p text:style-name="P2"><text:a xlink:type="simple" xlink:href="https://apps.veu.ua.es/archivo_represaliados/records/9400" text:style-name="Internet_20_link" text:visited-style-name="Visited_20_Internet_20_Link"><text:span text:style-name="T16">SOTO RODRÍGUEZ, Juan</text:span></text:a></text:p>
          </table:table-cell>
        </table:table-row>
        <table:table-row table:style-name="TableLine1664667970800">
          <table:table-cell table:style-name="Taula13.A239" office:value-type="string">
            <text:p text:style-name="P2"><text:a xlink:type="simple" xlink:href="https://apps.veu.ua.es/archivo_represaliados/records/9401" text:style-name="Internet_20_link" text:visited-style-name="Visited_20_Internet_20_Link"><text:span text:style-name="T16">TALANEO CASTAÑEDA, Maravillas</text:span></text:a></text:p>
          </table:table-cell>
        </table:table-row>
        <table:table-row table:style-name="TableLine1664667956112">
          <table:table-cell table:style-name="Taula13.A240" office:value-type="string">
            <text:p text:style-name="P2"><text:a xlink:type="simple" xlink:href="https://apps.veu.ua.es/archivo_represaliados/records/9402" text:style-name="Internet_20_link" text:visited-style-name="Visited_20_Internet_20_Link"><text:span text:style-name="T16">TEROL GONZÁLEZ, Pascual</text:span></text:a></text:p>
          </table:table-cell>
        </table:table-row>
        <table:table-row table:style-name="TableLine1664667965360">
          <table:table-cell table:style-name="Taula13.A241" office:value-type="string">
            <text:p text:style-name="P2"><text:a xlink:type="simple" xlink:href="https://apps.veu.ua.es/archivo_represaliados/records/9403" text:style-name="Internet_20_link" text:visited-style-name="Visited_20_Internet_20_Link"><text:span text:style-name="T16">TERRADES ORTS, José</text:span></text:a></text:p>
          </table:table-cell>
        </table:table-row>
        <table:table-row table:style-name="TableLine1664667964816">
          <table:table-cell table:style-name="Taula13.A242" office:value-type="string">
            <text:p text:style-name="P2"><text:a xlink:type="simple" xlink:href="https://apps.veu.ua.es/archivo_represaliados/records/9404" text:style-name="Internet_20_link" text:visited-style-name="Visited_20_Internet_20_Link"><text:span text:style-name="T16">TODOLÍ GARRAÑAGA, Rafael</text:span></text:a></text:p>
          </table:table-cell>
        </table:table-row>
        <text:soft-page-break/>
        <table:table-row table:style-name="TableLine1664667962912">
          <table:table-cell table:style-name="Taula13.A243" office:value-type="string">
            <text:p text:style-name="P2"><text:a xlink:type="simple" xlink:href="https://apps.veu.ua.es/archivo_represaliados/records/9405" text:style-name="Internet_20_link" text:visited-style-name="Visited_20_Internet_20_Link"><text:span text:style-name="T16">TOMÁS VALOR, Antonio</text:span></text:a></text:p>
          </table:table-cell>
        </table:table-row>
        <table:table-row table:style-name="TableLine1664667962640">
          <table:table-cell table:style-name="Taula13.A244" office:value-type="string">
            <text:p text:style-name="P2"><text:a xlink:type="simple" xlink:href="https://apps.veu.ua.es/archivo_represaliados/records/9406" text:style-name="Internet_20_link" text:visited-style-name="Visited_20_Internet_20_Link"><text:span text:style-name="T16">TORREGROSA CERDÁ, Miguel, (a) Miquelet</text:span></text:a></text:p>
          </table:table-cell>
        </table:table-row>
        <table:table-row table:style-name="TableLine1664667963184">
          <table:table-cell table:style-name="Taula13.A245" office:value-type="string">
            <text:p text:style-name="P2"><text:a xlink:type="simple" xlink:href="https://apps.veu.ua.es/archivo_represaliados/records/9407" text:style-name="Internet_20_link" text:visited-style-name="Visited_20_Internet_20_Link"><text:span text:style-name="T16">TORREGROSA MARTÍNEZ, Juan Bautista</text:span></text:a></text:p>
          </table:table-cell>
        </table:table-row>
        <table:table-row table:style-name="TableLine1664667971888">
          <table:table-cell table:style-name="Taula13.A246" office:value-type="string">
            <text:p text:style-name="P2"><text:a xlink:type="simple" xlink:href="https://apps.veu.ua.es/archivo_represaliados/records/9408" text:style-name="Internet_20_link" text:visited-style-name="Visited_20_Internet_20_Link"><text:span text:style-name="T16">TORRÓ VALLS, José</text:span></text:a></text:p>
          </table:table-cell>
        </table:table-row>
        <table:table-row table:style-name="TableLine1664667968080">
          <table:table-cell table:style-name="Taula13.A247" office:value-type="string">
            <text:p text:style-name="P2"><text:a xlink:type="simple" xlink:href="https://apps.veu.ua.es/archivo_represaliados/records/25812" text:style-name="Internet_20_link" text:visited-style-name="Visited_20_Internet_20_Link"><text:span text:style-name="T16">TORRÓ VALLS, Salvador.</text:span></text:a></text:p>
          </table:table-cell>
        </table:table-row>
        <table:table-row table:style-name="TableLine1664667963728">
          <table:table-cell table:style-name="Taula13.A248" office:value-type="string">
            <text:p text:style-name="P2"><text:a xlink:type="simple" xlink:href="https://apps.veu.ua.es/archivo_represaliados/records/9409" text:style-name="Internet_20_link" text:visited-style-name="Visited_20_Internet_20_Link"><text:span text:style-name="T16">VALLS BLANES, María, (a) La Melona</text:span></text:a></text:p>
          </table:table-cell>
        </table:table-row>
        <table:table-row table:style-name="TableLine1664667960464">
          <table:table-cell table:style-name="Taula13.A249" office:value-type="string">
            <text:p text:style-name="P2"><text:a xlink:type="simple" xlink:href="https://apps.veu.ua.es/archivo_represaliados/records/9410" text:style-name="Internet_20_link" text:visited-style-name="Visited_20_Internet_20_Link"><text:span text:style-name="T16">VERDÚ ÚBEDA, Pascual</text:span></text:a></text:p>
          </table:table-cell>
        </table:table-row>
        <table:table-row table:style-name="TableLine1664667970256">
          <table:table-cell table:style-name="Taula13.A250" office:value-type="string">
            <text:p text:style-name="P2"><text:a xlink:type="simple" xlink:href="https://apps.veu.ua.es/archivo_represaliados/records/9411" text:style-name="Internet_20_link" text:visited-style-name="Visited_20_Internet_20_Link"><text:span text:style-name="T16">VICENT CASTELLÓ, Ramón, (a) El Morrut</text:span></text:a></text:p>
          </table:table-cell>
        </table:table-row>
        <table:table-row table:style-name="TableLine1664667961008">
          <table:table-cell table:style-name="Taula13.A251" office:value-type="string">
            <text:p text:style-name="P2"><text:a xlink:type="simple" xlink:href="https://apps.veu.ua.es/archivo_represaliados/records/9412" text:style-name="Internet_20_link" text:visited-style-name="Visited_20_Internet_20_Link"><text:span text:style-name="T16">VICENT CASTELLÓ, Vicente, (a) El Morrut</text:span></text:a></text:p>
          </table:table-cell>
        </table:table-row>
        <table:table-row table:style-name="TableLine1664667958016">
          <table:table-cell table:style-name="Taula13.A252" office:value-type="string">
            <text:p text:style-name="P2"><text:a xlink:type="simple" xlink:href="https://apps.veu.ua.es/archivo_represaliados/records/9414" text:style-name="Internet_20_link" text:visited-style-name="Visited_20_Internet_20_Link"><text:span text:style-name="T16">VICENT MARCET, Francisco</text:span></text:a></text:p>
          </table:table-cell>
        </table:table-row>
        <table:table-row table:style-name="TableLine1664667971616">
          <table:table-cell table:style-name="Taula13.A253" office:value-type="string">
            <text:p text:style-name="P2"><text:a xlink:type="simple" xlink:href="https://apps.veu.ua.es/archivo_represaliados/records/9413" text:style-name="Internet_20_link" text:visited-style-name="Visited_20_Internet_20_Link"><text:span text:style-name="T16">VICENT PÉREZ, Francisco</text:span></text:a></text:p>
          </table:table-cell>
        </table:table-row>
        <table:table-row table:style-name="TableLine1664667956656">
          <table:table-cell table:style-name="Taula13.A254" office:value-type="string">
            <text:p text:style-name="P2"><text:a xlink:type="simple" xlink:href="https://apps.veu.ua.es/archivo_represaliados/records/9416" text:style-name="Internet_20_link" text:visited-style-name="Visited_20_Internet_20_Link"><text:span text:style-name="T16">VIDAL ÚBEDA, Pascual</text:span></text:a></text:p>
          </table:table-cell>
        </table:table-row>
        <table:table-row table:style-name="TableLine1664667959376">
          <table:table-cell table:style-name="Taula13.A255" office:value-type="string">
            <text:p text:style-name="P2"><text:a xlink:type="simple" xlink:href="https://apps.veu.ua.es/archivo_represaliados/records/9417" text:style-name="Internet_20_link" text:visited-style-name="Visited_20_Internet_20_Link"><text:span text:style-name="T16">VILAPLANA MOLTÓ, María, (a) La Fiera</text:span></text:a></text:p>
          </table:table-cell>
        </table:table-row>
      </table:table>
      <text:p text:style-name="P25"/>
      <text:p text:style-name="P4">Fageca El Comtat</text:p>
      <text:p text:style-name="P5">Lista de represaliados 9</text:p>
      <text:p text:style-name="P21">Francisco Moreno Sáez</text:p>
      <text:p text:style-name="P11"><text:span text:style-name="T7">Localidad perteneciente a la comarca del Comtat, que tenía 263 habitantes en 1930 y 257 en 1940. Existía en 1938 una Agrupación Socialista y había algunos afiliados a IR, así como un Radio del PCE, integrado en la comarcal de Callosa d'en Sarrià. Al parecer se intentó fundar la CNT, pero no fue posible "</text:span><text:span text:style-name="T11">por falta de afiliados</text:span><text:span text:style-name="T7">"".</text:span></text:p>
      <text:p text:style-name="P14">No hubo víctimas mortales ni vecinos declarados facciosos durante la etapa republicana. Según la Causa General, en agosto de 1937 fueron quemadas las imágenes y objetos de culto de la Iglesia Parroquial.</text:p>
      <text:p text:style-name="P11"><text:span text:style-name="T7">Como solía ocurrir, tras el informe primero a la Causa General, en que se citaba como sospechosos de haber intervenido en la quema de imágenes a seis vecinos, de los cuales cuatro se encontraban en la localidad, el Fiscal de la Causa interrogó sobre su situación y en 1942 el alcalde respondió que - “</text:span><text:span text:style-name="T11">fueron todos ellos denunciados a la Autoridad Militar y sujetos a procedimiento sumarial, siendo su situación actual la de libertad provisional para dos y otros dos han cumplido ya su condena, residiendo los cuatro en esta población</text:span><text:span text:style-name="T7">”. Salvo una condena a 20 años por auxilio a la represión, el resto fueron muy leves.</text:span></text:p>
      <text:p text:style-name="P14">Los represaliados por el franquismo estuvieron presos en Dénia, Orihuela y el Reformatorio de Alicante. Alguno fue acusado de propagandista y de haber sido concejal o vocal del Frente Popular. La Ley de Responsabilidades Políticas se aplicó a un vecino.</text:p>
      <text:p text:style-name="P10"><text:soft-page-break/></text:p>
      <text:p text:style-name="P22"/>
      <text:p text:style-name="P9">L</text:p>
      <table:table table:name="Taula14" table:style-name="Taula14">
        <table:table-column table:style-name="Taula14.A"/>
        <table:table-row table:style-name="TableLine1664667970528">
          <table:table-cell table:style-name="Taula14.A1" office:value-type="string">
            <text:p text:style-name="P2"><text:a xlink:type="simple" xlink:href="https://apps.veu.ua.es/archivo_represaliados/records/2847" text:style-name="Internet_20_link" text:visited-style-name="Visited_20_Internet_20_Link"><text:span text:style-name="T16">COTS MESTRE, Vicente</text:span></text:a></text:p>
          </table:table-cell>
        </table:table-row>
        <table:table-row table:style-name="TableLine1664667960736">
          <table:table-cell table:style-name="Taula14.A2" office:value-type="string">
            <text:p text:style-name="P2"><text:a xlink:type="simple" xlink:href="https://apps.veu.ua.es/archivo_represaliados/records/2848" text:style-name="Internet_20_link" text:visited-style-name="Visited_20_Internet_20_Link"><text:span text:style-name="T16">MASANET LLODRA, Silverio</text:span></text:a></text:p>
          </table:table-cell>
        </table:table-row>
        <table:table-row table:style-name="TableLine1664667958560">
          <table:table-cell table:style-name="Taula14.A3" office:value-type="string">
            <text:p text:style-name="P2"><text:a xlink:type="simple" xlink:href="https://apps.veu.ua.es/archivo_represaliados/records/2849" text:style-name="Internet_20_link" text:visited-style-name="Visited_20_Internet_20_Link"><text:span text:style-name="T16">MASANET VIDAL, Rafael</text:span></text:a></text:p>
          </table:table-cell>
        </table:table-row>
        <table:table-row table:style-name="TableLine1664667969712">
          <table:table-cell table:style-name="Taula14.A4" office:value-type="string">
            <text:p text:style-name="P2"><text:a xlink:type="simple" xlink:href="https://apps.veu.ua.es/archivo_represaliados/records/2850" text:style-name="Internet_20_link" text:visited-style-name="Visited_20_Internet_20_Link"><text:span text:style-name="T16">SAPENA SEGUÍ, Antonio, (a) Mellat</text:span></text:a></text:p>
          </table:table-cell>
        </table:table-row>
        <table:table-row table:style-name="TableLine1664667957472">
          <table:table-cell table:style-name="Taula14.A5" office:value-type="string">
            <text:p text:style-name="P2"><text:a xlink:type="simple" xlink:href="https://apps.veu.ua.es/archivo_represaliados/records/2851" text:style-name="Internet_20_link" text:visited-style-name="Visited_20_Internet_20_Link"><text:span text:style-name="T16">SEGUÍ LLODRA, José Vicente</text:span></text:a></text:p>
          </table:table-cell>
        </table:table-row>
        <table:table-row table:style-name="TableLine1664667965088">
          <table:table-cell table:style-name="Taula14.A6" office:value-type="string">
            <text:p text:style-name="P2"><text:a xlink:type="simple" xlink:href="https://apps.veu.ua.es/archivo_represaliados/records/2852" text:style-name="Internet_20_link" text:visited-style-name="Visited_20_Internet_20_Link"><text:span text:style-name="T16">SEGUÍ LLODRA, Laureano</text:span></text:a></text:p>
          </table:table-cell>
        </table:table-row>
        <table:table-row table:style-name="TableLine1664667968624">
          <table:table-cell table:style-name="Taula14.A7" office:value-type="string">
            <text:p text:style-name="P2"><text:a xlink:type="simple" xlink:href="https://apps.veu.ua.es/archivo_represaliados/records/2853" text:style-name="Internet_20_link" text:visited-style-name="Visited_20_Internet_20_Link"><text:span text:style-name="T16">SEGUÍ SEGUÍ, Baltasar</text:span></text:a></text:p>
          </table:table-cell>
        </table:table-row>
        <table:table-row table:style-name="TableLine1664667961824">
          <table:table-cell table:style-name="Taula14.A8" office:value-type="string">
            <text:p text:style-name="P2"><text:a xlink:type="simple" xlink:href="https://apps.veu.ua.es/archivo_represaliados/records/2854" text:style-name="Internet_20_link" text:visited-style-name="Visited_20_Internet_20_Link"><text:span text:style-name="T16">VIDAL ALEMANY, Rafael</text:span></text:a></text:p>
          </table:table-cell>
        </table:table-row>
        <table:table-row table:style-name="TableLine1664667972704">
          <table:table-cell table:style-name="Taula14.A9" office:value-type="string">
            <text:p text:style-name="P2"><text:a xlink:type="simple" xlink:href="https://apps.veu.ua.es/archivo_represaliados/records/2855" text:style-name="Internet_20_link" text:visited-style-name="Visited_20_Internet_20_Link"><text:span text:style-name="T16">VIDAL SEGUÍ, José Mª</text:span></text:a></text:p>
          </table:table-cell>
        </table:table-row>
      </table:table>
      <text:p text:style-name="P10"/>
      <text:p text:style-name="P1"><text:span text:style-name="T9">Famorca - </text:span><text:a xlink:type="simple" xlink:href="https://apps.veu.ua.es/archivo_represaliados/region" text:style-name="Internet_20_link" text:visited-style-name="Visited_20_Internet_20_Link"><text:span text:style-name="T5">El Comtat</text:span></text:a></text:p>
      <text:p text:style-name="P5">Lista de represaliados 9</text:p>
      <text:p text:style-name="P12">Francisco Moreno Sáez</text:p>
      <text:p text:style-name="P14">Localidad perteneciente a la comarca del Comtat, que tenía 225 habitantes en 1930 y 222 en 1940. La presencia de partidos y sindicatos en esta pequeña localidad agrícola debió de ser muy tardía, probablemente ya en plena guerra: sabemos de la existencia de IR, UGT y de un Radio del PCE, integrado en la comarcal de Callosa d'en Sarrià.</text:p>
      <text:p text:style-name="P14">No hubo durante la guerra víctimas mortales ni vecinos declarados facciosos. En agosto de 1936, según la Causa General, fueron destruidos los altares y quemadas las imágenes y ornamentos de la Iglesia: fueron acusados siete vecinos, de los cuales fueron encarcelados después de la guerra seis: uno de ellos guardó algunos objetos de culto que entregó después de la guerra.</text:p>
      <text:p text:style-name="P14">Los represaliados por el franquismo fueron acusados de participar, directa o indirectamente, en la quema de las imágenes, haber desempeñado cargos directivos en el Ayuntamiento o en distintas organizaciones, haber exigido dinero a personas de derechas, haber participado en requisas, haber sido milicianos o haber marchado voluntariamente al frente. Las penas no fueron muy elevadas, las mayores fueron pro auxilio a la rebelión, a 20 años y 12 años y 1 día de reclusión menor. Estuvieron encarcelados en Dénia y en el reformatorio de Alicante, y uno fue enviado a un Batallón Disciplinario de Soldados Trabajadores. Ninguna mujer fue represaliada y a ningún vecino se le aplicó la LRP.</text:p>
      <text:p text:style-name="P22"/>
      <text:p text:style-name="P6">L</text:p>
      <table:table table:name="Taula15" table:style-name="Taula15">
        <table:table-column table:style-name="Taula15.A"/>
        <table:table-row table:style-name="TableLine1664667971344">
          <table:table-cell table:style-name="Taula15.A1" office:value-type="string">
            <text:p text:style-name="P2"><text:a xlink:type="simple" xlink:href="https://apps.veu.ua.es/archivo_represaliados/records/2856" text:style-name="Internet_20_link" text:visited-style-name="Visited_20_Internet_20_Link"><text:span text:style-name="T16">ANTÓN FEMENÍA, Pascual</text:span></text:a></text:p>
          </table:table-cell>
        </table:table-row>
        <text:soft-page-break/>
        <table:table-row table:style-name="TableLine1664667956928">
          <table:table-cell table:style-name="Taula15.A2" office:value-type="string">
            <text:p text:style-name="P2"><text:a xlink:type="simple" xlink:href="https://apps.veu.ua.es/archivo_represaliados/records/2857" text:style-name="Internet_20_link" text:visited-style-name="Visited_20_Internet_20_Link"><text:span text:style-name="T16">ANTÓN MASANET, Joaquín</text:span></text:a></text:p>
          </table:table-cell>
        </table:table-row>
        <table:table-row table:style-name="TableLine1664667955568">
          <table:table-cell table:style-name="Taula15.A3" office:value-type="string">
            <text:p text:style-name="P2"><text:a xlink:type="simple" xlink:href="https://apps.veu.ua.es/archivo_represaliados/records/2858" text:style-name="Internet_20_link" text:visited-style-name="Visited_20_Internet_20_Link"><text:span text:style-name="T16">MASANET BALLESTER, Eduardo, (a) Forner</text:span></text:a></text:p>
          </table:table-cell>
        </table:table-row>
        <table:table-row table:style-name="TableLine1664667962096">
          <table:table-cell table:style-name="Taula15.A4" office:value-type="string">
            <text:p text:style-name="P2"><text:a xlink:type="simple" xlink:href="https://apps.veu.ua.es/archivo_represaliados/records/2859" text:style-name="Internet_20_link" text:visited-style-name="Visited_20_Internet_20_Link"><text:span text:style-name="T16">MASANET LLODRA, Gonzalo, (a) Pintat</text:span></text:a></text:p>
          </table:table-cell>
        </table:table-row>
        <table:table-row table:style-name="TableLine1664667980592">
          <table:table-cell table:style-name="Taula15.A5" office:value-type="string">
            <text:p text:style-name="P2"><text:a xlink:type="simple" xlink:href="https://apps.veu.ua.es/archivo_represaliados/records/2860" text:style-name="Internet_20_link" text:visited-style-name="Visited_20_Internet_20_Link"><text:span text:style-name="T16">MASANET LLODRA, Manuel</text:span></text:a></text:p>
          </table:table-cell>
        </table:table-row>
        <table:table-row table:style-name="TableLine1664667983312">
          <table:table-cell table:style-name="Taula15.A6" office:value-type="string">
            <text:p text:style-name="P2"><text:a xlink:type="simple" xlink:href="https://apps.veu.ua.es/archivo_represaliados/records/2861" text:style-name="Internet_20_link" text:visited-style-name="Visited_20_Internet_20_Link"><text:span text:style-name="T16">MASANET MAS, Vicente</text:span></text:a></text:p>
          </table:table-cell>
        </table:table-row>
        <table:table-row table:style-name="TableLine1664667974880">
          <table:table-cell table:style-name="Taula15.A7" office:value-type="string">
            <text:p text:style-name="P2"><text:a xlink:type="simple" xlink:href="https://apps.veu.ua.es/archivo_represaliados/records/2862" text:style-name="Internet_20_link" text:visited-style-name="Visited_20_Internet_20_Link"><text:span text:style-name="T16">MASANET VIDAL, José Vicente, (a) El Rull</text:span></text:a></text:p>
          </table:table-cell>
        </table:table-row>
        <table:table-row table:style-name="TableLine1664667982224">
          <table:table-cell table:style-name="Taula15.A8" office:value-type="string">
            <text:p text:style-name="P2"><text:a xlink:type="simple" xlink:href="https://apps.veu.ua.es/archivo_represaliados/records/2863" text:style-name="Internet_20_link" text:visited-style-name="Visited_20_Internet_20_Link"><text:span text:style-name="T16">VIDAL MOLL, Cayetano</text:span></text:a></text:p>
          </table:table-cell>
        </table:table-row>
        <table:table-row table:style-name="TableLine1664667977600">
          <table:table-cell table:style-name="Taula15.A9" office:value-type="string">
            <text:p text:style-name="P2"><text:a xlink:type="simple" xlink:href="https://apps.veu.ua.es/archivo_represaliados/records/2864" text:style-name="Internet_20_link" text:visited-style-name="Visited_20_Internet_20_Link"><text:span text:style-name="T16">VIDAL VIDAL, Francisco, (a) Nelo</text:span></text:a></text:p>
          </table:table-cell>
        </table:table-row>
      </table:table>
      <text:p text:style-name="P10"/>
      <text:p text:style-name="P1"><text:span text:style-name="T9">Gaianes - </text:span><text:a xlink:type="simple" xlink:href="https://apps.veu.ua.es/archivo_represaliados/region" text:style-name="Internet_20_link" text:visited-style-name="Visited_20_Internet_20_Link"><text:span text:style-name="T5">El Comtat</text:span></text:a></text:p>
      <text:p text:style-name="P5">Represaliados 22</text:p>
      <text:p text:style-name="P12">Francisco Moreno Sáez</text:p>
      <text:p text:style-name="P14">Localidad perteneciente a la comarca del Comtat, que tenía 588 habitantes en 1930 y 557 en 1940. La Agrupación Socialista ingresó en la Federación Provincial Socialista en diciembre de 1933 y el 1938 tenía solo 11 afiliados. El Radio del PCE dependía de la comarcal de Alcoi y había algunos afiliados a la CNT.</text:p>
      <text:p text:style-name="P11"><text:span text:style-name="T7">Según el informe a la Causa General, a finales de agosto de 1936 tuvo lugar la quema de imágenes, ornamentos y objetos de culto en la Iglesia Parroquial y en la ermita de San Francisco de Paula, aunque los edificios no quedaron afectados. El alcalde autor del informe alegaba no conocer a los responsables de ese hecho, porque en esa noche no se encontraba en la localidad. Ante las preguntas del Fiscal de la Causa General, añadió que sus averiguaciones no le habían permitido concretar quiénes fueron sus autores, “</text:span><text:span text:style-name="T11">pues se dice que fueron elementos milicianos de Alcoy, o sea de la comarcal, que con frecuencia visitaban en aquel entonces este pueblo</text:span><text:span text:style-name="T7">”. Cinco vecinos fueron considerados "facciosos"".</text:span></text:p>
      <text:p text:style-name="P11"><text:span text:style-name="T7">Los campesinos procesados por la Justicia Militar y condenados en Consejo de guerra por el franquismo fueron acusados de haber intervenido en requisas e incautaciones, haber sido milicianos, haber desempeñado cargos en el Comité Revolucionario, el Comité de Refugiados o la Junta de Incautación de Fincas, haber proferido amenazas o haber exigido sumas de dinero a personas de orden. A pesar de que varios, según la propia sentencia, habían tenido buen comportamiento y habían favorecido a personas de derechas, fueron condenados por adhesión a la rebelión -dos, a 30 años y a 20 años y 1 día- o por auxilio a la rebelión -a 6 y 3 años de prisión, la mayoría-. La pena mayor se impuso a un vecino al que ""</text:span><text:span text:style-name="T11">se le suponía</text:span><text:span text:style-name="T7">"" implicado en la muerte del párroco de la localidad, ocurrida en la carretera de Alcoi.</text:span></text:p>
      <text:p text:style-name="P14"><text:soft-page-break/>Estuvieron presos y cumplieron condena en las cárceles de Alcoi -la del partido judicial y el campo Oliver- y el Reformatorio de Alicante, y uno de ellos, en Aranjuez. Se aplicó la Ley de Responsabilidades Políticas a un vecino, ninguna mujer fue represaliada. Hermenegildo Vicent Ragués fue encarcelado en el campo de concentración nazi de Mauthausen, donde fue liberado en 1945, y en 1955 se le autorizó a regresar, por un mes, a su localidad natal.</text:p>
      <text:p text:style-name="P22"/>
      <text:p text:style-name="P9">Lista de represaliados: 22</text:p>
      <table:table table:name="Taula16" table:style-name="Taula16">
        <table:table-column table:style-name="Taula16.A"/>
        <table:table-row table:style-name="TableLine1664667969168">
          <table:table-cell table:style-name="Taula16.A1" office:value-type="string">
            <text:p text:style-name="P2"><text:a xlink:type="simple" xlink:href="https://apps.veu.ua.es/archivo_represaliados/records/2936" text:style-name="Internet_20_link" text:visited-style-name="Visited_20_Internet_20_Link"><text:span text:style-name="T16">ABAD VILA, Camilo, (a) Petit</text:span></text:a></text:p>
          </table:table-cell>
        </table:table-row>
        <table:table-row table:style-name="TableLine1664667985216">
          <table:table-cell table:style-name="Taula16.A2" office:value-type="string">
            <text:p text:style-name="P2"><text:a xlink:type="simple" xlink:href="https://apps.veu.ua.es/archivo_represaliados/records/2937" text:style-name="Internet_20_link" text:visited-style-name="Visited_20_Internet_20_Link"><text:span text:style-name="T16">ANDRÉS VICENT, Manuel</text:span></text:a></text:p>
          </table:table-cell>
        </table:table-row>
        <table:table-row table:style-name="TableLine1664667978960">
          <table:table-cell table:style-name="Taula16.A3" office:value-type="string">
            <text:p text:style-name="P2"><text:a xlink:type="simple" xlink:href="https://apps.veu.ua.es/archivo_represaliados/records/2938" text:style-name="Internet_20_link" text:visited-style-name="Visited_20_Internet_20_Link"><text:span text:style-name="T16">GARCÍA PÉREZ, Germán</text:span></text:a></text:p>
          </table:table-cell>
        </table:table-row>
        <table:table-row table:style-name="TableLine1664667978416">
          <table:table-cell table:style-name="Taula16.A4" office:value-type="string">
            <text:p text:style-name="P2"><text:a xlink:type="simple" xlink:href="https://apps.veu.ua.es/archivo_represaliados/records/2940" text:style-name="Internet_20_link" text:visited-style-name="Visited_20_Internet_20_Link"><text:span text:style-name="T16">HERNÁNDEZ MIRÓ, Juan</text:span></text:a></text:p>
          </table:table-cell>
        </table:table-row>
        <table:table-row table:style-name="TableLine1664667986576">
          <table:table-cell table:style-name="Taula16.A5" office:value-type="string">
            <text:p text:style-name="P2"><text:a xlink:type="simple" xlink:href="https://apps.veu.ua.es/archivo_represaliados/records/2939" text:style-name="Internet_20_link" text:visited-style-name="Visited_20_Internet_20_Link"><text:span text:style-name="T16">JORDÁ SEGUÍ, Blas</text:span></text:a></text:p>
          </table:table-cell>
        </table:table-row>
        <table:table-row table:style-name="TableLine1664667982496">
          <table:table-cell table:style-name="Taula16.A6" office:value-type="string">
            <text:p text:style-name="P2"><text:a xlink:type="simple" xlink:href="https://apps.veu.ua.es/archivo_represaliados/records/2941" text:style-name="Internet_20_link" text:visited-style-name="Visited_20_Internet_20_Link"><text:span text:style-name="T16">MARTÍNEZ TORREGROSA, Salvador</text:span></text:a></text:p>
          </table:table-cell>
        </table:table-row>
        <table:table-row table:style-name="TableLine1664667982768">
          <table:table-cell table:style-name="Taula16.A7" office:value-type="string">
            <text:p text:style-name="P2"><text:a xlink:type="simple" xlink:href="https://apps.veu.ua.es/archivo_represaliados/records/2942" text:style-name="Internet_20_link" text:visited-style-name="Visited_20_Internet_20_Link"><text:span text:style-name="T16">MOLINA GUEROLA, Salvador</text:span></text:a></text:p>
          </table:table-cell>
        </table:table-row>
        <table:table-row table:style-name="TableLine1664667983040">
          <table:table-cell table:style-name="Taula16.A8" office:value-type="string">
            <text:p text:style-name="P2"><text:a xlink:type="simple" xlink:href="https://apps.veu.ua.es/archivo_represaliados/records/2943" text:style-name="Internet_20_link" text:visited-style-name="Visited_20_Internet_20_Link"><text:span text:style-name="T16">PASTOR PÉREZ, Joaquín</text:span></text:a></text:p>
          </table:table-cell>
        </table:table-row>
        <table:table-row table:style-name="TableLine1664667983584">
          <table:table-cell table:style-name="Taula16.A9" office:value-type="string">
            <text:p text:style-name="P2"><text:a xlink:type="simple" xlink:href="https://apps.veu.ua.es/archivo_represaliados/records/2944" text:style-name="Internet_20_link" text:visited-style-name="Visited_20_Internet_20_Link"><text:span text:style-name="T16">PÉREZ MOLTÓ, Vicente</text:span></text:a></text:p>
          </table:table-cell>
        </table:table-row>
        <table:table-row table:style-name="TableLine1664667976240">
          <table:table-cell table:style-name="Taula16.A10" office:value-type="string">
            <text:p text:style-name="P2"><text:a xlink:type="simple" xlink:href="https://apps.veu.ua.es/archivo_represaliados/records/2945" text:style-name="Internet_20_link" text:visited-style-name="Visited_20_Internet_20_Link"><text:span text:style-name="T16">PÉREZ PASTOR, Salvador</text:span></text:a></text:p>
          </table:table-cell>
        </table:table-row>
        <table:table-row table:style-name="TableLine1664667985488">
          <table:table-cell table:style-name="Taula16.A11" office:value-type="string">
            <text:p text:style-name="P2"><text:a xlink:type="simple" xlink:href="https://apps.veu.ua.es/archivo_represaliados/records/2947" text:style-name="Internet_20_link" text:visited-style-name="Visited_20_Internet_20_Link"><text:span text:style-name="T16">PÉREZ TARRASO, Antonio</text:span></text:a></text:p>
          </table:table-cell>
        </table:table-row>
        <table:table-row table:style-name="TableLine1664667985760">
          <table:table-cell table:style-name="Taula16.A12" office:value-type="string">
            <text:p text:style-name="P2"><text:a xlink:type="simple" xlink:href="https://apps.veu.ua.es/archivo_represaliados/records/2948" text:style-name="Internet_20_link" text:visited-style-name="Visited_20_Internet_20_Link"><text:span text:style-name="T16">TARRASO PÉREZ, Arturo</text:span></text:a></text:p>
          </table:table-cell>
        </table:table-row>
        <table:table-row table:style-name="TableLine1664667984400">
          <table:table-cell table:style-name="Taula16.A13" office:value-type="string">
            <text:p text:style-name="P2"><text:a xlink:type="simple" xlink:href="https://apps.veu.ua.es/archivo_represaliados/records/2949" text:style-name="Internet_20_link" text:visited-style-name="Visited_20_Internet_20_Link"><text:span text:style-name="T16">TARRASO PÉREZ, Benjamín</text:span></text:a></text:p>
          </table:table-cell>
        </table:table-row>
        <table:table-row table:style-name="TableLine1664667984672">
          <table:table-cell table:style-name="Taula16.A14" office:value-type="string">
            <text:p text:style-name="P2"><text:a xlink:type="simple" xlink:href="https://apps.veu.ua.es/archivo_represaliados/records/25801" text:style-name="Internet_20_link" text:visited-style-name="Visited_20_Internet_20_Link"><text:span text:style-name="T16">TARRASO PÉREZ, José.</text:span></text:a></text:p>
          </table:table-cell>
        </table:table-row>
        <table:table-row table:style-name="TableLine1664667980864">
          <table:table-cell table:style-name="Taula16.A15" office:value-type="string">
            <text:p text:style-name="P2"><text:a xlink:type="simple" xlink:href="https://apps.veu.ua.es/archivo_represaliados/records/2950" text:style-name="Internet_20_link" text:visited-style-name="Visited_20_Internet_20_Link"><text:span text:style-name="T16">TERRASO PÉREZ, José</text:span></text:a></text:p>
          </table:table-cell>
        </table:table-row>
        <table:table-row table:style-name="TableLine1664667989568">
          <table:table-cell table:style-name="Taula16.A16" office:value-type="string">
            <text:p text:style-name="P2"><text:a xlink:type="simple" xlink:href="https://apps.veu.ua.es/archivo_represaliados/records/2951" text:style-name="Internet_20_link" text:visited-style-name="Visited_20_Internet_20_Link"><text:span text:style-name="T16">TORREGROSA MARTÍNEZ, Francisco</text:span></text:a></text:p>
          </table:table-cell>
        </table:table-row>
        <table:table-row table:style-name="TableLine1664667984944">
          <table:table-cell table:style-name="Taula16.A17" office:value-type="string">
            <text:p text:style-name="P2"><text:a xlink:type="simple" xlink:href="https://apps.veu.ua.es/archivo_represaliados/records/2952" text:style-name="Internet_20_link" text:visited-style-name="Visited_20_Internet_20_Link"><text:span text:style-name="T16">TORREGROSA PASTOR, Enrique, (a) Mareta</text:span></text:a></text:p>
          </table:table-cell>
        </table:table-row>
        <table:table-row table:style-name="TableLine1664667978688">
          <table:table-cell table:style-name="Taula16.A18" office:value-type="string">
            <text:p text:style-name="P2"><text:a xlink:type="simple" xlink:href="https://apps.veu.ua.es/archivo_represaliados/records/2953" text:style-name="Internet_20_link" text:visited-style-name="Visited_20_Internet_20_Link"><text:span text:style-name="T16">VALLS MOMPÓ, Francisco</text:span></text:a></text:p>
          </table:table-cell>
        </table:table-row>
        <table:table-row table:style-name="TableLine1664667975424">
          <table:table-cell table:style-name="Taula16.A19" office:value-type="string">
            <text:p text:style-name="P2"><text:a xlink:type="simple" xlink:href="https://apps.veu.ua.es/archivo_represaliados/records/25727" text:style-name="Internet_20_link" text:visited-style-name="Visited_20_Internet_20_Link"><text:span text:style-name="T16">VALLS MOMPÓ, Joaquín.</text:span></text:a></text:p>
          </table:table-cell>
        </table:table-row>
        <table:table-row table:style-name="TableLine1664667987664">
          <table:table-cell table:style-name="Taula16.A20" office:value-type="string">
            <text:p text:style-name="P2"><text:a xlink:type="simple" xlink:href="https://apps.veu.ua.es/archivo_represaliados/records/2954" text:style-name="Internet_20_link" text:visited-style-name="Visited_20_Internet_20_Link"><text:span text:style-name="T16">VALLS MOMPÓ, Ramón</text:span></text:a></text:p>
          </table:table-cell>
        </table:table-row>
        <table:table-row table:style-name="TableLine1664667987936">
          <table:table-cell table:style-name="Taula16.A21" office:value-type="string">
            <text:p text:style-name="P2"><text:a xlink:type="simple" xlink:href="https://apps.veu.ua.es/archivo_represaliados/records/2955" text:style-name="Internet_20_link" text:visited-style-name="Visited_20_Internet_20_Link"><text:span text:style-name="T16">VELÁZQUEZ QUILES</text:span></text:a></text:p>
          </table:table-cell>
        </table:table-row>
        <table:table-row table:style-name="TableLine1664667974064">
          <table:table-cell table:style-name="Taula16.A22" office:value-type="string">
            <text:p text:style-name="P2"><text:a xlink:type="simple" xlink:href="https://apps.veu.ua.es/archivo_represaliados/records/2956" text:style-name="Internet_20_link" text:visited-style-name="Visited_20_Internet_20_Link"><text:span text:style-name="T16">VICENT RAGUÉS, Hermenegildo</text:span></text:a></text:p>
          </table:table-cell>
        </table:table-row>
      </table:table>
      <text:p text:style-name="P10"/>
      <text:p text:style-name="P1"><text:span text:style-name="T10">G</text:span><text:span text:style-name="T9">orga - </text:span><text:a xlink:type="simple" xlink:href="https://apps.veu.ua.es/archivo_represaliados/region" text:style-name="Internet_20_link" text:visited-style-name="Visited_20_Internet_20_Link"><text:span text:style-name="T5">El Comtat</text:span></text:a></text:p>
      <text:p text:style-name="P5">Lista de represaliados 14</text:p>
      <text:p text:style-name="P12">Francisco Moreno Sáez</text:p>
      <text:p text:style-name="P14">Localidad perteneciente a la comarca del Comtat, que tenía 533 habitantes en 1930 y 522 en 1940. Ignoramos qué partidos políticos tenían más implantación en la localidad. Solo sabemos de la existencia de una sección de la Federación Provincial Campesina y de un radio del PCE, que se creó <text:soft-page-break/>ya en 1937, en el seno de la comarcal de Alcoi y que, según sus informes, sufrió el boicot de “otros partidos”.</text:p>
      <text:p text:style-name="P11"><text:span text:style-name="T7">Según los informes de alcaldía a la Causa General, fechados en 1941, tres vecinos fueron implicados en el asesinato del que fuera cura de la localidad, Juan Francés Pastor, crimen por el que fueron condenados a muerte dos vecinos de Alcoi -aunque naturales ambos de Gorga-: de ellos, uno fue condenado a 30 años de reclusión, por lo que fue enviado al Penal de El Dueso, y los otros dos pudieron demostrar que no habían tenido nada que ver “</text:span><text:span text:style-name="T11">en el referido asesinato</text:span><text:span text:style-name="T7">”. En el verano de 1936 se produjo la destrucción de altares e imágenes sagradas que se atribuyó a milicianos llegados desde Alcoi.</text:span></text:p>
      <text:p text:style-name="P14">En la posguerra, solamente doce vecinos, en su mayoría jornaleros, fueron encarcelados -casi todos en Alcoi-, procesados o juzgados, pero no sabemos sus condenas -salvo en el caso ya citado-. Diez personas fueron expedientadas por el Tribunal de Responsabilidades Políticas.</text:p>
      <text:p text:style-name="P18"/>
      <table:table table:name="Taula17" table:style-name="Taula17">
        <table:table-column table:style-name="Taula17.A"/>
        <table:table-row table:style-name="TableLine1664667986304">
          <table:table-cell table:style-name="Taula17.A1" office:value-type="string">
            <text:p text:style-name="P2"><text:a xlink:type="simple" xlink:href="https://apps.veu.ua.es/archivo_represaliados/records/2957" text:style-name="Internet_20_link" text:visited-style-name="Visited_20_Internet_20_Link"><text:span text:style-name="T16">ARACIL MONERRIS, Joaquín</text:span></text:a></text:p>
          </table:table-cell>
        </table:table-row>
        <table:table-row table:style-name="TableLine1664667988752">
          <table:table-cell table:style-name="Taula17.A2" office:value-type="string">
            <text:p text:style-name="P2"><text:a xlink:type="simple" xlink:href="https://apps.veu.ua.es/archivo_represaliados/records/25375" text:style-name="Internet_20_link" text:visited-style-name="Visited_20_Internet_20_Link"><text:span text:style-name="T16">BARRACHINA MOLTÓ, Emilio.</text:span></text:a></text:p>
          </table:table-cell>
        </table:table-row>
        <table:table-row table:style-name="TableLine1664667974336">
          <table:table-cell table:style-name="Taula17.A3" office:value-type="string">
            <text:p text:style-name="P2"><text:a xlink:type="simple" xlink:href="https://apps.veu.ua.es/archivo_represaliados/records/2958" text:style-name="Internet_20_link" text:visited-style-name="Visited_20_Internet_20_Link"><text:span text:style-name="T16">BROTONS OLCINA, Joaquín</text:span></text:a></text:p>
          </table:table-cell>
        </table:table-row>
        <table:table-row table:style-name="TableLine1664667977056">
          <table:table-cell table:style-name="Taula17.A4" office:value-type="string">
            <text:p text:style-name="P2"><text:a xlink:type="simple" xlink:href="https://apps.veu.ua.es/archivo_represaliados/records/25099" text:style-name="Internet_20_link" text:visited-style-name="Visited_20_Internet_20_Link"><text:span text:style-name="T16">CARCHANO NAVARRO, Luis.</text:span></text:a></text:p>
          </table:table-cell>
        </table:table-row>
        <table:table-row table:style-name="TableLine1664668004528">
          <table:table-cell table:style-name="Taula17.A5" office:value-type="string">
            <text:p text:style-name="P2"><text:a xlink:type="simple" xlink:href="https://apps.veu.ua.es/archivo_represaliados/records/2959" text:style-name="Internet_20_link" text:visited-style-name="Visited_20_Internet_20_Link"><text:span text:style-name="T16">COMPANY COMPANY, Juan</text:span></text:a></text:p>
          </table:table-cell>
        </table:table-row>
        <table:table-row table:style-name="TableLine1664667995824">
          <table:table-cell table:style-name="Taula17.A6" office:value-type="string">
            <text:p text:style-name="P2"><text:a xlink:type="simple" xlink:href="https://apps.veu.ua.es/archivo_represaliados/records/2960" text:style-name="Internet_20_link" text:visited-style-name="Visited_20_Internet_20_Link"><text:span text:style-name="T16">FERRÁNDIZ, Luis</text:span></text:a></text:p>
          </table:table-cell>
        </table:table-row>
        <table:table-row table:style-name="TableLine1664667992832">
          <table:table-cell table:style-name="Taula17.A7" office:value-type="string">
            <text:p text:style-name="P2"><text:a xlink:type="simple" xlink:href="https://apps.veu.ua.es/archivo_represaliados/records/2961" text:style-name="Internet_20_link" text:visited-style-name="Visited_20_Internet_20_Link"><text:span text:style-name="T16">GENÍS FERRÁNDEZ, Luis</text:span></text:a></text:p>
          </table:table-cell>
        </table:table-row>
        <table:table-row table:style-name="TableLine1664668004800">
          <table:table-cell table:style-name="Taula17.A8" office:value-type="string">
            <text:p text:style-name="P2"><text:a xlink:type="simple" xlink:href="https://apps.veu.ua.es/archivo_represaliados/records/2962" text:style-name="Internet_20_link" text:visited-style-name="Visited_20_Internet_20_Link"><text:span text:style-name="T16">GENÍS NAVARRO, José</text:span></text:a></text:p>
          </table:table-cell>
        </table:table-row>
        <table:table-row table:style-name="TableLine1664667996640">
          <table:table-cell table:style-name="Taula17.A9" office:value-type="string">
            <text:p text:style-name="P2"><text:a xlink:type="simple" xlink:href="https://apps.veu.ua.es/archivo_represaliados/records/2963" text:style-name="Internet_20_link" text:visited-style-name="Visited_20_Internet_20_Link"><text:span text:style-name="T16">LÓPEZ SEGURA, Cándido</text:span></text:a></text:p>
          </table:table-cell>
        </table:table-row>
        <table:table-row table:style-name="TableLine1664668005616">
          <table:table-cell table:style-name="Taula17.A10" office:value-type="string">
            <text:p text:style-name="P2"><text:a xlink:type="simple" xlink:href="https://apps.veu.ua.es/archivo_represaliados/records/2964" text:style-name="Internet_20_link" text:visited-style-name="Visited_20_Internet_20_Link"><text:span text:style-name="T16">OLCINA ARACIL, Vicente</text:span></text:a></text:p>
          </table:table-cell>
        </table:table-row>
        <table:table-row table:style-name="TableLine1664667997456">
          <table:table-cell table:style-name="Taula17.A11" office:value-type="string">
            <text:p text:style-name="P2"><text:a xlink:type="simple" xlink:href="https://apps.veu.ua.es/archivo_represaliados/records/2965" text:style-name="Internet_20_link" text:visited-style-name="Visited_20_Internet_20_Link"><text:span text:style-name="T16">REIG SÁNCHEZ / SANZ, Antonio</text:span></text:a></text:p>
          </table:table-cell>
        </table:table-row>
        <table:table-row table:style-name="TableLine1664668006704">
          <table:table-cell table:style-name="Taula17.A12" office:value-type="string">
            <text:p text:style-name="P2"><text:a xlink:type="simple" xlink:href="https://apps.veu.ua.es/archivo_represaliados/records/2966" text:style-name="Internet_20_link" text:visited-style-name="Visited_20_Internet_20_Link"><text:span text:style-name="T16">ROS CANTÓ, Vicente</text:span></text:a></text:p>
          </table:table-cell>
        </table:table-row>
        <table:table-row table:style-name="TableLine1664668002080">
          <table:table-cell table:style-name="Taula17.A13" office:value-type="string">
            <text:p text:style-name="P2"><text:a xlink:type="simple" xlink:href="https://apps.veu.ua.es/archivo_represaliados/records/2967" text:style-name="Internet_20_link" text:visited-style-name="Visited_20_Internet_20_Link"><text:span text:style-name="T16">SEGURA CANTO, Ismael</text:span></text:a></text:p>
          </table:table-cell>
        </table:table-row>
        <table:table-row table:style-name="TableLine1664667996912">
          <table:table-cell table:style-name="Taula17.A14" office:value-type="string">
            <text:p text:style-name="P2"><text:a xlink:type="simple" xlink:href="https://apps.veu.ua.es/archivo_represaliados/records/2968" text:style-name="Internet_20_link" text:visited-style-name="Visited_20_Internet_20_Link"><text:span text:style-name="T16">SEGURA CANTÓ, Miguel</text:span></text:a></text:p>
          </table:table-cell>
        </table:table-row>
      </table:table>
      <text:p text:style-name="P10"/>
      <text:p text:style-name="P1"><text:span text:style-name="T9">L’Alqueria d'Asnar - </text:span><text:a xlink:type="simple" xlink:href="https://apps.veu.ua.es/archivo_represaliados/region" text:style-name="Internet_20_link" text:visited-style-name="Visited_20_Internet_20_Link"><text:span text:style-name="T5">El Comtat</text:span></text:a></text:p>
      <text:p text:style-name="P5">Lista de represaliados 18</text:p>
      <text:p text:style-name="P12">Francisco Moreno Sáez</text:p>
      <text:p text:style-name="P11"><text:span text:style-name="T7">Localidad perteneciente a la comarca del Comtat, que tenía 378 habitantes en 1930 y 439 en 1940. Las organizaciones obreras existentes -PSOE, UGT, JSU, PCE- no debieron de ser demasiado vigorosas. Resulta curioso un informe de la guardia civil, según el cual los fundadores del PSOE, en los </text:span><text:soft-page-break/><text:span text:style-name="T7">primeros meses de la República fueron personas de derechas, uno de ellos dirigente del Partido Conservador: “</text:span><text:span text:style-name="T11">El motivo de fundar dicha AS obedecía a que estando organizada en la localidad ya, los individuos de verdaderos sentimientos izquierdistas en partidos de este ideal, los de ideología derechista, para poder ejercer el mando, adoptaron la denominación socialista, sin hacer uso de sus doctrinas perturbadoras</text:span><text:span text:style-name="T7">”. Sin embargo y según la misma guardia civil, según otro informe fechado en 1948, el pueblo era “</text:span><text:span text:style-name="T11">en casi su totalidad izquierdista".</text:span></text:p>
      <text:p text:style-name="P11"><text:span text:style-name="T7">Durante la guerra, seis vecinos fueron declarados facciosos. Según la Causa General, en julio de 1936 fue quemada la Iglesia y saqueados sus enseres. No se citaban sospechosos en concreto, pero se aseguraba que “</text:span><text:span text:style-name="T11">por ser un pueblo eminentemente de izquierdas antes del GMN, se ignora con certeza quien fuera el autor de los hechos, pues según averiguaciones asaltaron el templo casi la totalidad del pueblo</text:span><text:span text:style-name="T7">”.</text:span></text:p>
      <text:p text:style-name="P11"><text:span text:style-name="T7">Casi todos los represaliados durante el franquismo eran trabajadores de Papeleras Reunidas y jornaleros del campo. Fueron acusados de haber desempeñado cargos en el Ayuntamiento o en el control de alguna fábrica, haber intervenido en detenciones o exigencias de dinero, haber hecho propaganda de la ""causa roja"" o haber marchado voluntario al ejército republicano. Dos vecinos fueron condenados por adhesión a la rebelión a muerte, pero se les conmutó esa pena por la de 30 años de reclusión mayor, que también se aplicó a un tercero, que había sido comisario político. Los dos primeros no estuvieron implicados en ningún delito de sangre. Casi todos estuvieron presos en Alcoi y en Alicante. Ocho vecinos, que no fueron juzgados ni condenados, eran sin embargo constantemente vigilados por la guardia civil, que les consideraba peligrosos para la Causa Nacional. La Ley de Responsabilidades Políticas solo se aplicó a un vecino</text:span><text:span text:style-name="T4">.</text:span></text:p>
      <text:p text:style-name="P22"/>
      <text:p text:style-name="P9"><text:span text:style-name="T20">l</text:span>ista de represaliados: 18</text:p>
      <table:table table:name="Taula18" table:style-name="Taula18">
        <table:table-column table:style-name="Taula18.A"/>
        <table:table-row table:style-name="TableLine1664667973248">
          <table:table-cell table:style-name="Taula18.A1" office:value-type="string">
            <text:p text:style-name="P2"><text:a xlink:type="simple" xlink:href="https://apps.veu.ua.es/archivo_represaliados/records/405" text:style-name="Internet_20_link" text:visited-style-name="Visited_20_Internet_20_Link"><text:span text:style-name="T16">CASTELLÓ SANTAMARÍA, Bautista</text:span></text:a></text:p>
          </table:table-cell>
        </table:table-row>
        <table:table-row table:style-name="TableLine1664667992560">
          <table:table-cell table:style-name="Taula18.A2" office:value-type="string">
            <text:p text:style-name="P2"><text:a xlink:type="simple" xlink:href="https://apps.veu.ua.es/archivo_represaliados/records/406" text:style-name="Internet_20_link" text:visited-style-name="Visited_20_Internet_20_Link"><text:span text:style-name="T16">CATALÁ SANFRANCISCO, Ramiro</text:span></text:a></text:p>
          </table:table-cell>
        </table:table-row>
        <table:table-row table:style-name="TableLine1664668001536">
          <table:table-cell table:style-name="Taula18.A3" office:value-type="string">
            <text:p text:style-name="P2"><text:a xlink:type="simple" xlink:href="https://apps.veu.ua.es/archivo_represaliados/records/407" text:style-name="Internet_20_link" text:visited-style-name="Visited_20_Internet_20_Link"><text:span text:style-name="T16">CATALÁ SANFRANCISCO, Vicente</text:span></text:a></text:p>
          </table:table-cell>
        </table:table-row>
        <table:table-row table:style-name="TableLine1664667994192">
          <table:table-cell table:style-name="Taula18.A4" office:value-type="string">
            <text:p text:style-name="P2"><text:a xlink:type="simple" xlink:href="https://apps.veu.ua.es/archivo_represaliados/records/408" text:style-name="Internet_20_link" text:visited-style-name="Visited_20_Internet_20_Link"><text:span text:style-name="T16">GUILLÉN SANJUAN, José</text:span></text:a></text:p>
          </table:table-cell>
        </table:table-row>
        <table:table-row table:style-name="TableLine1664668007248">
          <table:table-cell table:style-name="Taula18.A5" office:value-type="string">
            <text:p text:style-name="P2"><text:a xlink:type="simple" xlink:href="https://apps.veu.ua.es/archivo_represaliados/records/410" text:style-name="Internet_20_link" text:visited-style-name="Visited_20_Internet_20_Link"><text:span text:style-name="T16">MONTAVA GUILLÉN, Vicente</text:span></text:a></text:p>
          </table:table-cell>
        </table:table-row>
        <table:table-row table:style-name="TableLine1664667991200">
          <table:table-cell table:style-name="Taula18.A6" office:value-type="string">
            <text:p text:style-name="P2"><text:a xlink:type="simple" xlink:href="https://apps.veu.ua.es/archivo_represaliados/records/411" text:style-name="Internet_20_link" text:visited-style-name="Visited_20_Internet_20_Link"><text:span text:style-name="T16">MONTAVA PASCUAL, Francisco, (a) Moya</text:span></text:a></text:p>
          </table:table-cell>
        </table:table-row>
        <table:table-row table:style-name="TableLine1664667993920">
          <table:table-cell table:style-name="Taula18.A7" office:value-type="string">
            <text:p text:style-name="P2"><text:a xlink:type="simple" xlink:href="https://apps.veu.ua.es/archivo_represaliados/records/412" text:style-name="Internet_20_link" text:visited-style-name="Visited_20_Internet_20_Link"><text:span text:style-name="T16">OLCINA SOLVES, Bautista</text:span></text:a></text:p>
          </table:table-cell>
        </table:table-row>
        <table:table-row table:style-name="TableLine1664668002624">
          <table:table-cell table:style-name="Taula18.A8" office:value-type="string">
            <text:p text:style-name="P2"><text:a xlink:type="simple" xlink:href="https://apps.veu.ua.es/archivo_represaliados/records/413" text:style-name="Internet_20_link" text:visited-style-name="Visited_20_Internet_20_Link"><text:span text:style-name="T16">PASCUAL CASTELLÓ, Francisco, (a) El Rullo</text:span></text:a></text:p>
          </table:table-cell>
        </table:table-row>
        <table:table-row table:style-name="TableLine1664668002896">
          <table:table-cell table:style-name="Taula18.A9" office:value-type="string">
            <text:p text:style-name="P2"><text:a xlink:type="simple" xlink:href="https://apps.veu.ua.es/archivo_represaliados/records/414" text:style-name="Internet_20_link" text:visited-style-name="Visited_20_Internet_20_Link"><text:span text:style-name="T16">PAYÁ VICEDO, José, (a) El Negro</text:span></text:a></text:p>
          </table:table-cell>
        </table:table-row>
        <text:soft-page-break/>
        <table:table-row table:style-name="TableLine1664667998272">
          <table:table-cell table:style-name="Taula18.A10" office:value-type="string">
            <text:p text:style-name="P2"><text:a xlink:type="simple" xlink:href="https://apps.veu.ua.es/archivo_represaliados/records/415" text:style-name="Internet_20_link" text:visited-style-name="Visited_20_Internet_20_Link"><text:span text:style-name="T16">PRATS FERRÁNDIZ, José, (a) Chaparro</text:span></text:a></text:p>
          </table:table-cell>
        </table:table-row>
        <table:table-row table:style-name="TableLine1664667999088">
          <table:table-cell table:style-name="Taula18.A11" office:value-type="string">
            <text:p text:style-name="P2"><text:a xlink:type="simple" xlink:href="https://apps.veu.ua.es/archivo_represaliados/records/416" text:style-name="Internet_20_link" text:visited-style-name="Visited_20_Internet_20_Link"><text:span text:style-name="T16">PRATS FERRER, José Mª</text:span></text:a></text:p>
          </table:table-cell>
        </table:table-row>
        <table:table-row table:style-name="TableLine1664668000176">
          <table:table-cell table:style-name="Taula18.A12" office:value-type="string">
            <text:p text:style-name="P2"><text:a xlink:type="simple" xlink:href="https://apps.veu.ua.es/archivo_represaliados/records/417" text:style-name="Internet_20_link" text:visited-style-name="Visited_20_Internet_20_Link"><text:span text:style-name="T16">RICHART PRATS, Bautista</text:span></text:a></text:p>
          </table:table-cell>
        </table:table-row>
        <table:table-row table:style-name="TableLine1664667994464">
          <table:table-cell table:style-name="Taula18.A13" office:value-type="string">
            <text:p text:style-name="P2"><text:a xlink:type="simple" xlink:href="https://apps.veu.ua.es/archivo_represaliados/records/418" text:style-name="Internet_20_link" text:visited-style-name="Visited_20_Internet_20_Link"><text:span text:style-name="T16">SANTAMARÍA CASTELLÓ, Bautista</text:span></text:a></text:p>
          </table:table-cell>
        </table:table-row>
        <table:table-row table:style-name="TableLine1664668000448">
          <table:table-cell table:style-name="Taula18.A14" office:value-type="string">
            <text:p text:style-name="P2"><text:a xlink:type="simple" xlink:href="https://apps.veu.ua.es/archivo_represaliados/records/419" text:style-name="Internet_20_link" text:visited-style-name="Visited_20_Internet_20_Link"><text:span text:style-name="T16">SENABRE MONTAVA, Francisco, (a) El Pelegrino</text:span></text:a></text:p>
          </table:table-cell>
        </table:table-row>
        <table:table-row table:style-name="TableLine1664668000720">
          <table:table-cell table:style-name="Taula18.A15" office:value-type="string">
            <text:p text:style-name="P2"><text:a xlink:type="simple" xlink:href="https://apps.veu.ua.es/archivo_represaliados/records/420" text:style-name="Internet_20_link" text:visited-style-name="Visited_20_Internet_20_Link"><text:span text:style-name="T16">SENABRE MONTAVA, Miguel, (a) Pelegrino</text:span></text:a></text:p>
          </table:table-cell>
        </table:table-row>
        <table:table-row table:style-name="TableLine1664668001808">
          <table:table-cell table:style-name="Taula18.A16" office:value-type="string">
            <text:p text:style-name="P2"><text:a xlink:type="simple" xlink:href="https://apps.veu.ua.es/archivo_represaliados/records/421" text:style-name="Internet_20_link" text:visited-style-name="Visited_20_Internet_20_Link"><text:span text:style-name="T16">SENABRE MONTAVA, Vicente</text:span></text:a></text:p>
          </table:table-cell>
        </table:table-row>
        <table:table-row table:style-name="TableLine1664668005888">
          <table:table-cell table:style-name="Taula18.A17" office:value-type="string">
            <text:p text:style-name="P2"><text:a xlink:type="simple" xlink:href="https://apps.veu.ua.es/archivo_represaliados/records/422" text:style-name="Internet_20_link" text:visited-style-name="Visited_20_Internet_20_Link"><text:span text:style-name="T16">SUCH GARCÍA, Federico</text:span></text:a></text:p>
          </table:table-cell>
        </table:table-row>
        <table:table-row table:style-name="TableLine1664667993104">
          <table:table-cell table:style-name="Taula18.A18" office:value-type="string">
            <text:p text:style-name="P2"><text:a xlink:type="simple" xlink:href="https://apps.veu.ua.es/archivo_represaliados/records/25242" text:style-name="Internet_20_link" text:visited-style-name="Visited_20_Internet_20_Link"><text:span text:style-name="T16">TORREGROSA PRATS, Vicente, (a) Guito.</text:span></text:a></text:p>
          </table:table-cell>
        </table:table-row>
      </table:table>
      <text:p text:style-name="P10"/>
      <text:p text:style-name="P1"><text:span text:style-name="T9">Lorxa – L’Orxa - </text:span><text:a xlink:type="simple" xlink:href="https://apps.veu.ua.es/archivo_represaliados/region" text:style-name="Internet_20_link" text:visited-style-name="Visited_20_Internet_20_Link"><text:span text:style-name="T5">El Comtat</text:span></text:a></text:p>
      <text:p text:style-name="P5">Lista de represaliados: 74 </text:p>
      <text:p text:style-name="P12">Francisco Moreno Sáez</text:p>
      <text:p text:style-name="P14">Localidad perteneciente a la comarca del Comtat, que tenía 1.415 habitantes en 1930 y 1.366 en 1940. La Agrupación Socialista de L'Orxa fue fundada en mayo de 1931 y en el primer semestre de 1937 tenía 35 afiliados. El Radio del PCE pertenecía a la comarcal de Alcoi y ambos partidos controlaban las sociedades obreras afectas a UGT. La CNT también tenía una importante presencia en la vida sindical y política de la localidad, en la que había, además, algunos afiliados a IR. La industria papelera de la localidad -sobre todo la fábrica Pérez y Aracil- fue colectivizada y administrada conjuntamente por UGT y CNT.</text:p>
      <text:p text:style-name="P11"><text:span text:style-name="T7">La Causa General recogía una relación de once vecinos de la localidad, todos afiliados a Derecha Regional Valenciana, que fueron asesinados, aunque en diez casos no fue encontrado el cadáver; en al menos ocho de los casos, se trataría de soldados que o bien murieron en el frente o fueron fusilados, acusados -con o sin fundamento- de tratar de pasarse a las tropas rebeldes y sobre los que posiblemente existirían informes políticos negativos enviados desde la localidad. Se acusaba de todas ellas a los miembros del Comité Revolucionario: la relativa levedad -solo uno de ellos, el alcalde cenetista Salvador Calafat Seguí, fue condenado a la pena de muerte y ejecutado- de las condenas de los Consejos de guerra franquistas parece abonar la tesis de Miguel Ors de que esas muertes no tuvieron "</text:span><text:span text:style-name="T11">relación directa</text:span><text:span text:style-name="T7">"" con el municipio. Además, la Causa General citaba algunos saqueos de fincas y domicilios particulares así como la destrucción de la Iglesia con sus objetos de culto y el Calvario. Ningún vecino fue declarado faccioso.</text:span></text:p>
      <text:p text:style-name="P14">La mayoría de los encarcelados durante el franquismo eran papeleros o jornaleros agrícolas. Fueron acusados de los delitos ya citados, de diversas <text:soft-page-break/>actuaciones anteriores a la guerra civil -enfrentamientos con las derechas de la localidad-, haber desempeñado cargos directivos en el Ayuntamiento o en los Comités del Frente Popular o de control de las fábricas, haber detenido y trasladado a Alcoi a varias personas o haber viajado a Gandía para detener a otros vecinos, haber sido milicianos y voluntarios, haber participado en el asalto al cuartel de Infantería de Alcoi o haber tratado de encontrar a quienes, emboscados, trataban de evitar su envío al frente. Solo hubo dos condenas pro adhesión a la rebelión, siendo el resto por auxilio a la rebelión, en torno varias de ellas a los doce años de cárcel. Estuvieron presos en Alcoi -La Abastecedora, el Hospital Sueco-Noruego-, Alicante, Elche y Novelda, en la provincia, Portaceli, Valencia y diversas cárceles de Madrid. Algunos vecinos fueron enviados a trabajar en Argés (Toledo), Bielsa (Huesca), Talavera de la Reina, el pantano de Benagéber en Valencia, Sama de Langreo o las obras del ferrocarril Madrid-Burgos, en Colmenar Viejo. La Ley de Responsabilidades Políticas se aplicó a 25 vecinos y otro murió de anemia en el Hospital Oliver, a los 27 años.</text:p>
      <text:p text:style-name="P11"><text:span text:style-name="T7">Por hechos posteriores a abril de 1939 fueron detenidos, multados, procesados o condenados varios vecinos: dos -entre ellos, la única mujer represaliada- por haber dado asilo a tres implicados en la muerte del inspector Maján, en la partida de Perleta (Elche), que fueron después muertos por la guardia civil-; cinco por sus comentarios ofensivos para el Régimen o el jefe del estado, o su labor derrotista; siete, enviados en 1943 al Reformatorio de Alicante, en el que permanecieron unas semanas, por considerarles la guardia civil incluidos en la orden de detener a ""</text:span><text:span text:style-name="T11">los elementos juzgados peligrosos</text:span><text:span text:style-name="T7">"". En septiembre de 1945 un grupo de guerrilleros antifranquistas ""ocuparon"" L'Orxa durante unas horas y se acusó a varios vecinos de haberles dado comida, cobijo e información. Fueron encarcelados en Valencia, acusados de rebelión militar, y juzgados en Consejo de guerra en 1950: de ellos, dos fueron absueltos, pero otros dos fueron condenados a ocho años de cárcel1.</text:span></text:p>
      <text:p text:style-name="P14">1 Sobre estos hechos se puede encontrar información en el AHPA, Legajos 1133, 9249 y 5300.</text:p>
      <table:table table:name="Taula19" table:style-name="Taula19">
        <table:table-column table:style-name="Taula19.A"/>
        <table:table-row table:style-name="TableLine1664668006432">
          <table:table-cell table:style-name="Taula19.A1" office:value-type="string">
            <text:p text:style-name="P2"><text:a xlink:type="simple" xlink:href="https://apps.veu.ua.es/archivo_represaliados/records/3428" text:style-name="Internet_20_link" text:visited-style-name="Visited_20_Internet_20_Link"><text:span text:style-name="T16">ALEMANY CLOQUELL, Antonio</text:span></text:a></text:p>
          </table:table-cell>
        </table:table-row>
        <table:table-row table:style-name="TableLine1664668003984">
          <table:table-cell table:style-name="Taula19.A2" office:value-type="string">
            <text:p text:style-name="P2"><text:a xlink:type="simple" xlink:href="https://apps.veu.ua.es/archivo_represaliados/records/3429" text:style-name="Internet_20_link" text:visited-style-name="Visited_20_Internet_20_Link"><text:span text:style-name="T16">BATALLER ESCRIVÁ, Vicente, (a) Sarmiento</text:span></text:a></text:p>
          </table:table-cell>
        </table:table-row>
        <table:table-row table:style-name="TableLine1664668007520">
          <table:table-cell table:style-name="Taula19.A3" office:value-type="string">
            <text:p text:style-name="P2"><text:a xlink:type="simple" xlink:href="https://apps.veu.ua.es/archivo_represaliados/records/3430" text:style-name="Internet_20_link" text:visited-style-name="Visited_20_Internet_20_Link"><text:span text:style-name="T16">BONET CALAFAT, Antonio</text:span></text:a></text:p>
          </table:table-cell>
        </table:table-row>
        <table:table-row table:style-name="TableLine1664668013504">
          <table:table-cell table:style-name="Taula19.A4" office:value-type="string">
            <text:p text:style-name="P2"><text:a xlink:type="simple" xlink:href="https://apps.veu.ua.es/archivo_represaliados/records/3431" text:style-name="Internet_20_link" text:visited-style-name="Visited_20_Internet_20_Link"><text:span text:style-name="T16">BONET CALAFAT, Luis</text:span></text:a></text:p>
          </table:table-cell>
        </table:table-row>
        <table:table-row table:style-name="TableLine1664668011056">
          <table:table-cell table:style-name="Taula19.A5" office:value-type="string">
            <text:p text:style-name="P2"><text:a xlink:type="simple" xlink:href="https://apps.veu.ua.es/archivo_represaliados/records/3432" text:style-name="Internet_20_link" text:visited-style-name="Visited_20_Internet_20_Link"><text:span text:style-name="T16">BONET CLOQUELL, Vicente / Francisco</text:span></text:a></text:p>
          </table:table-cell>
        </table:table-row>
        <table:table-row table:style-name="TableLine1664668009152">
          <table:table-cell table:style-name="Taula19.A6" office:value-type="string">
            <text:p text:style-name="P2"><text:a xlink:type="simple" xlink:href="https://apps.veu.ua.es/archivo_represaliados/records/3433" text:style-name="Internet_20_link" text:visited-style-name="Visited_20_Internet_20_Link"><text:span text:style-name="T16">BONET ENGUIX, Bautista</text:span></text:a></text:p>
          </table:table-cell>
        </table:table-row>
        <text:soft-page-break/>
        <table:table-row table:style-name="TableLine1664668011328">
          <table:table-cell table:style-name="Taula19.A7" office:value-type="string">
            <text:p text:style-name="P2"><text:a xlink:type="simple" xlink:href="https://apps.veu.ua.es/archivo_represaliados/records/3434" text:style-name="Internet_20_link" text:visited-style-name="Visited_20_Internet_20_Link"><text:span text:style-name="T16">BONET FERRÁNDIZ, Vicente</text:span></text:a></text:p>
          </table:table-cell>
        </table:table-row>
        <table:table-row table:style-name="TableLine1664668012144">
          <table:table-cell table:style-name="Taula19.A8" office:value-type="string">
            <text:p text:style-name="P2"><text:a xlink:type="simple" xlink:href="https://apps.veu.ua.es/archivo_represaliados/records/3435" text:style-name="Internet_20_link" text:visited-style-name="Visited_20_Internet_20_Link"><text:span text:style-name="T16">BONET MOLTÓ, José, (a) El Daniel</text:span></text:a></text:p>
          </table:table-cell>
        </table:table-row>
        <table:table-row table:style-name="TableLine1664668010512">
          <table:table-cell table:style-name="Taula19.A9" office:value-type="string">
            <text:p text:style-name="P2"><text:a xlink:type="simple" xlink:href="https://apps.veu.ua.es/archivo_represaliados/records/3436" text:style-name="Internet_20_link" text:visited-style-name="Visited_20_Internet_20_Link"><text:span text:style-name="T16">CALAFAT BONET, José</text:span></text:a></text:p>
          </table:table-cell>
        </table:table-row>
        <table:table-row table:style-name="TableLine1664668008064">
          <table:table-cell table:style-name="Taula19.A10" office:value-type="string">
            <text:p text:style-name="P2"><text:a xlink:type="simple" xlink:href="https://apps.veu.ua.es/archivo_represaliados/records/3438" text:style-name="Internet_20_link" text:visited-style-name="Visited_20_Internet_20_Link"><text:span text:style-name="T16">CALAFAT BONET, Tomás</text:span></text:a></text:p>
          </table:table-cell>
        </table:table-row>
        <table:table-row table:style-name="TableLine1664668015952">
          <table:table-cell table:style-name="Taula19.A11" office:value-type="string">
            <text:p text:style-name="P2"><text:a xlink:type="simple" xlink:href="https://apps.veu.ua.es/archivo_represaliados/records/3437" text:style-name="Internet_20_link" text:visited-style-name="Visited_20_Internet_20_Link"><text:span text:style-name="T16">CALAFAT BONET, Tomás, (a) Manuela</text:span></text:a></text:p>
          </table:table-cell>
        </table:table-row>
        <table:table-row table:style-name="TableLine1664668012688">
          <table:table-cell table:style-name="Taula19.A12" office:value-type="string">
            <text:p text:style-name="P2"><text:a xlink:type="simple" xlink:href="https://apps.veu.ua.es/archivo_represaliados/records/3439" text:style-name="Internet_20_link" text:visited-style-name="Visited_20_Internet_20_Link"><text:span text:style-name="T16">CALAFAT MOLTÓ, Miguel</text:span></text:a></text:p>
          </table:table-cell>
        </table:table-row>
        <table:table-row table:style-name="TableLine1664668012416">
          <table:table-cell table:style-name="Taula19.A13" office:value-type="string">
            <text:p text:style-name="P2"><text:a xlink:type="simple" xlink:href="https://apps.veu.ua.es/archivo_represaliados/records/3440" text:style-name="Internet_20_link" text:visited-style-name="Visited_20_Internet_20_Link"><text:span text:style-name="T16">CALAFAT PÉREZ, Francisco</text:span></text:a></text:p>
          </table:table-cell>
        </table:table-row>
        <table:table-row table:style-name="TableLine1664668014864">
          <table:table-cell table:style-name="Taula19.A14" office:value-type="string">
            <text:p text:style-name="P2"><text:a xlink:type="simple" xlink:href="https://apps.veu.ua.es/archivo_represaliados/records/3441" text:style-name="Internet_20_link" text:visited-style-name="Visited_20_Internet_20_Link"><text:span text:style-name="T16">CALAFAT SEGUÍ, Miguel, (a) Cantaque</text:span></text:a></text:p>
          </table:table-cell>
        </table:table-row>
        <table:table-row table:style-name="TableLine1664668015408">
          <table:table-cell table:style-name="Taula19.A15" office:value-type="string">
            <text:p text:style-name="P2"><text:a xlink:type="simple" xlink:href="https://apps.veu.ua.es/archivo_represaliados/records/3442" text:style-name="Internet_20_link" text:visited-style-name="Visited_20_Internet_20_Link"><text:span text:style-name="T16">CALAFAT SEGUÍ, Salvador</text:span></text:a></text:p>
          </table:table-cell>
        </table:table-row>
        <table:table-row table:style-name="TableLine1664668016224">
          <table:table-cell table:style-name="Taula19.A16" office:value-type="string">
            <text:p text:style-name="P2"><text:a xlink:type="simple" xlink:href="https://apps.veu.ua.es/archivo_represaliados/records/3443" text:style-name="Internet_20_link" text:visited-style-name="Visited_20_Internet_20_Link"><text:span text:style-name="T16">CAMPS MARSÁ, Eugenio, (a) Carroja</text:span></text:a></text:p>
          </table:table-cell>
        </table:table-row>
        <table:table-row table:style-name="TableLine1664668016496">
          <table:table-cell table:style-name="Taula19.A17" office:value-type="string">
            <text:p text:style-name="P2"><text:a xlink:type="simple" xlink:href="https://apps.veu.ua.es/archivo_represaliados/records/3444" text:style-name="Internet_20_link" text:visited-style-name="Visited_20_Internet_20_Link"><text:span text:style-name="T16">CAMPS MOLL, Enrique</text:span></text:a></text:p>
          </table:table-cell>
        </table:table-row>
        <table:table-row table:style-name="TableLine1664668008880">
          <table:table-cell table:style-name="Taula19.A18" office:value-type="string">
            <text:p text:style-name="P2"><text:a xlink:type="simple" xlink:href="https://apps.veu.ua.es/archivo_represaliados/records/3445" text:style-name="Internet_20_link" text:visited-style-name="Visited_20_Internet_20_Link"><text:span text:style-name="T16">CLOQUELL CERVERA, Federico, (a) Rizo</text:span></text:a></text:p>
          </table:table-cell>
        </table:table-row>
        <table:table-row table:style-name="TableLine1664668010240">
          <table:table-cell table:style-name="Taula19.A19" office:value-type="string">
            <text:p text:style-name="P2"><text:a xlink:type="simple" xlink:href="https://apps.veu.ua.es/archivo_represaliados/records/3446" text:style-name="Internet_20_link" text:visited-style-name="Visited_20_Internet_20_Link"><text:span text:style-name="T16">CLOQUELL CLOQUELL, Miguel, (a) Rull</text:span></text:a></text:p>
          </table:table-cell>
        </table:table-row>
        <table:table-row table:style-name="TableLine1664666701008">
          <table:table-cell table:style-name="Taula19.A20" office:value-type="string">
            <text:p text:style-name="P2"><text:a xlink:type="simple" xlink:href="https://apps.veu.ua.es/archivo_represaliados/records/3447" text:style-name="Internet_20_link" text:visited-style-name="Visited_20_Internet_20_Link"><text:span text:style-name="T16">CLOQUELL ENGUIX, Salvador</text:span></text:a></text:p>
          </table:table-cell>
        </table:table-row>
        <table:table-row table:style-name="TableLine1664668424336">
          <table:table-cell table:style-name="Taula19.A21" office:value-type="string">
            <text:p text:style-name="P2"><text:a xlink:type="simple" xlink:href="https://apps.veu.ua.es/archivo_represaliados/records/3448" text:style-name="Internet_20_link" text:visited-style-name="Visited_20_Internet_20_Link"><text:span text:style-name="T16">CLOQUELL PALMER, José, (a) Flaro</text:span></text:a></text:p>
          </table:table-cell>
        </table:table-row>
        <table:table-row table:style-name="TableLine1664668429232">
          <table:table-cell table:style-name="Taula19.A22" office:value-type="string">
            <text:p text:style-name="P2"><text:a xlink:type="simple" xlink:href="https://apps.veu.ua.es/archivo_represaliados/records/3449" text:style-name="Internet_20_link" text:visited-style-name="Visited_20_Internet_20_Link"><text:span text:style-name="T16">CLOQUELL RUIZ, Enrique</text:span></text:a></text:p>
          </table:table-cell>
        </table:table-row>
        <table:table-row table:style-name="TableLine1664668429504">
          <table:table-cell table:style-name="Taula19.A23" office:value-type="string">
            <text:p text:style-name="P2"><text:a xlink:type="simple" xlink:href="https://apps.veu.ua.es/archivo_represaliados/records/3450" text:style-name="Internet_20_link" text:visited-style-name="Visited_20_Internet_20_Link"><text:span text:style-name="T16">CLOQUELL SAURA, José, (a) Sapet</text:span></text:a></text:p>
          </table:table-cell>
        </table:table-row>
        <table:table-row table:style-name="TableLine1664668431408">
          <table:table-cell table:style-name="Taula19.A24" office:value-type="string">
            <text:p text:style-name="P2"><text:a xlink:type="simple" xlink:href="https://apps.veu.ua.es/archivo_represaliados/records/3451" text:style-name="Internet_20_link" text:visited-style-name="Visited_20_Internet_20_Link"><text:span text:style-name="T16">DASÍ EXPÓSITO, Salvador</text:span></text:a></text:p>
          </table:table-cell>
        </table:table-row>
        <table:table-row table:style-name="TableLine1664668434672">
          <table:table-cell table:style-name="Taula19.A25" office:value-type="string">
            <text:p text:style-name="P2"><text:a xlink:type="simple" xlink:href="https://apps.veu.ua.es/archivo_represaliados/records/3452" text:style-name="Internet_20_link" text:visited-style-name="Visited_20_Internet_20_Link"><text:span text:style-name="T16">DOMÉNECH FERRÁNDEZ, Vicente</text:span></text:a></text:p>
          </table:table-cell>
        </table:table-row>
        <table:table-row table:style-name="TableLine1664668427872">
          <table:table-cell table:style-name="Taula19.A26" office:value-type="string">
            <text:p text:style-name="P2"><text:a xlink:type="simple" xlink:href="https://apps.veu.ua.es/archivo_represaliados/records/3453" text:style-name="Internet_20_link" text:visited-style-name="Visited_20_Internet_20_Link"><text:span text:style-name="T16">DOMENECH PALMER, Salvador</text:span></text:a></text:p>
          </table:table-cell>
        </table:table-row>
        <table:table-row table:style-name="TableLine1664668426784">
          <table:table-cell table:style-name="Taula19.A27" office:value-type="string">
            <text:p text:style-name="P2"><text:a xlink:type="simple" xlink:href="https://apps.veu.ua.es/archivo_represaliados/records/3454" text:style-name="Internet_20_link" text:visited-style-name="Visited_20_Internet_20_Link"><text:span text:style-name="T16">ESCRIVÁ BALAGUER, Marcelino</text:span></text:a></text:p>
          </table:table-cell>
        </table:table-row>
        <table:table-row table:style-name="TableLine1664668434400">
          <table:table-cell table:style-name="Taula19.A28" office:value-type="string">
            <text:p text:style-name="P2"><text:a xlink:type="simple" xlink:href="https://apps.veu.ua.es/archivo_represaliados/records/3455" text:style-name="Internet_20_link" text:visited-style-name="Visited_20_Internet_20_Link"><text:span text:style-name="T16">ESCRIVÁ PALMER, Salvador, (a) Valencia</text:span></text:a></text:p>
          </table:table-cell>
        </table:table-row>
        <table:table-row table:style-name="TableLine1664668425968">
          <table:table-cell table:style-name="Taula19.A29" office:value-type="string">
            <text:p text:style-name="P2"><text:a xlink:type="simple" xlink:href="https://apps.veu.ua.es/archivo_represaliados/records/3456" text:style-name="Internet_20_link" text:visited-style-name="Visited_20_Internet_20_Link"><text:span text:style-name="T16">FÉLIX MORATAL, Adrián</text:span></text:a></text:p>
          </table:table-cell>
        </table:table-row>
        <table:table-row table:style-name="TableLine1664668434128">
          <table:table-cell table:style-name="Taula19.A30" office:value-type="string">
            <text:p text:style-name="P2"><text:a xlink:type="simple" xlink:href="https://apps.veu.ua.es/archivo_represaliados/records/3457" text:style-name="Internet_20_link" text:visited-style-name="Visited_20_Internet_20_Link"><text:span text:style-name="T16">FERRÁNDIZ SEGUÍ, Vicente, (a) Félix</text:span></text:a></text:p>
          </table:table-cell>
        </table:table-row>
        <table:table-row table:style-name="TableLine1664668427056">
          <table:table-cell table:style-name="Taula19.A31" office:value-type="string">
            <text:p text:style-name="P2"><text:a xlink:type="simple" xlink:href="https://apps.veu.ua.es/archivo_represaliados/records/3458" text:style-name="Internet_20_link" text:visited-style-name="Visited_20_Internet_20_Link"><text:span text:style-name="T16">HILARIO BLANQUER, Juan</text:span></text:a></text:p>
          </table:table-cell>
        </table:table-row>
        <table:table-row table:style-name="TableLine1664668433584">
          <table:table-cell table:style-name="Taula19.A32" office:value-type="string">
            <text:p text:style-name="P2"><text:a xlink:type="simple" xlink:href="https://apps.veu.ua.es/archivo_represaliados/records/3459" text:style-name="Internet_20_link" text:visited-style-name="Visited_20_Internet_20_Link"><text:span text:style-name="T16">JUAN BONET, Alejo</text:span></text:a></text:p>
          </table:table-cell>
        </table:table-row>
        <table:table-row table:style-name="TableLine1664668423792">
          <table:table-cell table:style-name="Taula19.A33" office:value-type="string">
            <text:p text:style-name="P2"><text:a xlink:type="simple" xlink:href="https://apps.veu.ua.es/archivo_represaliados/records/3460" text:style-name="Internet_20_link" text:visited-style-name="Visited_20_Internet_20_Link"><text:span text:style-name="T16">JUAN BONET, Enrique</text:span></text:a></text:p>
          </table:table-cell>
        </table:table-row>
        <table:table-row table:style-name="TableLine1664668430048">
          <table:table-cell table:style-name="Taula19.A34" office:value-type="string">
            <text:p text:style-name="P2"><text:a xlink:type="simple" xlink:href="https://apps.veu.ua.es/archivo_represaliados/records/3461" text:style-name="Internet_20_link" text:visited-style-name="Visited_20_Internet_20_Link"><text:span text:style-name="T16">JUAN BONET, Francisco</text:span></text:a></text:p>
          </table:table-cell>
        </table:table-row>
        <table:table-row table:style-name="TableLine1664668424608">
          <table:table-cell table:style-name="Taula19.A35" office:value-type="string">
            <text:p text:style-name="P2"><text:a xlink:type="simple" xlink:href="https://apps.veu.ua.es/archivo_represaliados/records/3462" text:style-name="Internet_20_link" text:visited-style-name="Visited_20_Internet_20_Link"><text:span text:style-name="T16">JUAN BONET, Luis</text:span></text:a></text:p>
          </table:table-cell>
        </table:table-row>
        <table:table-row table:style-name="TableLine1664668431952">
          <table:table-cell table:style-name="Taula19.A36" office:value-type="string">
            <text:p text:style-name="P2"><text:a xlink:type="simple" xlink:href="https://apps.veu.ua.es/archivo_represaliados/records/3463" text:style-name="Internet_20_link" text:visited-style-name="Visited_20_Internet_20_Link"><text:span text:style-name="T16">JUAN CLOQUELL, Ramón, (a) Masiá</text:span></text:a></text:p>
          </table:table-cell>
        </table:table-row>
        <table:table-row table:style-name="TableLine1664668419440">
          <table:table-cell table:style-name="Taula19.A37" office:value-type="string">
            <text:p text:style-name="P2"><text:a xlink:type="simple" xlink:href="https://apps.veu.ua.es/archivo_represaliados/records/3464" text:style-name="Internet_20_link" text:visited-style-name="Visited_20_Internet_20_Link"><text:span text:style-name="T16">MARTÍNEZ GONZÁLBEZ / GOSÁLBEZ, , Joaquín</text:span></text:a></text:p>
          </table:table-cell>
        </table:table-row>
        <table:table-row table:style-name="TableLine1664668435760">
          <table:table-cell table:style-name="Taula19.A38" office:value-type="string">
            <text:p text:style-name="P2"><text:a xlink:type="simple" xlink:href="https://apps.veu.ua.es/archivo_represaliados/records/3465" text:style-name="Internet_20_link" text:visited-style-name="Visited_20_Internet_20_Link"><text:span text:style-name="T16">MAS CALAFAT, Asunción</text:span></text:a></text:p>
          </table:table-cell>
        </table:table-row>
        <table:table-row table:style-name="TableLine1664668435216">
          <table:table-cell table:style-name="Taula19.A39" office:value-type="string">
            <text:p text:style-name="P2"><text:a xlink:type="simple" xlink:href="https://apps.veu.ua.es/archivo_represaliados/records/3466" text:style-name="Internet_20_link" text:visited-style-name="Visited_20_Internet_20_Link"><text:span text:style-name="T16">MAS CLOQUELL, Bautista</text:span></text:a></text:p>
          </table:table-cell>
        </table:table-row>
        <table:table-row table:style-name="TableLine1664668432224">
          <table:table-cell table:style-name="Taula19.A40" office:value-type="string">
            <text:p text:style-name="P2"><text:a xlink:type="simple" xlink:href="https://apps.veu.ua.es/archivo_represaliados/records/3467" text:style-name="Internet_20_link" text:visited-style-name="Visited_20_Internet_20_Link"><text:span text:style-name="T16">MONTANER PALMER, Juan</text:span></text:a></text:p>
          </table:table-cell>
        </table:table-row>
        <table:table-row table:style-name="TableLine1664668430592">
          <table:table-cell table:style-name="Taula19.A41" office:value-type="string">
            <text:p text:style-name="P2"><text:a xlink:type="simple" xlink:href="https://apps.veu.ua.es/archivo_represaliados/records/3468" text:style-name="Internet_20_link" text:visited-style-name="Visited_20_Internet_20_Link"><text:span text:style-name="T16">MULET CLOQUELL, Vicente</text:span></text:a></text:p>
          </table:table-cell>
        </table:table-row>
        <table:table-row table:style-name="TableLine1664668425152">
          <table:table-cell table:style-name="Taula19.A42" office:value-type="string">
            <text:p text:style-name="P2"><text:a xlink:type="simple" xlink:href="https://apps.veu.ua.es/archivo_represaliados/records/3469" text:style-name="Internet_20_link" text:visited-style-name="Visited_20_Internet_20_Link"><text:span text:style-name="T16">NADAL CALAFAT, Antonio</text:span></text:a></text:p>
          </table:table-cell>
        </table:table-row>
        <table:table-row table:style-name="TableLine1664668420256">
          <table:table-cell table:style-name="Taula19.A43" office:value-type="string">
            <text:p text:style-name="P2"><text:a xlink:type="simple" xlink:href="https://apps.veu.ua.es/archivo_represaliados/records/3470" text:style-name="Internet_20_link" text:visited-style-name="Visited_20_Internet_20_Link"><text:span text:style-name="T16">NADAL CANET, Pedro</text:span></text:a></text:p>
          </table:table-cell>
        </table:table-row>
        <table:table-row table:style-name="TableLine1664668430864">
          <table:table-cell table:style-name="Taula19.A44" office:value-type="string">
            <text:p text:style-name="P2"><text:a xlink:type="simple" xlink:href="https://apps.veu.ua.es/archivo_represaliados/records/25486" text:style-name="Internet_20_link" text:visited-style-name="Visited_20_Internet_20_Link"><text:span text:style-name="T16">NADAL CLOQUELL, Miguel.</text:span></text:a></text:p>
          </table:table-cell>
        </table:table-row>
        <text:soft-page-break/>
        <table:table-row table:style-name="TableLine1664668432768">
          <table:table-cell table:style-name="Taula19.A45" office:value-type="string">
            <text:p text:style-name="P2"><text:a xlink:type="simple" xlink:href="https://apps.veu.ua.es/archivo_represaliados/records/3471" text:style-name="Internet_20_link" text:visited-style-name="Visited_20_Internet_20_Link"><text:span text:style-name="T16">NADAL MONZÓ, Francisco</text:span></text:a></text:p>
          </table:table-cell>
        </table:table-row>
        <table:table-row table:style-name="TableLine1664668421344">
          <table:table-cell table:style-name="Taula19.A46" office:value-type="string">
            <text:p text:style-name="P2"><text:a xlink:type="simple" xlink:href="https://apps.veu.ua.es/archivo_represaliados/records/3472" text:style-name="Internet_20_link" text:visited-style-name="Visited_20_Internet_20_Link"><text:span text:style-name="T16">NADAL MONZÓ, Rafael</text:span></text:a></text:p>
          </table:table-cell>
        </table:table-row>
        <table:table-row table:style-name="TableLine1664668436032">
          <table:table-cell table:style-name="Taula19.A47" office:value-type="string">
            <text:p text:style-name="P2"><text:a xlink:type="simple" xlink:href="https://apps.veu.ua.es/archivo_represaliados/records/3473" text:style-name="Internet_20_link" text:visited-style-name="Visited_20_Internet_20_Link"><text:span text:style-name="T16">PALMER BONET, Joaquín</text:span></text:a></text:p>
          </table:table-cell>
        </table:table-row>
        <table:table-row table:style-name="TableLine1664668436304">
          <table:table-cell table:style-name="Taula19.A48" office:value-type="string">
            <text:p text:style-name="P2"><text:a xlink:type="simple" xlink:href="https://apps.veu.ua.es/archivo_represaliados/records/3474" text:style-name="Internet_20_link" text:visited-style-name="Visited_20_Internet_20_Link"><text:span text:style-name="T16">PALMER CANET, Ángel</text:span></text:a></text:p>
          </table:table-cell>
        </table:table-row>
        <table:table-row table:style-name="TableLine1664668422976">
          <table:table-cell table:style-name="Taula19.A49" office:value-type="string">
            <text:p text:style-name="P2"><text:a xlink:type="simple" xlink:href="https://apps.veu.ua.es/archivo_represaliados/records/3475" text:style-name="Internet_20_link" text:visited-style-name="Visited_20_Internet_20_Link"><text:span text:style-name="T16">PALMER NADAL, Arturo</text:span></text:a></text:p>
          </table:table-cell>
        </table:table-row>
        <table:table-row table:style-name="TableLine1664668420800">
          <table:table-cell table:style-name="Taula19.A50" office:value-type="string">
            <text:p text:style-name="P2"><text:a xlink:type="simple" xlink:href="https://apps.veu.ua.es/archivo_represaliados/records/3476" text:style-name="Internet_20_link" text:visited-style-name="Visited_20_Internet_20_Link"><text:span text:style-name="T16">PALMER REIG, Benjamín</text:span></text:a></text:p>
          </table:table-cell>
        </table:table-row>
        <table:table-row table:style-name="TableLine1664668421888">
          <table:table-cell table:style-name="Taula19.A51" office:value-type="string">
            <text:p text:style-name="P2"><text:a xlink:type="simple" xlink:href="https://apps.veu.ua.es/archivo_represaliados/records/3477" text:style-name="Internet_20_link" text:visited-style-name="Visited_20_Internet_20_Link"><text:span text:style-name="T16">PELLICER DOMÉNECH, José María, (a) Pipa</text:span></text:a></text:p>
          </table:table-cell>
        </table:table-row>
        <table:table-row table:style-name="TableLine1664668423248">
          <table:table-cell table:style-name="Taula19.A52" office:value-type="string">
            <text:p text:style-name="P2"><text:a xlink:type="simple" xlink:href="https://apps.veu.ua.es/archivo_represaliados/records/3479" text:style-name="Internet_20_link" text:visited-style-name="Visited_20_Internet_20_Link"><text:span text:style-name="T16">PERIS EXPÓSITO, Francisco</text:span></text:a></text:p>
          </table:table-cell>
        </table:table-row>
        <table:table-row table:style-name="TableLine1664668445280">
          <table:table-cell table:style-name="Taula19.A53" office:value-type="string">
            <text:p text:style-name="P2"><text:a xlink:type="simple" xlink:href="https://apps.veu.ua.es/archivo_represaliados/records/3480" text:style-name="Internet_20_link" text:visited-style-name="Visited_20_Internet_20_Link"><text:span text:style-name="T16">PICORNELL CLOQUELL, Antonio Vicente</text:span></text:a></text:p>
          </table:table-cell>
        </table:table-row>
        <table:table-row table:style-name="TableLine1664668445824">
          <table:table-cell table:style-name="Taula19.A54" office:value-type="string">
            <text:p text:style-name="P2"><text:a xlink:type="simple" xlink:href="https://apps.veu.ua.es/archivo_represaliados/records/3481" text:style-name="Internet_20_link" text:visited-style-name="Visited_20_Internet_20_Link"><text:span text:style-name="T16">PUIG SEGUÍ, Miguel</text:span></text:a></text:p>
          </table:table-cell>
        </table:table-row>
        <table:table-row table:style-name="TableLine1664668452896">
          <table:table-cell table:style-name="Taula19.A55" office:value-type="string">
            <text:p text:style-name="P2"><text:a xlink:type="simple" xlink:href="https://apps.veu.ua.es/archivo_represaliados/records/25756" text:style-name="Internet_20_link" text:visited-style-name="Visited_20_Internet_20_Link"><text:span text:style-name="T16">RIBES LLORCA, Juan.</text:span></text:a></text:p>
          </table:table-cell>
        </table:table-row>
        <table:table-row table:style-name="TableLine1664668440928">
          <table:table-cell table:style-name="Taula19.A56" office:value-type="string">
            <text:p text:style-name="P2"><text:a xlink:type="simple" xlink:href="https://apps.veu.ua.es/archivo_represaliados/records/3482" text:style-name="Internet_20_link" text:visited-style-name="Visited_20_Internet_20_Link"><text:span text:style-name="T16">RIBES ROCA, Juan, (a) Liardo</text:span></text:a></text:p>
          </table:table-cell>
        </table:table-row>
        <table:table-row table:style-name="TableLine1664668443376">
          <table:table-cell table:style-name="Taula19.A57" office:value-type="string">
            <text:p text:style-name="P2"><text:a xlink:type="simple" xlink:href="https://apps.veu.ua.es/archivo_represaliados/records/3483" text:style-name="Internet_20_link" text:visited-style-name="Visited_20_Internet_20_Link"><text:span text:style-name="T16">RICHART GASCÓ, Andrés</text:span></text:a></text:p>
          </table:table-cell>
        </table:table-row>
        <table:table-row table:style-name="TableLine1664668448816">
          <table:table-cell table:style-name="Taula19.A58" office:value-type="string">
            <text:p text:style-name="P2"><text:a xlink:type="simple" xlink:href="https://apps.veu.ua.es/archivo_represaliados/records/3484" text:style-name="Internet_20_link" text:visited-style-name="Visited_20_Internet_20_Link"><text:span text:style-name="T16">SANCHÍS MORATAL, José</text:span></text:a></text:p>
          </table:table-cell>
        </table:table-row>
        <table:table-row table:style-name="TableLine1664668442016">
          <table:table-cell table:style-name="Taula19.A59" office:value-type="string">
            <text:p text:style-name="P2"><text:a xlink:type="simple" xlink:href="https://apps.veu.ua.es/archivo_represaliados/records/3485" text:style-name="Internet_20_link" text:visited-style-name="Visited_20_Internet_20_Link"><text:span text:style-name="T16">SANCHÍS MORATAL, Salvador</text:span></text:a></text:p>
          </table:table-cell>
        </table:table-row>
        <table:table-row table:style-name="TableLine1664668440656">
          <table:table-cell table:style-name="Taula19.A60" office:value-type="string">
            <text:p text:style-name="P2"><text:a xlink:type="simple" xlink:href="https://apps.veu.ua.es/archivo_represaliados/records/3486" text:style-name="Internet_20_link" text:visited-style-name="Visited_20_Internet_20_Link"><text:span text:style-name="T16">SANCHIS PALMER, José</text:span></text:a></text:p>
          </table:table-cell>
        </table:table-row>
        <table:table-row table:style-name="TableLine1664668436848">
          <table:table-cell table:style-name="Taula19.A61" office:value-type="string">
            <text:p text:style-name="P2"><text:a xlink:type="simple" xlink:href="https://apps.veu.ua.es/archivo_represaliados/records/3487" text:style-name="Internet_20_link" text:visited-style-name="Visited_20_Internet_20_Link"><text:span text:style-name="T16">SANCHIS PALMER, Vicente</text:span></text:a></text:p>
          </table:table-cell>
        </table:table-row>
        <table:table-row table:style-name="TableLine1664668438480">
          <table:table-cell table:style-name="Taula19.A62" office:value-type="string">
            <text:p text:style-name="P2"><text:a xlink:type="simple" xlink:href="https://apps.veu.ua.es/archivo_represaliados/records/3488" text:style-name="Internet_20_link" text:visited-style-name="Visited_20_Internet_20_Link"><text:span text:style-name="T16">SANZ TOMÁS, Cipriano</text:span></text:a></text:p>
          </table:table-cell>
        </table:table-row>
        <table:table-row table:style-name="TableLine1664668450720">
          <table:table-cell table:style-name="Taula19.A63" office:value-type="string">
            <text:p text:style-name="P2"><text:a xlink:type="simple" xlink:href="https://apps.veu.ua.es/archivo_represaliados/records/3489" text:style-name="Internet_20_link" text:visited-style-name="Visited_20_Internet_20_Link"><text:span text:style-name="T16">SASTRE VICENS, José</text:span></text:a></text:p>
          </table:table-cell>
        </table:table-row>
        <table:table-row table:style-name="TableLine1664668442560">
          <table:table-cell table:style-name="Taula19.A64" office:value-type="string">
            <text:p text:style-name="P2"><text:a xlink:type="simple" xlink:href="https://apps.veu.ua.es/archivo_represaliados/records/3490" text:style-name="Internet_20_link" text:visited-style-name="Visited_20_Internet_20_Link"><text:span text:style-name="T16">SEGUÍ BONET, Bautista</text:span></text:a></text:p>
          </table:table-cell>
        </table:table-row>
        <table:table-row table:style-name="TableLine1664668443648">
          <table:table-cell table:style-name="Taula19.A65" office:value-type="string">
            <text:p text:style-name="P2"><text:a xlink:type="simple" xlink:href="https://apps.veu.ua.es/archivo_represaliados/records/3491" text:style-name="Internet_20_link" text:visited-style-name="Visited_20_Internet_20_Link"><text:span text:style-name="T16">SEGUÍ VIDAL, Ismael</text:span></text:a></text:p>
          </table:table-cell>
        </table:table-row>
        <table:table-row table:style-name="TableLine1664668437936">
          <table:table-cell table:style-name="Taula19.A66" office:value-type="string">
            <text:p text:style-name="P2"><text:a xlink:type="simple" xlink:href="https://apps.veu.ua.es/archivo_represaliados/records/3492" text:style-name="Internet_20_link" text:visited-style-name="Visited_20_Internet_20_Link"><text:span text:style-name="T16">SEGUÍ VIDAL, José</text:span></text:a></text:p>
          </table:table-cell>
        </table:table-row>
        <table:table-row table:style-name="TableLine1664668443920">
          <table:table-cell table:style-name="Taula19.A67" office:value-type="string">
            <text:p text:style-name="P2"><text:a xlink:type="simple" xlink:href="https://apps.veu.ua.es/archivo_represaliados/records/3493" text:style-name="Internet_20_link" text:visited-style-name="Visited_20_Internet_20_Link"><text:span text:style-name="T16">TARONCHER BONET, Rafael</text:span></text:a></text:p>
          </table:table-cell>
        </table:table-row>
        <table:table-row table:style-name="TableLine1664668452624">
          <table:table-cell table:style-name="Taula19.A68" office:value-type="string">
            <text:p text:style-name="P2"><text:a xlink:type="simple" xlink:href="https://apps.veu.ua.es/archivo_represaliados/records/3494" text:style-name="Internet_20_link" text:visited-style-name="Visited_20_Internet_20_Link"><text:span text:style-name="T16">TOMÁS BONET, Ismael</text:span></text:a></text:p>
          </table:table-cell>
        </table:table-row>
        <table:table-row table:style-name="TableLine1664668445552">
          <table:table-cell table:style-name="Taula19.A69" office:value-type="string">
            <text:p text:style-name="P2"><text:a xlink:type="simple" xlink:href="https://apps.veu.ua.es/archivo_represaliados/records/3495" text:style-name="Internet_20_link" text:visited-style-name="Visited_20_Internet_20_Link"><text:span text:style-name="T16">TOMÁS ESCRIVÁ, Enrique, (a) Tintorero</text:span></text:a></text:p>
          </table:table-cell>
        </table:table-row>
        <table:table-row table:style-name="TableLine1664668451264">
          <table:table-cell table:style-name="Taula19.A70" office:value-type="string">
            <text:p text:style-name="P2"><text:a xlink:type="simple" xlink:href="https://apps.veu.ua.es/archivo_represaliados/records/3496" text:style-name="Internet_20_link" text:visited-style-name="Visited_20_Internet_20_Link"><text:span text:style-name="T16">TOMÁS ESCRIVÁ, Vicente</text:span></text:a></text:p>
          </table:table-cell>
        </table:table-row>
        <table:table-row table:style-name="TableLine1664668438208">
          <table:table-cell table:style-name="Taula19.A71" office:value-type="string">
            <text:p text:style-name="P2"><text:a xlink:type="simple" xlink:href="https://apps.veu.ua.es/archivo_represaliados/records/3497" text:style-name="Internet_20_link" text:visited-style-name="Visited_20_Internet_20_Link"><text:span text:style-name="T16">TORRES FORCADA, José</text:span></text:a></text:p>
          </table:table-cell>
        </table:table-row>
        <table:table-row table:style-name="TableLine1664668451808">
          <table:table-cell table:style-name="Taula19.A72" office:value-type="string">
            <text:p text:style-name="P2"><text:a xlink:type="simple" xlink:href="https://apps.veu.ua.es/archivo_represaliados/records/3498" text:style-name="Internet_20_link" text:visited-style-name="Visited_20_Internet_20_Link"><text:span text:style-name="T16">VIDAL CALAFAT, Joaquín, (a) Malaltes</text:span></text:a></text:p>
          </table:table-cell>
        </table:table-row>
        <table:table-row table:style-name="TableLine1664668448000">
          <table:table-cell table:style-name="Taula19.A73" office:value-type="string">
            <text:p text:style-name="P2"><text:a xlink:type="simple" xlink:href="https://apps.veu.ua.es/archivo_represaliados/records/3499" text:style-name="Internet_20_link" text:visited-style-name="Visited_20_Internet_20_Link"><text:span text:style-name="T16">VIDAL CALAFAT, José</text:span></text:a></text:p>
          </table:table-cell>
        </table:table-row>
        <table:table-row table:style-name="TableLine1664668446368">
          <table:table-cell table:style-name="Taula19.A74" office:value-type="string">
            <text:p text:style-name="P2"><text:a xlink:type="simple" xlink:href="https://apps.veu.ua.es/archivo_represaliados/records/3500" text:style-name="Internet_20_link" text:visited-style-name="Visited_20_Internet_20_Link"><text:span text:style-name="T16">VIDAL NAVARRO, Vicente Ramón</text:span></text:a></text:p>
          </table:table-cell>
        </table:table-row>
      </table:table>
      <text:p text:style-name="P10"/>
      <text:p text:style-name="P1"><text:span text:style-name="T9">Millena - </text:span><text:a xlink:type="simple" xlink:href="https://apps.veu.ua.es/archivo_represaliados/region" text:style-name="Internet_20_link" text:visited-style-name="Visited_20_Internet_20_Link"><text:span text:style-name="T5">El Comtat</text:span></text:a></text:p>
      <text:p text:style-name="P5">Lista de represaliados 7</text:p>
      <text:p text:style-name="P12">Francisco Moreno Sáez</text:p>
      <text:p text:style-name="P16">Localidad perteneciente a la comarca de El Comtat, que tenía 290 habitantes en 1930 y 283 en 1940. Localidad agrícola, en la que -según datos oficiales- trabajaban la tierra, en 1920, 38 hombres y 15 mujeres. No tenemos noticias de que existiese en Millena ninguna organización política ni sindical antes de la guerra, aunque en los papeles del PCE se puede constatar la existencia <text:soft-page-break/>allí, ya durante la contienda, de un Radio del Partido, dependiente de la comarcal de Alcoi. Sabemos también que algunos vecinos estaban afiliados a UGT.</text:p>
      <text:p text:style-name="P16">Según la Causa General, en agosto de 1936 se presentaron milicianos, probablemente procedentes de Alcoi, que exigieron las llaves de la Iglesia y procedieron a la quema de imágenes y a la destrucción de altares. Aunque en el informe de alcaldía no se citaba a ningún vecino como responsable de esos hechos, cuatro fueron condenados en Consejo de guerra por haber cooperado en esa destrucción.</text:p>
      <text:p text:style-name="P16">Tenemos noticia de siete vecinos represaliados, cuatro de los cuales fueron condenados a seis años de prisión por auxilio a la rebelión, acusados de la citada destrucción de objetos sagrados, de la requisa de cereales y de haber sido miliciano o haber desempeñado algún cargo en la corporación municipal o el Comité Revolucionario. Casi todos estuvieron presos en la cárcel de Alcoi. Parece que a nadie se le aplicó la Ley de Responsabilidades Políticas.</text:p>
      <text:p text:style-name="P10"/>
      <table:table table:name="Taula20" table:style-name="Taula20">
        <table:table-column table:style-name="Taula20.A"/>
        <table:table-row table:style-name="TableLine1664668446912">
          <table:table-cell table:style-name="Taula20.A1" office:value-type="string">
            <text:p text:style-name="P2"><text:a xlink:type="simple" xlink:href="https://apps.veu.ua.es/archivo_represaliados/records/3982" text:style-name="Internet_20_link" text:visited-style-name="Visited_20_Internet_20_Link"><text:span text:style-name="T16">GARCÍA MARTÍN, Joaquín</text:span></text:a></text:p>
          </table:table-cell>
        </table:table-row>
        <table:table-row table:style-name="TableLine1664668449088">
          <table:table-cell table:style-name="Taula20.A2" office:value-type="string">
            <text:p text:style-name="P2"><text:a xlink:type="simple" xlink:href="https://apps.veu.ua.es/archivo_represaliados/records/3983" text:style-name="Internet_20_link" text:visited-style-name="Visited_20_Internet_20_Link"><text:span text:style-name="T16">LINARES GARRIGÓS, Emilio</text:span></text:a></text:p>
          </table:table-cell>
        </table:table-row>
        <table:table-row table:style-name="TableLine1664668449360">
          <table:table-cell table:style-name="Taula20.A3" office:value-type="string">
            <text:p text:style-name="P2"><text:a xlink:type="simple" xlink:href="https://apps.veu.ua.es/archivo_represaliados/records/3984" text:style-name="Internet_20_link" text:visited-style-name="Visited_20_Internet_20_Link"><text:span text:style-name="T16">LINARES GARRIGÓS, Enrique</text:span></text:a></text:p>
          </table:table-cell>
        </table:table-row>
        <table:table-row table:style-name="TableLine1664668439568">
          <table:table-cell table:style-name="Taula20.A4" office:value-type="string">
            <text:p text:style-name="P2"><text:a xlink:type="simple" xlink:href="https://apps.veu.ua.es/archivo_represaliados/records/3985" text:style-name="Internet_20_link" text:visited-style-name="Visited_20_Internet_20_Link"><text:span text:style-name="T16">SELLÉS DOMENECH, Baltasar</text:span></text:a></text:p>
          </table:table-cell>
        </table:table-row>
        <table:table-row table:style-name="TableLine1664668450176">
          <table:table-cell table:style-name="Taula20.A5" office:value-type="string">
            <text:p text:style-name="P2"><text:a xlink:type="simple" xlink:href="https://apps.veu.ua.es/archivo_represaliados/records/3986" text:style-name="Internet_20_link" text:visited-style-name="Visited_20_Internet_20_Link"><text:span text:style-name="T16">SELLÉS SEGURA, Fernando</text:span></text:a></text:p>
          </table:table-cell>
        </table:table-row>
        <table:table-row table:style-name="TableLine1664668453440">
          <table:table-cell table:style-name="Taula20.A6" office:value-type="string">
            <text:p text:style-name="P2"><text:a xlink:type="simple" xlink:href="https://apps.veu.ua.es/archivo_represaliados/records/3987" text:style-name="Internet_20_link" text:visited-style-name="Visited_20_Internet_20_Link"><text:span text:style-name="T16">SEMPERE MIRA, Fernando</text:span></text:a></text:p>
          </table:table-cell>
        </table:table-row>
        <table:table-row table:style-name="TableLine1664668453712">
          <table:table-cell table:style-name="Taula20.A7" office:value-type="string">
            <text:p text:style-name="P2"><text:a xlink:type="simple" xlink:href="https://apps.veu.ua.es/archivo_represaliados/records/3988" text:style-name="Internet_20_link" text:visited-style-name="Visited_20_Internet_20_Link"><text:span text:style-name="T16">VILAPLANA SEGURA, Vicente</text:span></text:a></text:p>
          </table:table-cell>
        </table:table-row>
      </table:table>
      <text:p text:style-name="P10"/>
      <text:p text:style-name="P1"><text:span text:style-name="T3">Muro de l’Alcoi - </text:span><text:a xlink:type="simple" xlink:href="https://apps.veu.ua.es/archivo_represaliados/region" text:style-name="Internet_20_link" text:visited-style-name="Visited_20_Internet_20_Link"><text:span text:style-name="T6">El Comtat</text:span></text:a></text:p>
      <text:p text:style-name="P4">Lista de represaliados 132</text:p>
      <text:p text:style-name="P12">Francisco Moreno Sáez</text:p>
      <text:p text:style-name="P14">Localidad perteneciente a la comarca del Comtat, que tenía 3.780 habitantes en 1930 y 3.788 en 1940. A principio del siglo XX existía en Muro un Círculo Católico Obrero. En agosto de 1917 tuvo lugar una huelga de obreros agrícolas en la que consiguieron un aumento en los salarios. Ya en 1920 “La Unión Obrera” contaba con 248 afiliados. Los papeleros se agrupaban en la Sociedad “La Mundial”, afecta a UGT, sindicato que llegó a contar con 600 afiliados. La Agrupación Socialista se integró en la Federación Provincial Socialista en julio de 1930, tenía durante la guerra entre 15 y 20 afiliados. El Radio del PCE, integrado en la comarcal de Alcoi en 1937 y en la de Cocentaina en 1938, funcionaba bastante mal y sus militantes estaban desorientados ante la consigna de crear una sección de la Federación Provincial Campesina, cuando eran ellos los que dirigían tanto la UGT en <text:soft-page-break/>general como la Federación de Trabajadores de la Tierra en particular. La JSU contaba con 110 afiliados de los cuales 102 marcharon como voluntarios al frente en los primeros días de la guerra. Menos influencia tenían IR, la CNT y las JJLL.</text:p>
      <text:p text:style-name="P11"><text:span text:style-name="T7">Según la Causa General, hubo durante la guerra trece víctimas mortales entre los vecinos de la localidad: en agosto de 1936 fue asesinado el cura párroco de Gorga, en octubre once vecinos, de partidos de derechas, sobre todo DRA y Falange, en un “paseo” masivo, en un mismo día, siendo sus cuerpos abandonados en distintas localidades; y un industrial que había sido alcalde, cuyo cuerpo no fue encontrado. La Causa General acusó de estos crímenes a los componentes del Comité Revolucionario, entre ellos dos alcaldes socialistas, que se encontraban en el extranjero, aunque admitía que “</text:span><text:span text:style-name="T11">los elementos que no pudieron huir daban toda la culpa a los que ya se encontraban muertos o en el extranjero</text:span><text:span text:style-name="T7">”. Lo que es evidente es que la muerte de los once vecinos no se puede atribuir a grupos incontrolados. En los últimos días de julio de 1936 se produjeron el saqueo y destrucción de las Iglesias, imágenes sagradas y objetos de culto, que la Causa General atribuía también a órdenes del Comité Revolucionario. Treinta y cinco vecinos fueron declarados facciosos.</text:span></text:p>
      <text:p text:style-name="P14">Durante el franquismo, los represaliados fueron, sobre todo, papeleros y campesinos, y en menor medida desempeñaban otros oficios, como ferroviarios, albañiles, carpinteros, contables, etc. Fueron acusados de haber desempeñado cargos directivos en distintas organizaciones o en el control de las fábricas, haber participado en el asalto al cuartel de Alcoi, haber sido milicianos o voluntario, haber participado en la destrucción de imágenes sagradas, denuncias y detenciones de personas de derechas que fueron posteriormente asesinadas. Tres vecinos fueron condenados a muerte por adhesión a la rebelión: Raimundo Cots Alonso, miembro del Comité Revolucionario, el maestro Luis Rovira Miralles y Juan Giner Andrés, que tal vez fuese vecino de Alcoi, acusado del asesinato del cura de Gorga. El resto fue condenado a penas muy diversas, predominando las condenas a 12 años y 1 día de reclusión menor y a 6 años y 1 día de prisión. Estuvieron encarcelados en el campo de concentración Oliver, las prisiones de Alcoi, Xixona, Alicante, San Juan de Mozarrifar o San Miguel de los Reyes, y algunos fueron enviados a Batallones de Soldados Trabajadores en Marruecos. Tanto éstos últimos como aquellos que regresaban del servicio militar con la calificación de “sospechosos”, eran sometidos “a discreta vigilancia” por la guardia civil, cuyos informes solían ser mucho más <text:soft-page-break/>tendenciosos que las propias sentencias de los Consejos de guerra.</text:p>
      <text:p text:style-name="P14">Tres vecinos de la localidad, Joaquín Calatayud Bas, Vicente Tomás Mogino y Antonio Carbonell Nicolau perecieron en Hartheim y Gusen, víctimas de los nazis. A catorce vecinos se les aplicó la Ley de Responsabilidades Políticas, siendo un exiliado el único que fue sancionado económicamente, con pérdida de bienes, inhabilitación y confinamiento en África durante 15 años. Algunos exiliados fueron autorizados a regresar, temporalmente, a finales de los años cuarenta y en los cincuenta. Tres mujeres fueron procesadas, una de ellas, sobre todo, por ser esposa de otro represaliado. Con posterioridad a abril de 1939, los únicos condenados lo fueron por injurias a Franco -cuatro años de prisión – o por gritar, en estado de embriaguez, “¡Viva Azaña!” -dos años de cárcel-, ambos en 1944.</text:p>
      <text:p text:style-name="P14">En agosto de 1941 el jefe local del Movimiento ofició al gobernador civil para buscar una solución para el caso de una familia menesterosa, compuesta de mujer y tres hijos,que iba a ser desahuciada por falta de pago de su casa habitación, propiedad de un acaudalado propietario de Valencia, porque en ella no entraba ningún jornal desde el 10-IV-1939 fecha en que el marido y padre fue detenido y había permanecido hasta ese momento en el Reformatorio de Alicante, condenado a 12 años y 1 día por auxilio a la rebelión. El gobernador contestó que era asunto que dependía de la justicia y que, en todo caso, se tuviera en cuenta un decreto sobre auxilio a menesterosos, en caso de falta de pago de alquileres.</text:p>
      <text:p text:style-name="P14">En junio de 1946 y por una denuncia de un médico de Alicante, la guardia civil siguió a varias mujeres de Muro -a cuyos maridos se les atribuían varios asesinatos y estaban huidos en el extranjero- que se desplazaban a Alicante, posiblemente, con la intención de tener noticias de sus maridos a través de algunos contactos con los marineros procedentes de África.</text:p>
      <table:table table:name="Taula21" table:style-name="Taula21">
        <table:table-column table:style-name="Taula21.A"/>
        <table:table-row table:style-name="TableLine1664668437664">
          <table:table-cell table:style-name="Taula21.A1" office:value-type="string">
            <text:p text:style-name="P2"><text:a xlink:type="simple" xlink:href="https://apps.veu.ua.es/archivo_represaliados/records/4132" text:style-name="Internet_20_link" text:visited-style-name="Visited_20_Internet_20_Link"><text:span text:style-name="T16">ABAD BELLVIS, José</text:span></text:a></text:p>
          </table:table-cell>
        </table:table-row>
        <table:table-row table:style-name="TableLine1664668468944">
          <table:table-cell table:style-name="Taula21.A2" office:value-type="string">
            <text:p text:style-name="P2"><text:a xlink:type="simple" xlink:href="https://apps.veu.ua.es/archivo_represaliados/records/4133" text:style-name="Internet_20_link" text:visited-style-name="Visited_20_Internet_20_Link"><text:span text:style-name="T16">ALBERT PORTA, Hermenegildo</text:span></text:a></text:p>
          </table:table-cell>
        </table:table-row>
        <table:table-row table:style-name="TableLine1664668461600">
          <table:table-cell table:style-name="Taula21.A3" office:value-type="string">
            <text:p text:style-name="P2"><text:a xlink:type="simple" xlink:href="https://apps.veu.ua.es/archivo_represaliados/records/4134" text:style-name="Internet_20_link" text:visited-style-name="Visited_20_Internet_20_Link"><text:span text:style-name="T16">ALONSO BELDA, Camilo</text:span></text:a></text:p>
          </table:table-cell>
        </table:table-row>
        <table:table-row table:style-name="TableLine1664668470304">
          <table:table-cell table:style-name="Taula21.A4" office:value-type="string">
            <text:p text:style-name="P2"><text:a xlink:type="simple" xlink:href="https://apps.veu.ua.es/archivo_represaliados/records/4135" text:style-name="Internet_20_link" text:visited-style-name="Visited_20_Internet_20_Link"><text:span text:style-name="T16">ALONSO BELDA, Juan</text:span></text:a></text:p>
          </table:table-cell>
        </table:table-row>
        <table:table-row table:style-name="TableLine1664668462144">
          <table:table-cell table:style-name="Taula21.A5" office:value-type="string">
            <text:p text:style-name="P2"><text:a xlink:type="simple" xlink:href="https://apps.veu.ua.es/archivo_represaliados/records/4136" text:style-name="Internet_20_link" text:visited-style-name="Visited_20_Internet_20_Link"><text:span text:style-name="T16">ARESTI MARZO, José, (a) Pepito el Moliner</text:span></text:a></text:p>
          </table:table-cell>
        </table:table-row>
        <table:table-row table:style-name="TableLine1664668465680">
          <table:table-cell table:style-name="Taula21.A6" office:value-type="string">
            <text:p text:style-name="P2"><text:a xlink:type="simple" xlink:href="https://apps.veu.ua.es/archivo_represaliados/records/4138" text:style-name="Internet_20_link" text:visited-style-name="Visited_20_Internet_20_Link"><text:span text:style-name="T16">ASENSI VALLÉS, Rafael</text:span></text:a></text:p>
          </table:table-cell>
        </table:table-row>
        <table:table-row table:style-name="TableLine1664668456704">
          <table:table-cell table:style-name="Taula21.A7" office:value-type="string">
            <text:p text:style-name="P2"><text:a xlink:type="simple" xlink:href="https://apps.veu.ua.es/archivo_represaliados/records/4139" text:style-name="Internet_20_link" text:visited-style-name="Visited_20_Internet_20_Link"><text:span text:style-name="T16">AZNAR JUAN, Francisco</text:span></text:a></text:p>
          </table:table-cell>
        </table:table-row>
        <table:table-row table:style-name="TableLine1664668470576">
          <table:table-cell table:style-name="Taula21.A8" office:value-type="string">
            <text:p text:style-name="P2"><text:a xlink:type="simple" xlink:href="https://apps.veu.ua.es/archivo_represaliados/records/4140" text:style-name="Internet_20_link" text:visited-style-name="Visited_20_Internet_20_Link"><text:span text:style-name="T16">AZNAR PASCUAL, Francisco, (a) Aixaló</text:span></text:a></text:p>
          </table:table-cell>
        </table:table-row>
        <table:table-row table:style-name="TableLine1664668469216">
          <table:table-cell table:style-name="Taula21.A9" office:value-type="string">
            <text:p text:style-name="P2"><text:a xlink:type="simple" xlink:href="https://apps.veu.ua.es/archivo_represaliados/records/4141" text:style-name="Internet_20_link" text:visited-style-name="Visited_20_Internet_20_Link"><text:span text:style-name="T16">BALAGUER GIL, José, (a) Such</text:span></text:a></text:p>
          </table:table-cell>
        </table:table-row>
        <table:table-row table:style-name="TableLine1664668470848">
          <table:table-cell table:style-name="Taula21.A10" office:value-type="string">
            <text:p text:style-name="P2"><text:a xlink:type="simple" xlink:href="https://apps.veu.ua.es/archivo_represaliados/records/4142" text:style-name="Internet_20_link" text:visited-style-name="Visited_20_Internet_20_Link"><text:span text:style-name="T16">BAÑÓ CAMINS, José</text:span></text:a></text:p>
          </table:table-cell>
        </table:table-row>
        <table:table-row table:style-name="TableLine1664668461872">
          <table:table-cell table:style-name="Taula21.A11" office:value-type="string">
            <text:p text:style-name="P2"><text:a xlink:type="simple" xlink:href="https://apps.veu.ua.es/archivo_represaliados/records/4143" text:style-name="Internet_20_link" text:visited-style-name="Visited_20_Internet_20_Link"><text:span text:style-name="T16">BERNABEU LÓPEZ, Ricardo, (a) El Músico</text:span></text:a></text:p>
          </table:table-cell>
        </table:table-row>
        <text:soft-page-break/>
        <table:table-row table:style-name="TableLine1664668457248">
          <table:table-cell table:style-name="Taula21.A12" office:value-type="string">
            <text:p text:style-name="P2"><text:a xlink:type="simple" xlink:href="https://apps.veu.ua.es/archivo_represaliados/records/4144" text:style-name="Internet_20_link" text:visited-style-name="Visited_20_Internet_20_Link"><text:span text:style-name="T16">BERNABEU SANJUÁN, José, (a) El Sapo</text:span></text:a></text:p>
          </table:table-cell>
        </table:table-row>
        <table:table-row table:style-name="TableLine1664668469760">
          <table:table-cell table:style-name="Taula21.A13" office:value-type="string">
            <text:p text:style-name="P2"><text:a xlink:type="simple" xlink:href="https://apps.veu.ua.es/archivo_represaliados/records/4145" text:style-name="Internet_20_link" text:visited-style-name="Visited_20_Internet_20_Link"><text:span text:style-name="T16">BERNABEU SEMPERE, José</text:span></text:a></text:p>
          </table:table-cell>
        </table:table-row>
        <table:table-row table:style-name="TableLine1664668467312">
          <table:table-cell table:style-name="Taula21.A14" office:value-type="string">
            <text:p text:style-name="P2"><text:a xlink:type="simple" xlink:href="https://apps.veu.ua.es/archivo_represaliados/records/25385" text:style-name="Internet_20_link" text:visited-style-name="Visited_20_Internet_20_Link"><text:span text:style-name="T16">BOSCH COLOMER, Miguel.</text:span></text:a></text:p>
          </table:table-cell>
        </table:table-row>
        <table:table-row table:style-name="TableLine1664668471120">
          <table:table-cell table:style-name="Taula21.A15" office:value-type="string">
            <text:p text:style-name="P2"><text:a xlink:type="simple" xlink:href="https://apps.veu.ua.es/archivo_represaliados/records/4147" text:style-name="Internet_20_link" text:visited-style-name="Visited_20_Internet_20_Link"><text:span text:style-name="T16">CALATAYUD BAS, Joaquín</text:span></text:a></text:p>
          </table:table-cell>
        </table:table-row>
        <table:table-row table:style-name="TableLine1664668455888">
          <table:table-cell table:style-name="Taula21.A16" office:value-type="string">
            <text:p text:style-name="P2"><text:a xlink:type="simple" xlink:href="https://apps.veu.ua.es/archivo_represaliados/records/4148" text:style-name="Internet_20_link" text:visited-style-name="Visited_20_Internet_20_Link"><text:span text:style-name="T16">CALVO CASTELLÓ, Antonio</text:span></text:a></text:p>
          </table:table-cell>
        </table:table-row>
        <table:table-row table:style-name="TableLine1664668456976">
          <table:table-cell table:style-name="Taula21.A17" office:value-type="string">
            <text:p text:style-name="P2"><text:a xlink:type="simple" xlink:href="https://apps.veu.ua.es/archivo_represaliados/records/4149" text:style-name="Internet_20_link" text:visited-style-name="Visited_20_Internet_20_Link"><text:span text:style-name="T16">CANO CANO, Alfredo</text:span></text:a></text:p>
          </table:table-cell>
        </table:table-row>
        <table:table-row table:style-name="TableLine1664668454256">
          <table:table-cell table:style-name="Taula21.A18" office:value-type="string">
            <text:p text:style-name="P2"><text:a xlink:type="simple" xlink:href="https://apps.veu.ua.es/archivo_represaliados/records/25388" text:style-name="Internet_20_link" text:visited-style-name="Visited_20_Internet_20_Link"><text:span text:style-name="T16">CARBÓ LLEDÓ, Andrés.</text:span></text:a></text:p>
          </table:table-cell>
        </table:table-row>
        <table:table-row table:style-name="TableLine1664668457520">
          <table:table-cell table:style-name="Taula21.A19" office:value-type="string">
            <text:p text:style-name="P2"><text:a xlink:type="simple" xlink:href="https://apps.veu.ua.es/archivo_represaliados/records/4150" text:style-name="Internet_20_link" text:visited-style-name="Visited_20_Internet_20_Link"><text:span text:style-name="T16">CARBONELL NICOLAU, Antonio</text:span></text:a></text:p>
          </table:table-cell>
        </table:table-row>
        <table:table-row table:style-name="TableLine1664668455616">
          <table:table-cell table:style-name="Taula21.A20" office:value-type="string">
            <text:p text:style-name="P2"><text:a xlink:type="simple" xlink:href="https://apps.veu.ua.es/archivo_represaliados/records/4151" text:style-name="Internet_20_link" text:visited-style-name="Visited_20_Internet_20_Link"><text:span text:style-name="T16">CASCANT JUAN, Antonio</text:span></text:a></text:p>
          </table:table-cell>
        </table:table-row>
        <table:table-row table:style-name="TableLine1664668468672">
          <table:table-cell table:style-name="Taula21.A21" office:value-type="string">
            <text:p text:style-name="P2"><text:a xlink:type="simple" xlink:href="https://apps.veu.ua.es/archivo_represaliados/records/4152" text:style-name="Internet_20_link" text:visited-style-name="Visited_20_Internet_20_Link"><text:span text:style-name="T16">CASCANT JUAN, Vicente</text:span></text:a></text:p>
          </table:table-cell>
        </table:table-row>
        <table:table-row table:style-name="TableLine1664668456160">
          <table:table-cell table:style-name="Taula21.A22" office:value-type="string">
            <text:p text:style-name="P2"><text:a xlink:type="simple" xlink:href="https://apps.veu.ua.es/archivo_represaliados/records/4153" text:style-name="Internet_20_link" text:visited-style-name="Visited_20_Internet_20_Link"><text:span text:style-name="T16">CASCANT TORREGROSA, Miguel</text:span></text:a></text:p>
          </table:table-cell>
        </table:table-row>
        <table:table-row table:style-name="TableLine1664668460240">
          <table:table-cell table:style-name="Taula21.A23" office:value-type="string">
            <text:p text:style-name="P2"><text:a xlink:type="simple" xlink:href="https://apps.veu.ua.es/archivo_represaliados/records/4154" text:style-name="Internet_20_link" text:visited-style-name="Visited_20_Internet_20_Link"><text:span text:style-name="T16">CASTELLÓ RICHART, Antonio</text:span></text:a></text:p>
          </table:table-cell>
        </table:table-row>
        <table:table-row table:style-name="TableLine1664668466224">
          <table:table-cell table:style-name="Taula21.A24" office:value-type="string">
            <text:p text:style-name="P2"><text:a xlink:type="simple" xlink:href="https://apps.veu.ua.es/archivo_represaliados/records/4155" text:style-name="Internet_20_link" text:visited-style-name="Visited_20_Internet_20_Link"><text:span text:style-name="T16">CASTELLÓ TORREGROSA, Ángel</text:span></text:a></text:p>
          </table:table-cell>
        </table:table-row>
        <table:table-row table:style-name="TableLine1664668467856">
          <table:table-cell table:style-name="Taula21.A25" office:value-type="string">
            <text:p text:style-name="P2"><text:a xlink:type="simple" xlink:href="https://apps.veu.ua.es/archivo_represaliados/records/4156" text:style-name="Internet_20_link" text:visited-style-name="Visited_20_Internet_20_Link"><text:span text:style-name="T16">CASTELLÓ TORREGROSA, Miguel, (a) Paella</text:span></text:a></text:p>
          </table:table-cell>
        </table:table-row>
        <table:table-row table:style-name="TableLine1664668458608">
          <table:table-cell table:style-name="Taula21.A26" office:value-type="string">
            <text:p text:style-name="P2"><text:a xlink:type="simple" xlink:href="https://apps.veu.ua.es/archivo_represaliados/records/4157" text:style-name="Internet_20_link" text:visited-style-name="Visited_20_Internet_20_Link"><text:span text:style-name="T16">CERDÁ FERRERO, Rafael</text:span></text:a></text:p>
          </table:table-cell>
        </table:table-row>
        <table:table-row table:style-name="TableLine1664668459152">
          <table:table-cell table:style-name="Taula21.A27" office:value-type="string">
            <text:p text:style-name="P2"><text:a xlink:type="simple" xlink:href="https://apps.veu.ua.es/archivo_represaliados/records/4158" text:style-name="Internet_20_link" text:visited-style-name="Visited_20_Internet_20_Link"><text:span text:style-name="T16">CERDÁ MOLINA, Juan</text:span></text:a></text:p>
          </table:table-cell>
        </table:table-row>
        <table:table-row table:style-name="TableLine1664668469488">
          <table:table-cell table:style-name="Taula21.A28" office:value-type="string">
            <text:p text:style-name="P2"><text:a xlink:type="simple" xlink:href="https://apps.veu.ua.es/archivo_represaliados/records/4159" text:style-name="Internet_20_link" text:visited-style-name="Visited_20_Internet_20_Link"><text:span text:style-name="T16">CHIQUILLO DOMÍNGUEZ, José, (a) Sentana</text:span></text:a></text:p>
          </table:table-cell>
        </table:table-row>
        <table:table-row table:style-name="TableLine1664668460784">
          <table:table-cell table:style-name="Taula21.A29" office:value-type="string">
            <text:p text:style-name="P2"><text:a xlink:type="simple" xlink:href="https://apps.veu.ua.es/archivo_represaliados/records/4160" text:style-name="Internet_20_link" text:visited-style-name="Visited_20_Internet_20_Link"><text:span text:style-name="T16">CLIMENT FERRERO, Camilo</text:span></text:a></text:p>
          </table:table-cell>
        </table:table-row>
        <table:table-row table:style-name="TableLine1664668460512">
          <table:table-cell table:style-name="Taula21.A30" office:value-type="string">
            <text:p text:style-name="P2"><text:a xlink:type="simple" xlink:href="https://apps.veu.ua.es/archivo_represaliados/records/4161" text:style-name="Internet_20_link" text:visited-style-name="Visited_20_Internet_20_Link"><text:span text:style-name="T16">CLIMENT GARCÍA, Elías, (a) Barrachina</text:span></text:a></text:p>
          </table:table-cell>
        </table:table-row>
        <table:table-row table:style-name="TableLine1664668462960">
          <table:table-cell table:style-name="Taula21.A31" office:value-type="string">
            <text:p text:style-name="P2"><text:a xlink:type="simple" xlink:href="https://apps.veu.ua.es/archivo_represaliados/records/4162" text:style-name="Internet_20_link" text:visited-style-name="Visited_20_Internet_20_Link"><text:span text:style-name="T16">CLIMENT GARCÍA, Enrique</text:span></text:a></text:p>
          </table:table-cell>
        </table:table-row>
        <table:table-row table:style-name="TableLine1664668466496">
          <table:table-cell table:style-name="Taula21.A32" office:value-type="string">
            <text:p text:style-name="P2"><text:a xlink:type="simple" xlink:href="https://apps.veu.ua.es/archivo_represaliados/records/4163" text:style-name="Internet_20_link" text:visited-style-name="Visited_20_Internet_20_Link"><text:span text:style-name="T16">CLIMENT GARCÍA, José</text:span></text:a></text:p>
          </table:table-cell>
        </table:table-row>
        <table:table-row table:style-name="TableLine1664668467584">
          <table:table-cell table:style-name="Taula21.A33" office:value-type="string">
            <text:p text:style-name="P2"><text:a xlink:type="simple" xlink:href="https://apps.veu.ua.es/archivo_represaliados/records/4164" text:style-name="Internet_20_link" text:visited-style-name="Visited_20_Internet_20_Link"><text:span text:style-name="T16">CLIMENT GARCÍA, Rafael, (a) Barrachina</text:span></text:a></text:p>
          </table:table-cell>
        </table:table-row>
        <table:table-row table:style-name="TableLine1664668482000">
          <table:table-cell table:style-name="Taula21.A34" office:value-type="string">
            <text:p text:style-name="P2"><text:a xlink:type="simple" xlink:href="https://apps.veu.ua.es/archivo_represaliados/records/4165" text:style-name="Internet_20_link" text:visited-style-name="Visited_20_Internet_20_Link"><text:span text:style-name="T16">COLOMER FERRER, José</text:span></text:a></text:p>
          </table:table-cell>
        </table:table-row>
        <table:table-row table:style-name="TableLine1664668476016">
          <table:table-cell table:style-name="Taula21.A35" office:value-type="string">
            <text:p text:style-name="P2"><text:a xlink:type="simple" xlink:href="https://apps.veu.ua.es/archivo_represaliados/records/4166" text:style-name="Internet_20_link" text:visited-style-name="Visited_20_Internet_20_Link"><text:span text:style-name="T16">COLOMER FERRER, Vicente</text:span></text:a></text:p>
          </table:table-cell>
        </table:table-row>
        <table:table-row table:style-name="TableLine1664668481184">
          <table:table-cell table:style-name="Taula21.A36" office:value-type="string">
            <text:p text:style-name="P2"><text:a xlink:type="simple" xlink:href="https://apps.veu.ua.es/archivo_represaliados/records/4167" text:style-name="Internet_20_link" text:visited-style-name="Visited_20_Internet_20_Link"><text:span text:style-name="T16">COLOMER ORTIZ, José, (a) Canet</text:span></text:a></text:p>
          </table:table-cell>
        </table:table-row>
        <table:table-row table:style-name="TableLine1664668479824">
          <table:table-cell table:style-name="Taula21.A37" office:value-type="string">
            <text:p text:style-name="P2"><text:a xlink:type="simple" xlink:href="https://apps.veu.ua.es/archivo_represaliados/records/25395" text:style-name="Internet_20_link" text:visited-style-name="Visited_20_Internet_20_Link"><text:span text:style-name="T16">COSTA MOMPÓ, José.</text:span></text:a></text:p>
          </table:table-cell>
        </table:table-row>
        <table:table-row table:style-name="TableLine1664668487168">
          <table:table-cell table:style-name="Taula21.A38" office:value-type="string">
            <text:p text:style-name="P2"><text:a xlink:type="simple" xlink:href="https://apps.veu.ua.es/archivo_represaliados/records/4169" text:style-name="Internet_20_link" text:visited-style-name="Visited_20_Internet_20_Link"><text:span text:style-name="T16">COTS ALONSO, Raimundo</text:span></text:a></text:p>
          </table:table-cell>
        </table:table-row>
        <table:table-row table:style-name="TableLine1664668474656">
          <table:table-cell table:style-name="Taula21.A39" office:value-type="string">
            <text:p text:style-name="P2"><text:a xlink:type="simple" xlink:href="https://apps.veu.ua.es/archivo_represaliados/records/4170" text:style-name="Internet_20_link" text:visited-style-name="Visited_20_Internet_20_Link"><text:span text:style-name="T16">FERRÁNDIZ PASTOR, Bautista</text:span></text:a></text:p>
          </table:table-cell>
        </table:table-row>
        <table:table-row table:style-name="TableLine1664668484720">
          <table:table-cell table:style-name="Taula21.A40" office:value-type="string">
            <text:p text:style-name="P2"><text:a xlink:type="simple" xlink:href="https://apps.veu.ua.es/archivo_represaliados/records/4171" text:style-name="Internet_20_link" text:visited-style-name="Visited_20_Internet_20_Link"><text:span text:style-name="T16">FERRANDO GONZÁLEZ, José, (a) El Charreta</text:span></text:a></text:p>
          </table:table-cell>
        </table:table-row>
        <table:table-row table:style-name="TableLine1664668481456">
          <table:table-cell table:style-name="Taula21.A41" office:value-type="string">
            <text:p text:style-name="P2"><text:a xlink:type="simple" xlink:href="https://apps.veu.ua.es/archivo_represaliados/records/4172" text:style-name="Internet_20_link" text:visited-style-name="Visited_20_Internet_20_Link"><text:span text:style-name="T16">FERRANDO GONZÁLEZ, Ramón</text:span></text:a></text:p>
          </table:table-cell>
        </table:table-row>
        <table:table-row table:style-name="TableLine1664668477376">
          <table:table-cell table:style-name="Taula21.A42" office:value-type="string">
            <text:p text:style-name="P2"><text:a xlink:type="simple" xlink:href="https://apps.veu.ua.es/archivo_represaliados/records/4173" text:style-name="Internet_20_link" text:visited-style-name="Visited_20_Internet_20_Link"><text:span text:style-name="T16">FERRÉ CALAFÍ, Eduardo, (a) Llonganisa</text:span></text:a></text:p>
          </table:table-cell>
        </table:table-row>
        <table:table-row table:style-name="TableLine1664668480912">
          <table:table-cell table:style-name="Taula21.A43" office:value-type="string">
            <text:p text:style-name="P2"><text:a xlink:type="simple" xlink:href="https://apps.veu.ua.es/archivo_represaliados/records/4174" text:style-name="Internet_20_link" text:visited-style-name="Visited_20_Internet_20_Link"><text:span text:style-name="T16">FERRÉ CALAFÍ, Juan, (a) Llonganisa</text:span></text:a></text:p>
          </table:table-cell>
        </table:table-row>
        <table:table-row table:style-name="TableLine1664668483904">
          <table:table-cell table:style-name="Taula21.A44" office:value-type="string">
            <text:p text:style-name="P2"><text:a xlink:type="simple" xlink:href="https://apps.veu.ua.es/archivo_represaliados/records/4175" text:style-name="Internet_20_link" text:visited-style-name="Visited_20_Internet_20_Link"><text:span text:style-name="T16">FERRÉ CALAFÍ, Vicente, (a) Llonganisa</text:span></text:a></text:p>
          </table:table-cell>
        </table:table-row>
        <table:table-row table:style-name="TableLine1664668481728">
          <table:table-cell table:style-name="Taula21.A45" office:value-type="string">
            <text:p text:style-name="P2"><text:a xlink:type="simple" xlink:href="https://apps.veu.ua.es/archivo_represaliados/records/4176" text:style-name="Internet_20_link" text:visited-style-name="Visited_20_Internet_20_Link"><text:span text:style-name="T16">FERRERO CLIMENT, Juan</text:span></text:a></text:p>
          </table:table-cell>
        </table:table-row>
        <table:table-row table:style-name="TableLine1664668488800">
          <table:table-cell table:style-name="Taula21.A46" office:value-type="string">
            <text:p text:style-name="P2"><text:a xlink:type="simple" xlink:href="https://apps.veu.ua.es/archivo_represaliados/records/4177" text:style-name="Internet_20_link" text:visited-style-name="Visited_20_Internet_20_Link"><text:span text:style-name="T16">FONT ORTS, Joaquín</text:span></text:a></text:p>
          </table:table-cell>
        </table:table-row>
        <table:table-row table:style-name="TableLine1664668475200">
          <table:table-cell table:style-name="Taula21.A47" office:value-type="string">
            <text:p text:style-name="P2"><text:a xlink:type="simple" xlink:href="https://apps.veu.ua.es/archivo_represaliados/records/4178" text:style-name="Internet_20_link" text:visited-style-name="Visited_20_Internet_20_Link"><text:span text:style-name="T16">GANDÍA BELDA, Benito</text:span></text:a></text:p>
          </table:table-cell>
        </table:table-row>
        <table:table-row table:style-name="TableLine1664668482816">
          <table:table-cell table:style-name="Taula21.A48" office:value-type="string">
            <text:p text:style-name="P2"><text:a xlink:type="simple" xlink:href="https://apps.veu.ua.es/archivo_represaliados/records/4179" text:style-name="Internet_20_link" text:visited-style-name="Visited_20_Internet_20_Link"><text:span text:style-name="T16">GARCÍA ESPINÓS, Eduardo</text:span></text:a></text:p>
          </table:table-cell>
        </table:table-row>
        <table:table-row table:style-name="TableLine1664668476288">
          <table:table-cell table:style-name="Taula21.A49" office:value-type="string">
            <text:p text:style-name="P2"><text:a xlink:type="simple" xlink:href="https://apps.veu.ua.es/archivo_represaliados/records/4180" text:style-name="Internet_20_link" text:visited-style-name="Visited_20_Internet_20_Link"><text:span text:style-name="T16">GARCÍA PÉREZ, Bautista, (a) Cercat</text:span></text:a></text:p>
          </table:table-cell>
        </table:table-row>
        <text:soft-page-break/>
        <table:table-row table:style-name="TableLine1664668485808">
          <table:table-cell table:style-name="Taula21.A50" office:value-type="string">
            <text:p text:style-name="P2"><text:a xlink:type="simple" xlink:href="https://apps.veu.ua.es/archivo_represaliados/records/4181" text:style-name="Internet_20_link" text:visited-style-name="Visited_20_Internet_20_Link"><text:span text:style-name="T16">GARCÍA TODOLÍ, Juan</text:span></text:a></text:p>
          </table:table-cell>
        </table:table-row>
        <table:table-row table:style-name="TableLine1664668482272">
          <table:table-cell table:style-name="Taula21.A51" office:value-type="string">
            <text:p text:style-name="P2"><text:a xlink:type="simple" xlink:href="https://apps.veu.ua.es/archivo_represaliados/records/4182" text:style-name="Internet_20_link" text:visited-style-name="Visited_20_Internet_20_Link"><text:span text:style-name="T16">GIMÉNEZ RAGÜES, Hermenegildo</text:span></text:a></text:p>
          </table:table-cell>
        </table:table-row>
        <table:table-row table:style-name="TableLine1664668475472">
          <table:table-cell table:style-name="Taula21.A52" office:value-type="string">
            <text:p text:style-name="P2"><text:a xlink:type="simple" xlink:href="https://apps.veu.ua.es/archivo_represaliados/records/4183" text:style-name="Internet_20_link" text:visited-style-name="Visited_20_Internet_20_Link"><text:span text:style-name="T16">GIMÉNEZ TOMÁS, José, (a) Talo</text:span></text:a></text:p>
          </table:table-cell>
        </table:table-row>
        <table:table-row table:style-name="TableLine1664668483088">
          <table:table-cell table:style-name="Taula21.A53" office:value-type="string">
            <text:p text:style-name="P2"><text:a xlink:type="simple" xlink:href="https://apps.veu.ua.es/archivo_represaliados/records/4184" text:style-name="Internet_20_link" text:visited-style-name="Visited_20_Internet_20_Link"><text:span text:style-name="T16">GINER ANDRÉS, José, (a) El Gallinero</text:span></text:a></text:p>
          </table:table-cell>
        </table:table-row>
        <table:table-row table:style-name="TableLine1664668476832">
          <table:table-cell table:style-name="Taula21.A54" office:value-type="string">
            <text:p text:style-name="P2"><text:a xlink:type="simple" xlink:href="https://apps.veu.ua.es/archivo_represaliados/records/4185" text:style-name="Internet_20_link" text:visited-style-name="Visited_20_Internet_20_Link"><text:span text:style-name="T16">GINER CASCANT, Cayetano</text:span></text:a></text:p>
          </table:table-cell>
        </table:table-row>
        <table:table-row table:style-name="TableLine1664668484992">
          <table:table-cell table:style-name="Taula21.A55" office:value-type="string">
            <text:p text:style-name="P2"><text:a xlink:type="simple" xlink:href="https://apps.veu.ua.es/archivo_represaliados/records/4186" text:style-name="Internet_20_link" text:visited-style-name="Visited_20_Internet_20_Link"><text:span text:style-name="T16">GISBERT LLOPIS, Antonio</text:span></text:a></text:p>
          </table:table-cell>
        </table:table-row>
        <table:table-row table:style-name="TableLine1664668485264">
          <table:table-cell table:style-name="Taula21.A56" office:value-type="string">
            <text:p text:style-name="P2"><text:a xlink:type="simple" xlink:href="https://apps.veu.ua.es/archivo_represaliados/records/4187" text:style-name="Internet_20_link" text:visited-style-name="Visited_20_Internet_20_Link"><text:span text:style-name="T16">GÓMEZ LLORENS, Gonzalo</text:span></text:a></text:p>
          </table:table-cell>
        </table:table-row>
        <table:table-row table:style-name="TableLine1664668485536">
          <table:table-cell table:style-name="Taula21.A57" office:value-type="string">
            <text:p text:style-name="P2"><text:a xlink:type="simple" xlink:href="https://apps.veu.ua.es/archivo_represaliados/records/4188" text:style-name="Internet_20_link" text:visited-style-name="Visited_20_Internet_20_Link"><text:span text:style-name="T16">GONZÁLEZ VILAPLANA, Juan, (a) Relleta</text:span></text:a></text:p>
          </table:table-cell>
        </table:table-row>
        <table:table-row table:style-name="TableLine1664668487440">
          <table:table-cell table:style-name="Taula21.A58" office:value-type="string">
            <text:p text:style-name="P2"><text:a xlink:type="simple" xlink:href="https://apps.veu.ua.es/archivo_represaliados/records/4189" text:style-name="Internet_20_link" text:visited-style-name="Visited_20_Internet_20_Link"><text:span text:style-name="T16">GONZÁLEZ VILAPLANA, Vicente</text:span></text:a></text:p>
          </table:table-cell>
        </table:table-row>
        <table:table-row table:style-name="TableLine1664668471936">
          <table:table-cell table:style-name="Taula21.A59" office:value-type="string">
            <text:p text:style-name="P2"><text:a xlink:type="simple" xlink:href="https://apps.veu.ua.es/archivo_represaliados/records/4190" text:style-name="Internet_20_link" text:visited-style-name="Visited_20_Internet_20_Link"><text:span text:style-name="T16">GOZÁLVEZ RUIZ, Francisco</text:span></text:a></text:p>
          </table:table-cell>
        </table:table-row>
        <table:table-row table:style-name="TableLine1664668472208">
          <table:table-cell table:style-name="Taula21.A60" office:value-type="string">
            <text:p text:style-name="P2"><text:a xlink:type="simple" xlink:href="https://apps.veu.ua.es/archivo_represaliados/records/4191" text:style-name="Internet_20_link" text:visited-style-name="Visited_20_Internet_20_Link"><text:span text:style-name="T16">IBORRA TORMO, Alfredo</text:span></text:a></text:p>
          </table:table-cell>
        </table:table-row>
        <table:table-row table:style-name="TableLine1664668477920">
          <table:table-cell table:style-name="Taula21.A61" office:value-type="string">
            <text:p text:style-name="P2"><text:a xlink:type="simple" xlink:href="https://apps.veu.ua.es/archivo_represaliados/records/4192" text:style-name="Internet_20_link" text:visited-style-name="Visited_20_Internet_20_Link"><text:span text:style-name="T16">JORDÁ CALATAYUD, Juan</text:span></text:a></text:p>
          </table:table-cell>
        </table:table-row>
        <table:table-row table:style-name="TableLine1664668473296">
          <table:table-cell table:style-name="Taula21.A62" office:value-type="string">
            <text:p text:style-name="P2"><text:a xlink:type="simple" xlink:href="https://apps.veu.ua.es/archivo_represaliados/records/25480" text:style-name="Internet_20_link" text:visited-style-name="Visited_20_Internet_20_Link"><text:span text:style-name="T16">JORDÁ CANET, Ramón.</text:span></text:a></text:p>
          </table:table-cell>
        </table:table-row>
        <table:table-row table:style-name="TableLine1664668474112">
          <table:table-cell table:style-name="Taula21.A63" office:value-type="string">
            <text:p text:style-name="P2"><text:a xlink:type="simple" xlink:href="https://apps.veu.ua.es/archivo_represaliados/records/4193" text:style-name="Internet_20_link" text:visited-style-name="Visited_20_Internet_20_Link"><text:span text:style-name="T16">JOVER LLORENS, Gonzalo</text:span></text:a></text:p>
          </table:table-cell>
        </table:table-row>
        <table:table-row table:style-name="TableLine1664668475744">
          <table:table-cell table:style-name="Taula21.A64" office:value-type="string">
            <text:p text:style-name="P2"><text:a xlink:type="simple" xlink:href="https://apps.veu.ua.es/archivo_represaliados/records/4194" text:style-name="Internet_20_link" text:visited-style-name="Visited_20_Internet_20_Link"><text:span text:style-name="T16">LLOPIS JORDÁ, Elisa</text:span></text:a></text:p>
          </table:table-cell>
        </table:table-row>
        <table:table-row table:style-name="TableLine1664668478192">
          <table:table-cell table:style-name="Taula21.A65" office:value-type="string">
            <text:p text:style-name="P2"><text:a xlink:type="simple" xlink:href="https://apps.veu.ua.es/archivo_represaliados/records/4195" text:style-name="Internet_20_link" text:visited-style-name="Visited_20_Internet_20_Link"><text:span text:style-name="T16">LLORCA NICOLAU, José</text:span></text:a></text:p>
          </table:table-cell>
        </table:table-row>
        <table:table-row table:style-name="TableLine1664668489616">
          <table:table-cell table:style-name="Taula21.A66" office:value-type="string">
            <text:p text:style-name="P2"><text:a xlink:type="simple" xlink:href="https://apps.veu.ua.es/archivo_represaliados/records/4196" text:style-name="Internet_20_link" text:visited-style-name="Visited_20_Internet_20_Link"><text:span text:style-name="T16">LLORENT HERNÁNDEZ, Manuel, (a) Chaparro</text:span></text:a></text:p>
          </table:table-cell>
        </table:table-row>
        <table:table-row table:style-name="TableLine1664668501856">
          <table:table-cell table:style-name="Taula21.A67" office:value-type="string">
            <text:p text:style-name="P2"><text:a xlink:type="simple" xlink:href="https://apps.veu.ua.es/archivo_represaliados/records/25313" text:style-name="Internet_20_link" text:visited-style-name="Visited_20_Internet_20_Link"><text:span text:style-name="T16">LLORET HERNÁNDEZ, Manuel, (a) Chaparro.</text:span></text:a></text:p>
          </table:table-cell>
        </table:table-row>
        <table:table-row table:style-name="TableLine1664668502400">
          <table:table-cell table:style-name="Taula21.A68" office:value-type="string">
            <text:p text:style-name="P2"><text:a xlink:type="simple" xlink:href="https://apps.veu.ua.es/archivo_represaliados/records/4198" text:style-name="Internet_20_link" text:visited-style-name="Visited_20_Internet_20_Link"><text:span text:style-name="T16">LLORET SOLER, Bautista, (a) Campaneja</text:span></text:a></text:p>
          </table:table-cell>
        </table:table-row>
        <table:table-row table:style-name="TableLine1664668492336">
          <table:table-cell table:style-name="Taula21.A69" office:value-type="string">
            <text:p text:style-name="P2"><text:a xlink:type="simple" xlink:href="https://apps.veu.ua.es/archivo_represaliados/records/4197" text:style-name="Internet_20_link" text:visited-style-name="Visited_20_Internet_20_Link"><text:span text:style-name="T16">LLORET SOLER, Bautista, (a) Chaparro</text:span></text:a></text:p>
          </table:table-cell>
        </table:table-row>
        <table:table-row table:style-name="TableLine1664668489888">
          <table:table-cell table:style-name="Taula21.A70" office:value-type="string">
            <text:p text:style-name="P2"><text:a xlink:type="simple" xlink:href="https://apps.veu.ua.es/archivo_represaliados/records/4199" text:style-name="Internet_20_link" text:visited-style-name="Visited_20_Internet_20_Link"><text:span text:style-name="T16">LÓPEZ JORDÁ, Salvador</text:span></text:a></text:p>
          </table:table-cell>
        </table:table-row>
        <table:table-row table:style-name="TableLine1664668494784">
          <table:table-cell table:style-name="Taula21.A71" office:value-type="string">
            <text:p text:style-name="P2"><text:a xlink:type="simple" xlink:href="https://apps.veu.ua.es/archivo_represaliados/records/4200" text:style-name="Internet_20_link" text:visited-style-name="Visited_20_Internet_20_Link"><text:span text:style-name="T16">LÓPEZ LLÁCER, Antonio</text:span></text:a></text:p>
          </table:table-cell>
        </table:table-row>
        <table:table-row table:style-name="TableLine1664668494512">
          <table:table-cell table:style-name="Taula21.A72" office:value-type="string">
            <text:p text:style-name="P2"><text:a xlink:type="simple" xlink:href="https://apps.veu.ua.es/archivo_represaliados/records/4201" text:style-name="Internet_20_link" text:visited-style-name="Visited_20_Internet_20_Link"><text:span text:style-name="T16">LÓPEZ LLORENS, Antonio, (a) El Carrero</text:span></text:a></text:p>
          </table:table-cell>
        </table:table-row>
        <table:table-row table:style-name="TableLine1664668490976">
          <table:table-cell table:style-name="Taula21.A73" office:value-type="string">
            <text:p text:style-name="P2"><text:a xlink:type="simple" xlink:href="https://apps.veu.ua.es/archivo_represaliados/records/4202" text:style-name="Internet_20_link" text:visited-style-name="Visited_20_Internet_20_Link"><text:span text:style-name="T16">LÓPEZ LLORENS, Salvador</text:span></text:a></text:p>
          </table:table-cell>
        </table:table-row>
        <table:table-row table:style-name="TableLine1664668491248">
          <table:table-cell table:style-name="Taula21.A74" office:value-type="string">
            <text:p text:style-name="P2"><text:a xlink:type="simple" xlink:href="https://apps.veu.ua.es/archivo_represaliados/records/4203" text:style-name="Internet_20_link" text:visited-style-name="Visited_20_Internet_20_Link"><text:span text:style-name="T16">MARTÍNEZ CALABUIG, Vicente</text:span></text:a></text:p>
          </table:table-cell>
        </table:table-row>
        <table:table-row table:style-name="TableLine1664668493152">
          <table:table-cell table:style-name="Taula21.A75" office:value-type="string">
            <text:p text:style-name="P2"><text:a xlink:type="simple" xlink:href="https://apps.veu.ua.es/archivo_represaliados/records/4204" text:style-name="Internet_20_link" text:visited-style-name="Visited_20_Internet_20_Link"><text:span text:style-name="T16">MAYOR NICOLAU, Luis (a) Cheroni</text:span></text:a></text:p>
          </table:table-cell>
        </table:table-row>
        <table:table-row table:style-name="TableLine1664668504576">
          <table:table-cell table:style-name="Taula21.A76" office:value-type="string">
            <text:p text:style-name="P2"><text:a xlink:type="simple" xlink:href="https://apps.veu.ua.es/archivo_represaliados/records/25514" text:style-name="Internet_20_link" text:visited-style-name="Visited_20_Internet_20_Link"><text:span text:style-name="T16">MENTABERRI TORREGROSA, Rafael.</text:span></text:a></text:p>
          </table:table-cell>
        </table:table-row>
        <table:table-row table:style-name="TableLine1664668494240">
          <table:table-cell table:style-name="Taula21.A77" office:value-type="string">
            <text:p text:style-name="P2"><text:a xlink:type="simple" xlink:href="https://apps.veu.ua.es/archivo_represaliados/records/25515" text:style-name="Internet_20_link" text:visited-style-name="Visited_20_Internet_20_Link"><text:span text:style-name="T16">MIQUEL MONTANER, Bautista, (a) Les Porques.</text:span></text:a></text:p>
          </table:table-cell>
        </table:table-row>
        <table:table-row table:style-name="TableLine1664668493424">
          <table:table-cell table:style-name="Taula21.A78" office:value-type="string">
            <text:p text:style-name="P2"><text:a xlink:type="simple" xlink:href="https://apps.veu.ua.es/archivo_represaliados/records/4205" text:style-name="Internet_20_link" text:visited-style-name="Visited_20_Internet_20_Link"><text:span text:style-name="T16">MOGINO JUAN, Francisco</text:span></text:a></text:p>
          </table:table-cell>
        </table:table-row>
        <table:table-row table:style-name="TableLine1664668502672">
          <table:table-cell table:style-name="Taula21.A79" office:value-type="string">
            <text:p text:style-name="P2"><text:a xlink:type="simple" xlink:href="https://apps.veu.ua.es/archivo_represaliados/records/4206" text:style-name="Internet_20_link" text:visited-style-name="Visited_20_Internet_20_Link"><text:span text:style-name="T16">MOGINO PASCUAL, Francisco</text:span></text:a></text:p>
          </table:table-cell>
        </table:table-row>
        <table:table-row table:style-name="TableLine1664668492880">
          <table:table-cell table:style-name="Taula21.A80" office:value-type="string">
            <text:p text:style-name="P2"><text:a xlink:type="simple" xlink:href="https://apps.veu.ua.es/archivo_represaliados/records/4207" text:style-name="Internet_20_link" text:visited-style-name="Visited_20_Internet_20_Link"><text:span text:style-name="T16">MOLINA RIBES, Ramón, (a) Parralet</text:span></text:a></text:p>
          </table:table-cell>
        </table:table-row>
        <table:table-row table:style-name="TableLine1664668505936">
          <table:table-cell table:style-name="Taula21.A81" office:value-type="string">
            <text:p text:style-name="P2"><text:a xlink:type="simple" xlink:href="https://apps.veu.ua.es/archivo_represaliados/records/4208" text:style-name="Internet_20_link" text:visited-style-name="Visited_20_Internet_20_Link"><text:span text:style-name="T16">MOLINES CORTÉS, Juan</text:span></text:a></text:p>
          </table:table-cell>
        </table:table-row>
        <table:table-row table:style-name="TableLine1664668496960">
          <table:table-cell table:style-name="Taula21.A82" office:value-type="string">
            <text:p text:style-name="P2"><text:a xlink:type="simple" xlink:href="https://apps.veu.ua.es/archivo_represaliados/records/25516" text:style-name="Internet_20_link" text:visited-style-name="Visited_20_Internet_20_Link"><text:span text:style-name="T16">MOLINES RIBES, Ramón, (a) Parralet.</text:span></text:a></text:p>
          </table:table-cell>
        </table:table-row>
        <table:table-row table:style-name="TableLine1664668500768">
          <table:table-cell table:style-name="Taula21.A83" office:value-type="string">
            <text:p text:style-name="P2"><text:a xlink:type="simple" xlink:href="https://apps.veu.ua.es/archivo_represaliados/records/4210" text:style-name="Internet_20_link" text:visited-style-name="Visited_20_Internet_20_Link"><text:span text:style-name="T16">NICOLAU PASCUAL, Juan</text:span></text:a></text:p>
          </table:table-cell>
        </table:table-row>
        <table:table-row table:style-name="TableLine1664668502944">
          <table:table-cell table:style-name="Taula21.A84" office:value-type="string">
            <text:p text:style-name="P2"><text:a xlink:type="simple" xlink:href="https://apps.veu.ua.es/archivo_represaliados/records/4211" text:style-name="Internet_20_link" text:visited-style-name="Visited_20_Internet_20_Link"><text:span text:style-name="T16">NICOLAU VILAPLANA, José</text:span></text:a></text:p>
          </table:table-cell>
        </table:table-row>
        <table:table-row table:style-name="TableLine1664668495056">
          <table:table-cell table:style-name="Taula21.A85" office:value-type="string">
            <text:p text:style-name="P2"><text:a xlink:type="simple" xlink:href="https://apps.veu.ua.es/archivo_represaliados/records/4212" text:style-name="Internet_20_link" text:visited-style-name="Visited_20_Internet_20_Link"><text:span text:style-name="T16">OLCINA SOLVES, Cándido</text:span></text:a></text:p>
          </table:table-cell>
        </table:table-row>
        <table:table-row table:style-name="TableLine1664668503760">
          <table:table-cell table:style-name="Taula21.A86" office:value-type="string">
            <text:p text:style-name="P2"><text:a xlink:type="simple" xlink:href="https://apps.veu.ua.es/archivo_represaliados/records/4213" text:style-name="Internet_20_link" text:visited-style-name="Visited_20_Internet_20_Link"><text:span text:style-name="T16">OLCINA SOLVES, Vicente</text:span></text:a></text:p>
          </table:table-cell>
        </table:table-row>
        <table:table-row table:style-name="TableLine1664668506208">
          <table:table-cell table:style-name="Taula21.A87" office:value-type="string">
            <text:p text:style-name="P2"><text:a xlink:type="simple" xlink:href="https://apps.veu.ua.es/archivo_represaliados/records/4214" text:style-name="Internet_20_link" text:visited-style-name="Visited_20_Internet_20_Link"><text:span text:style-name="T16">PASCUAL FULLANA, Bautista</text:span></text:a></text:p>
          </table:table-cell>
        </table:table-row>
        <text:soft-page-break/>
        <table:table-row table:style-name="TableLine1664668495600">
          <table:table-cell table:style-name="Taula21.A88" office:value-type="string">
            <text:p text:style-name="P2"><text:a xlink:type="simple" xlink:href="https://apps.veu.ua.es/archivo_represaliados/records/4215" text:style-name="Internet_20_link" text:visited-style-name="Visited_20_Internet_20_Link"><text:span text:style-name="T16">PASCUAL MOLINA, Bautista, (a) Fullana</text:span></text:a></text:p>
          </table:table-cell>
        </table:table-row>
        <table:table-row table:style-name="TableLine1664668500224">
          <table:table-cell table:style-name="Taula21.A89" office:value-type="string">
            <text:p text:style-name="P2"><text:a xlink:type="simple" xlink:href="https://apps.veu.ua.es/archivo_represaliados/records/4216" text:style-name="Internet_20_link" text:visited-style-name="Visited_20_Internet_20_Link"><text:span text:style-name="T16">PASCUAL PAYÁ, Bautista</text:span></text:a></text:p>
          </table:table-cell>
        </table:table-row>
        <table:table-row table:style-name="TableLine1664668503488">
          <table:table-cell table:style-name="Taula21.A90" office:value-type="string">
            <text:p text:style-name="P2"><text:a xlink:type="simple" xlink:href="https://apps.veu.ua.es/archivo_represaliados/records/4217" text:style-name="Internet_20_link" text:visited-style-name="Visited_20_Internet_20_Link"><text:span text:style-name="T16">PASCUAL PÉREZ, Juan, (a) Arreglante</text:span></text:a></text:p>
          </table:table-cell>
        </table:table-row>
        <table:table-row table:style-name="TableLine1664668504032">
          <table:table-cell table:style-name="Taula21.A91" office:value-type="string">
            <text:p text:style-name="P2"><text:a xlink:type="simple" xlink:href="https://apps.veu.ua.es/archivo_represaliados/records/4218" text:style-name="Internet_20_link" text:visited-style-name="Visited_20_Internet_20_Link"><text:span text:style-name="T16">PÉREZ CALAFELL, Julio</text:span></text:a></text:p>
          </table:table-cell>
        </table:table-row>
        <table:table-row table:style-name="TableLine1664668496688">
          <table:table-cell table:style-name="Taula21.A92" office:value-type="string">
            <text:p text:style-name="P2"><text:a xlink:type="simple" xlink:href="https://apps.veu.ua.es/archivo_represaliados/records/4219" text:style-name="Internet_20_link" text:visited-style-name="Visited_20_Internet_20_Link"><text:span text:style-name="T16">PÉREZ JUAN, Pascual</text:span></text:a></text:p>
          </table:table-cell>
        </table:table-row>
        <table:table-row table:style-name="TableLine1664668497504">
          <table:table-cell table:style-name="Taula21.A93" office:value-type="string">
            <text:p text:style-name="P2"><text:a xlink:type="simple" xlink:href="https://apps.veu.ua.es/archivo_represaliados/records/4220" text:style-name="Internet_20_link" text:visited-style-name="Visited_20_Internet_20_Link"><text:span text:style-name="T16">PÉREZ PASTOR, Rafael</text:span></text:a></text:p>
          </table:table-cell>
        </table:table-row>
        <table:table-row table:style-name="TableLine1664668498048">
          <table:table-cell table:style-name="Taula21.A94" office:value-type="string">
            <text:p text:style-name="P2"><text:a xlink:type="simple" xlink:href="https://apps.veu.ua.es/archivo_represaliados/records/4221" text:style-name="Internet_20_link" text:visited-style-name="Visited_20_Internet_20_Link"><text:span text:style-name="T16">PÉREZ VAÑÓ, Manuel, (a) Bigot</text:span></text:a></text:p>
          </table:table-cell>
        </table:table-row>
        <table:table-row table:style-name="TableLine1664668498592">
          <table:table-cell table:style-name="Taula21.A95" office:value-type="string">
            <text:p text:style-name="P2"><text:a xlink:type="simple" xlink:href="https://apps.veu.ua.es/archivo_represaliados/records/4222" text:style-name="Internet_20_link" text:visited-style-name="Visited_20_Internet_20_Link"><text:span text:style-name="T16">POVEDA SANCHÍS, Agustín</text:span></text:a></text:p>
          </table:table-cell>
        </table:table-row>
        <table:table-row table:style-name="TableLine1664668499136">
          <table:table-cell table:style-name="Taula21.A96" office:value-type="string">
            <text:p text:style-name="P2"><text:a xlink:type="simple" xlink:href="https://apps.veu.ua.es/archivo_represaliados/records/4223" text:style-name="Internet_20_link" text:visited-style-name="Visited_20_Internet_20_Link"><text:span text:style-name="T16">RAMIS JORDÁ, Juan</text:span></text:a></text:p>
          </table:table-cell>
        </table:table-row>
        <table:table-row table:style-name="TableLine1664668501312">
          <table:table-cell table:style-name="Taula21.A97" office:value-type="string">
            <text:p text:style-name="P2"><text:a xlink:type="simple" xlink:href="https://apps.veu.ua.es/archivo_represaliados/records/4224" text:style-name="Internet_20_link" text:visited-style-name="Visited_20_Internet_20_Link"><text:span text:style-name="T16">RAMIS SOLBES, José</text:span></text:a></text:p>
          </table:table-cell>
        </table:table-row>
        <table:table-row table:style-name="TableLine1664668523616">
          <table:table-cell table:style-name="Taula21.A98" office:value-type="string">
            <text:p text:style-name="P2"><text:a xlink:type="simple" xlink:href="https://apps.veu.ua.es/archivo_represaliados/records/4225" text:style-name="Internet_20_link" text:visited-style-name="Visited_20_Internet_20_Link"><text:span text:style-name="T16">REIG CASCANT, Joaquín, (a) Terañina</text:span></text:a></text:p>
          </table:table-cell>
        </table:table-row>
        <table:table-row table:style-name="TableLine1664668509744">
          <table:table-cell table:style-name="Taula21.A99" office:value-type="string">
            <text:p text:style-name="P2"><text:a xlink:type="simple" xlink:href="https://apps.veu.ua.es/archivo_represaliados/records/4226" text:style-name="Internet_20_link" text:visited-style-name="Visited_20_Internet_20_Link"><text:span text:style-name="T16">REIG GALIANA, Vicente</text:span></text:a></text:p>
          </table:table-cell>
        </table:table-row>
        <table:table-row table:style-name="TableLine1664668513280">
          <table:table-cell table:style-name="Taula21.A100" office:value-type="string">
            <text:p text:style-name="P2"><text:a xlink:type="simple" xlink:href="https://apps.veu.ua.es/archivo_represaliados/records/4227" text:style-name="Internet_20_link" text:visited-style-name="Visited_20_Internet_20_Link"><text:span text:style-name="T16">REIG SUCH, Juan, (a) El Conill</text:span></text:a></text:p>
          </table:table-cell>
        </table:table-row>
        <table:table-row table:style-name="TableLine1664668522800">
          <table:table-cell table:style-name="Taula21.A101" office:value-type="string">
            <text:p text:style-name="P2"><text:a xlink:type="simple" xlink:href="https://apps.veu.ua.es/archivo_represaliados/records/4228" text:style-name="Internet_20_link" text:visited-style-name="Visited_20_Internet_20_Link"><text:span text:style-name="T16">RICHART GONZÁLEZ, José, (a) Cagarruta</text:span></text:a></text:p>
          </table:table-cell>
        </table:table-row>
        <table:table-row table:style-name="TableLine1664668508112">
          <table:table-cell table:style-name="Taula21.A102" office:value-type="string">
            <text:p text:style-name="P2"><text:a xlink:type="simple" xlink:href="https://apps.veu.ua.es/archivo_represaliados/records/4229" text:style-name="Internet_20_link" text:visited-style-name="Visited_20_Internet_20_Link"><text:span text:style-name="T16">ROVIRA MIRALLES, Luis</text:span></text:a></text:p>
          </table:table-cell>
        </table:table-row>
        <table:table-row table:style-name="TableLine1664668508928">
          <table:table-cell table:style-name="Taula21.A103" office:value-type="string">
            <text:p text:style-name="P2"><text:a xlink:type="simple" xlink:href="https://apps.veu.ua.es/archivo_represaliados/records/4230" text:style-name="Internet_20_link" text:visited-style-name="Visited_20_Internet_20_Link"><text:span text:style-name="T16">SAMPER IBORRA, Santiago</text:span></text:a></text:p>
          </table:table-cell>
        </table:table-row>
        <table:table-row table:style-name="TableLine1664668506480">
          <table:table-cell table:style-name="Taula21.A104" office:value-type="string">
            <text:p text:style-name="P2"><text:a xlink:type="simple" xlink:href="https://apps.veu.ua.es/archivo_represaliados/records/4231" text:style-name="Internet_20_link" text:visited-style-name="Visited_20_Internet_20_Link"><text:span text:style-name="T16">SÁNCHEZ ALEMANY, Rafael</text:span></text:a></text:p>
          </table:table-cell>
        </table:table-row>
        <table:table-row table:style-name="TableLine1664668507840">
          <table:table-cell table:style-name="Taula21.A105" office:value-type="string">
            <text:p text:style-name="P2"><text:a xlink:type="simple" xlink:href="https://apps.veu.ua.es/archivo_represaliados/records/4232" text:style-name="Internet_20_link" text:visited-style-name="Visited_20_Internet_20_Link"><text:span text:style-name="T16">SANCHÍS SALA, Fernando, (a) El Boix</text:span></text:a></text:p>
          </table:table-cell>
        </table:table-row>
        <table:table-row table:style-name="TableLine1664668516816">
          <table:table-cell table:style-name="Taula21.A106" office:value-type="string">
            <text:p text:style-name="P2"><text:a xlink:type="simple" xlink:href="https://apps.veu.ua.es/archivo_represaliados/records/4233" text:style-name="Internet_20_link" text:visited-style-name="Visited_20_Internet_20_Link"><text:span text:style-name="T16">SANCHÍS SENABRE, Manuel</text:span></text:a></text:p>
          </table:table-cell>
        </table:table-row>
        <table:table-row table:style-name="TableLine1664668517904">
          <table:table-cell table:style-name="Taula21.A107" office:value-type="string">
            <text:p text:style-name="P2"><text:a xlink:type="simple" xlink:href="https://apps.veu.ua.es/archivo_represaliados/records/4234" text:style-name="Internet_20_link" text:visited-style-name="Visited_20_Internet_20_Link"><text:span text:style-name="T16">SANJUÁN JUAN, Eduardo, (a) Tort</text:span></text:a></text:p>
          </table:table-cell>
        </table:table-row>
        <table:table-row table:style-name="TableLine1664668516544">
          <table:table-cell table:style-name="Taula21.A108" office:value-type="string">
            <text:p text:style-name="P2"><text:a xlink:type="simple" xlink:href="https://apps.veu.ua.es/archivo_represaliados/records/4235" text:style-name="Internet_20_link" text:visited-style-name="Visited_20_Internet_20_Link"><text:span text:style-name="T16">SELLÉS DOMÍNGUEZ, José, (a) El Toro Boix</text:span></text:a></text:p>
          </table:table-cell>
        </table:table-row>
        <table:table-row table:style-name="TableLine1664668518992">
          <table:table-cell table:style-name="Taula21.A109" office:value-type="string">
            <text:p text:style-name="P2"><text:a xlink:type="simple" xlink:href="https://apps.veu.ua.es/archivo_represaliados/records/4236" text:style-name="Internet_20_link" text:visited-style-name="Visited_20_Internet_20_Link"><text:span text:style-name="T16">SELLÉS PALMER, Bautista</text:span></text:a></text:p>
          </table:table-cell>
        </table:table-row>
        <table:table-row table:style-name="TableLine1664668508656">
          <table:table-cell table:style-name="Taula21.A110" office:value-type="string">
            <text:p text:style-name="P2"><text:a xlink:type="simple" xlink:href="https://apps.veu.ua.es/archivo_represaliados/records/4237" text:style-name="Internet_20_link" text:visited-style-name="Visited_20_Internet_20_Link"><text:span text:style-name="T16">SENABRE FONT, José, (a) Marco</text:span></text:a></text:p>
          </table:table-cell>
        </table:table-row>
        <table:table-row table:style-name="TableLine1664668520896">
          <table:table-cell table:style-name="Taula21.A111" office:value-type="string">
            <text:p text:style-name="P2"><text:a xlink:type="simple" xlink:href="https://apps.veu.ua.es/archivo_represaliados/records/4238" text:style-name="Internet_20_link" text:visited-style-name="Visited_20_Internet_20_Link"><text:span text:style-name="T16">SENABRE MONTAVA, Juan</text:span></text:a></text:p>
          </table:table-cell>
        </table:table-row>
        <table:table-row table:style-name="TableLine1664668511920">
          <table:table-cell table:style-name="Taula21.A112" office:value-type="string">
            <text:p text:style-name="P2"><text:a xlink:type="simple" xlink:href="https://apps.veu.ua.es/archivo_represaliados/records/4239" text:style-name="Internet_20_link" text:visited-style-name="Visited_20_Internet_20_Link"><text:span text:style-name="T16">SILVESTRE PÉREZ, Juan</text:span></text:a></text:p>
          </table:table-cell>
        </table:table-row>
        <table:table-row table:style-name="TableLine1664668516000">
          <table:table-cell table:style-name="Taula21.A113" office:value-type="string">
            <text:p text:style-name="P2"><text:a xlink:type="simple" xlink:href="https://apps.veu.ua.es/archivo_represaliados/records/4240" text:style-name="Internet_20_link" text:visited-style-name="Visited_20_Internet_20_Link"><text:span text:style-name="T16">SOLBES ALEMANY, José</text:span></text:a></text:p>
          </table:table-cell>
        </table:table-row>
        <table:table-row table:style-name="TableLine1664668521984">
          <table:table-cell table:style-name="Taula21.A114" office:value-type="string">
            <text:p text:style-name="P2"><text:a xlink:type="simple" xlink:href="https://apps.veu.ua.es/archivo_represaliados/records/4241" text:style-name="Internet_20_link" text:visited-style-name="Visited_20_Internet_20_Link"><text:span text:style-name="T16">SOLER PÉREZ, José</text:span></text:a></text:p>
          </table:table-cell>
        </table:table-row>
        <table:table-row table:style-name="TableLine1664668520624">
          <table:table-cell table:style-name="Taula21.A115" office:value-type="string">
            <text:p text:style-name="P2"><text:a xlink:type="simple" xlink:href="https://apps.veu.ua.es/archivo_represaliados/records/4242" text:style-name="Internet_20_link" text:visited-style-name="Visited_20_Internet_20_Link"><text:span text:style-name="T16">SUCH GIMÉNEZ, José</text:span></text:a></text:p>
          </table:table-cell>
        </table:table-row>
        <table:table-row table:style-name="TableLine1664668517088">
          <table:table-cell table:style-name="Taula21.A116" office:value-type="string">
            <text:p text:style-name="P2"><text:a xlink:type="simple" xlink:href="https://apps.veu.ua.es/archivo_represaliados/records/4243" text:style-name="Internet_20_link" text:visited-style-name="Visited_20_Internet_20_Link"><text:span text:style-name="T16">SUCH SANTAMARÍA, Rafael</text:span></text:a></text:p>
          </table:table-cell>
        </table:table-row>
        <table:table-row table:style-name="TableLine1664668507296">
          <table:table-cell table:style-name="Taula21.A117" office:value-type="string">
            <text:p text:style-name="P2"><text:a xlink:type="simple" xlink:href="https://apps.veu.ua.es/archivo_represaliados/records/4244" text:style-name="Internet_20_link" text:visited-style-name="Visited_20_Internet_20_Link"><text:span text:style-name="T16">TOMÁS CATALÁ, María</text:span></text:a></text:p>
          </table:table-cell>
        </table:table-row>
        <table:table-row table:style-name="TableLine1664668512192">
          <table:table-cell table:style-name="Taula21.A118" office:value-type="string">
            <text:p text:style-name="P2"><text:a xlink:type="simple" xlink:href="https://apps.veu.ua.es/archivo_represaliados/records/4248" text:style-name="Internet_20_link" text:visited-style-name="Visited_20_Internet_20_Link"><text:span text:style-name="T16">TOMÁS MOGINO, Vicente</text:span></text:a></text:p>
          </table:table-cell>
        </table:table-row>
        <table:table-row table:style-name="TableLine1664668512464">
          <table:table-cell table:style-name="Taula21.A119" office:value-type="string">
            <text:p text:style-name="P2"><text:a xlink:type="simple" xlink:href="https://apps.veu.ua.es/archivo_represaliados/records/25503" text:style-name="Internet_20_link" text:visited-style-name="Visited_20_Internet_20_Link"><text:span text:style-name="T16">TORREGROSA ALONSO, Francisco de Paula, (a) Coniller.</text:span></text:a></text:p>
          </table:table-cell>
        </table:table-row>
        <table:table-row table:style-name="TableLine1664668509472">
          <table:table-cell table:style-name="Taula21.A120" office:value-type="string">
            <text:p text:style-name="P2"><text:a xlink:type="simple" xlink:href="https://apps.veu.ua.es/archivo_represaliados/records/4245" text:style-name="Internet_20_link" text:visited-style-name="Visited_20_Internet_20_Link"><text:span text:style-name="T16">TORREGROSA ALONSO, Matilde</text:span></text:a></text:p>
          </table:table-cell>
        </table:table-row>
        <table:table-row table:style-name="TableLine1664668510288">
          <table:table-cell table:style-name="Taula21.A121" office:value-type="string">
            <text:p text:style-name="P2"><text:a xlink:type="simple" xlink:href="https://apps.veu.ua.es/archivo_represaliados/records/25241" text:style-name="Internet_20_link" text:visited-style-name="Visited_20_Internet_20_Link"><text:span text:style-name="T16">TORREGROSA NICOLAU, Amalio.</text:span></text:a></text:p>
          </table:table-cell>
        </table:table-row>
        <table:table-row table:style-name="TableLine1664668519536">
          <table:table-cell table:style-name="Taula21.A122" office:value-type="string">
            <text:p text:style-name="P2"><text:a xlink:type="simple" xlink:href="https://apps.veu.ua.es/archivo_represaliados/records/4246" text:style-name="Internet_20_link" text:visited-style-name="Visited_20_Internet_20_Link"><text:span text:style-name="T16">TORREGROSA PASTOR, José María, (a) Coto</text:span></text:a></text:p>
          </table:table-cell>
        </table:table-row>
        <table:table-row table:style-name="TableLine1664668513824">
          <table:table-cell table:style-name="Taula21.A123" office:value-type="string">
            <text:p text:style-name="P2"><text:a xlink:type="simple" xlink:href="https://apps.veu.ua.es/archivo_represaliados/records/4247" text:style-name="Internet_20_link" text:visited-style-name="Visited_20_Internet_20_Link"><text:span text:style-name="T16">TORREGROSA RUIZ, Vicente</text:span></text:a></text:p>
          </table:table-cell>
        </table:table-row>
        <table:table-row table:style-name="TableLine1664668514912">
          <table:table-cell table:style-name="Taula21.A124" office:value-type="string">
            <text:p text:style-name="P2"><text:a xlink:type="simple" xlink:href="https://apps.veu.ua.es/archivo_represaliados/records/4249" text:style-name="Internet_20_link" text:visited-style-name="Visited_20_Internet_20_Link"><text:span text:style-name="T16">TORRERO SANJUÁN, Juan</text:span></text:a></text:p>
          </table:table-cell>
        </table:table-row>
        <table:table-row table:style-name="TableLine1664668515456">
          <table:table-cell table:style-name="Taula21.A125" office:value-type="string">
            <text:p text:style-name="P2"><text:a xlink:type="simple" xlink:href="https://apps.veu.ua.es/archivo_represaliados/records/4250" text:style-name="Internet_20_link" text:visited-style-name="Visited_20_Internet_20_Link"><text:span text:style-name="T16">VALLS LLORCA, Juan</text:span></text:a></text:p>
          </table:table-cell>
        </table:table-row>
        <text:soft-page-break/>
        <table:table-row table:style-name="TableLine1664668516272">
          <table:table-cell table:style-name="Taula21.A126" office:value-type="string">
            <text:p text:style-name="P2"><text:a xlink:type="simple" xlink:href="https://apps.veu.ua.es/archivo_represaliados/records/4251" text:style-name="Internet_20_link" text:visited-style-name="Visited_20_Internet_20_Link"><text:span text:style-name="T16">VALLS PÉREZ, Antonio, (a) Cacahuero</text:span></text:a></text:p>
          </table:table-cell>
        </table:table-row>
        <table:table-row table:style-name="TableLine1664668517632">
          <table:table-cell table:style-name="Taula21.A127" office:value-type="string">
            <text:p text:style-name="P2"><text:a xlink:type="simple" xlink:href="https://apps.veu.ua.es/archivo_represaliados/records/4252" text:style-name="Internet_20_link" text:visited-style-name="Visited_20_Internet_20_Link"><text:span text:style-name="T16">VALLS SENABRE, Enrique</text:span></text:a></text:p>
          </table:table-cell>
        </table:table-row>
        <table:table-row table:style-name="TableLine1664668520080">
          <table:table-cell table:style-name="Taula21.A128" office:value-type="string">
            <text:p text:style-name="P2"><text:a xlink:type="simple" xlink:href="https://apps.veu.ua.es/archivo_represaliados/records/4253" text:style-name="Internet_20_link" text:visited-style-name="Visited_20_Internet_20_Link"><text:span text:style-name="T16">VALLS SENABRE, Francisco</text:span></text:a></text:p>
          </table:table-cell>
        </table:table-row>
        <table:table-row table:style-name="TableLine1664668521168">
          <table:table-cell table:style-name="Taula21.A129" office:value-type="string">
            <text:p text:style-name="P2"><text:a xlink:type="simple" xlink:href="https://apps.veu.ua.es/archivo_represaliados/records/4254" text:style-name="Internet_20_link" text:visited-style-name="Visited_20_Internet_20_Link"><text:span text:style-name="T16">VAÑÓ CAMÍN, José</text:span></text:a></text:p>
          </table:table-cell>
        </table:table-row>
        <table:table-row table:style-name="TableLine1664668526064">
          <table:table-cell table:style-name="Taula21.A130" office:value-type="string">
            <text:p text:style-name="P2"><text:a xlink:type="simple" xlink:href="https://apps.veu.ua.es/archivo_represaliados/records/4255" text:style-name="Internet_20_link" text:visited-style-name="Visited_20_Internet_20_Link"><text:span text:style-name="T16">VILAPLANA LLORET, Emilio</text:span></text:a></text:p>
          </table:table-cell>
        </table:table-row>
        <table:table-row table:style-name="TableLine1664668531776">
          <table:table-cell table:style-name="Taula21.A131" office:value-type="string">
            <text:p text:style-name="P2"><text:a xlink:type="simple" xlink:href="https://apps.veu.ua.es/archivo_represaliados/records/4256" text:style-name="Internet_20_link" text:visited-style-name="Visited_20_Internet_20_Link"><text:span text:style-name="T16">VILAPLANA PAYÁ, Enrique</text:span></text:a></text:p>
          </table:table-cell>
        </table:table-row>
        <table:table-row table:style-name="TableLine1664668530960">
          <table:table-cell table:style-name="Taula21.A132" office:value-type="string">
            <text:p text:style-name="P2"><text:a xlink:type="simple" xlink:href="https://apps.veu.ua.es/archivo_represaliados/records/4257" text:style-name="Internet_20_link" text:visited-style-name="Visited_20_Internet_20_Link"><text:span text:style-name="T16">VILAPLANA SUCH, Miguel, (a) Chepa</text:span></text:a></text:p>
          </table:table-cell>
        </table:table-row>
      </table:table>
      <text:p text:style-name="P10"/>
      <text:p text:style-name="P1"><text:span text:style-name="T3">Planes </text:span><text:span text:style-name="T9">- </text:span><text:a xlink:type="simple" xlink:href="https://apps.veu.ua.es/archivo_represaliados/region" text:style-name="Internet_20_link" text:visited-style-name="Visited_20_Internet_20_Link"><text:span text:style-name="T5">El Comtat</text:span></text:a></text:p>
      <text:p text:style-name="P5">Lista de represaliados 78</text:p>
      <text:p text:style-name="P12">Francisco Moreno Sáez</text:p>
      <text:p text:style-name="P11"><text:span text:style-name="T7">Localidad perteneciente a la comarca del Comtat, que tenía 1.589 habitantes en 1930 y 1.399 en 1940. Al principio del siglo XX existía en la localidad un Círculo Católico de Obreros. Ya en 1920 se creó la Sociedad Agrícola de Planes, que ingresó en el PSOE con sus 129 afiliados. En algún momento debió de desaparecer esa Sociedad, pues en junio de 1931 volvió a constituirse la Agrupación Socialista, con el nombre de Agrupación Socialista Agraria. En octubre de 1932 tenía 139 afiliados, todos jornaleros, que pasaron a constituir una sección de la Federación de Trabajadores de la Tierra en noviembre de 1932, quedando en la Agrupación Socialista 12 compañeros, que llegaron a 23 en 1934, aunque luego sufrieron las consecuencias de la reacción de los caciques locales, de manera que volvieron a ser 12 en 1936, porque en los últimos meses "</text:span><text:span text:style-name="T11">todos han trabajado menos nosotros</text:span><text:span text:style-name="T7">"". En 1938 eran 15 afiliados. El PCE había impulsado una sección de la Federación Provincial Campesina.</text:span></text:p>
      <text:p text:style-name="P11"><text:span text:style-name="T7">La Causa General alude al hallazgo en el término municipal de los cadáveres de dos vecinos de Alcoi y a la muerte en Picasent de varios miembros de una familia cuyos restos, después de la guerra, fueron trasladados a Planes. Sus vecinos, pues, nada tuvieron que ver con estos crímenes ni con la muerte de dos sacerdotes oriundos de la localidad, en La Nucía y Bellreguart. Además, la Causa General citaba la incautación, en agosto de 1936, de varias fincas rústicas y urbanas, así como la quema de imágenes -algunas de las cuales fueron respetadas en un primer momento- y ornamentos de las Iglesias de Planes, Catamarruch, Margarida y Benialfaquí, la ermita del Santísimo Cristo y el Oratorio de las Hermanas Terciarias Franciscanas, entre julio y septiembre de 1936. Se atribuyó la responsabilidad de estos hechos a los componentes del Comité Revolucionario, que emitieron un bando ordenando la entrega de estampas ye imágenes religiosas en poder de particulares, que fueron llevadas al campo y asimismo quemadas. Los vecinos de Margarida </text:span><text:soft-page-break/><text:span text:style-name="T7">que tomaron parte en la quema de la imagen de la patrona, Nuestra Señora del Pilar, fueron obligados en 1940 a hacer ""</text:span><text:span text:style-name="T11">otra nueva a costa de ellos</text:span><text:span text:style-name="T7">”. Algunos vecinos sufrieron breves penas de prisión atenuada.</text:span></text:p>
      <text:p text:style-name="P14">Los represaliados por el franquismo, casi todos campesinos, fueron acusados, de haber intervenido en los hechos citados por la Causa General, la recogida de armas a personas de derechas, haber desempeñado algún cargo directivo en la Colectividad de Campesinos, criticar a la Causa Nacional e incluso, haber votado a las izquierdas en febrero de 1936 o hacer propaganda para que se sindicasen los obreros. Las penas impuestas fueron por auxilio a la rebelión, entre veinte y tres años: la excepción fue un vecino condenado a 30 años de reclusión mayor en Albacete. Estuvieron presos en el Campo Oliver y la cárcel de Alcoi, el Reformatorio de Alicante, Elche, Valencia, el campo de Valdenoceda o Barcelona. Cuatro sufrieron el mismo periplo carcelario, desde Alcoi a Lleida, pasando por las cárceles de Alicante y Oriheula y el Penal de Formentera (Baleares). Oros fueron enviados a trabajar en Dos Hermanas, Reus, Guadarrama y Oviedo, en Batallones de Soldados Trabajadores y Colonias Militarizadas, a disposición en ocasiones del Servicio Nacional de Regiones Devastadas.</text:p>
      <text:p text:style-name="P14">Fueron expedientados por el Tribunal de Responsabilidades Políticas diecisiete vecinos. Un vecino, Miguel Cervelló Bay, fue deportado a un campo de concentración nazi y murió en Gusen en 1941. Ninguna mujer fue represaliada. Un maestro, Juan Gomis Pérez, fue condenado a 12 años y 1 dia de reclusión menor y separado definitivamente del Cuerpo de Magisterio.</text:p>
      <text:p text:style-name="P14">Por hechos posteriores a abril de 1939 fueron detenidos y procesados algunos vecinos. Resulta curioso que entre los cinco detenidos por la guarda civil en 1943, por considerarles peligrosos y que estuvieron unas semanas presos en el Reformatorio de Alicante- uno de ellos, Vicente Llorens, fuera calificado de ""no peligroso"" en un informe de la misma guardia civil, años atrás. En 1945 un matrimonio fue juzgado en Consejo de guerra y absuelto por haber dado cobijo a unos familiares que, al parecer, venían huyendo de la persecución de la guardia civil, tras la muerte del inspector Maján. En 1946 la Junta de Libertad Vigilada local controlaba a 27 vecinos.</text:p>
      <text:p text:style-name="P22"/>
      <text:p text:style-name="P9">Lista de represaliados: 78</text:p>
      <table:table table:name="Taula22" table:style-name="Taula22">
        <table:table-column table:style-name="Taula22.A"/>
        <table:table-row table:style-name="TableLine1664668440384">
          <table:table-cell table:style-name="Taula22.A1" office:value-type="string">
            <text:p text:style-name="P2"><text:a xlink:type="simple" xlink:href="https://apps.veu.ua.es/archivo_represaliados/records/4885" text:style-name="Internet_20_link" text:visited-style-name="Visited_20_Internet_20_Link"><text:span text:style-name="T16">ALBALAT GADEA, Francisco</text:span></text:a></text:p>
          </table:table-cell>
        </table:table-row>
        <table:table-row table:style-name="TableLine1664668531504">
          <table:table-cell table:style-name="Taula22.A2" office:value-type="string">
            <text:p text:style-name="P2"><text:a xlink:type="simple" xlink:href="https://apps.veu.ua.es/archivo_represaliados/records/4886" text:style-name="Internet_20_link" text:visited-style-name="Visited_20_Internet_20_Link"><text:span text:style-name="T16">ANDRÉS CASTELLÓ, Francisco</text:span></text:a></text:p>
          </table:table-cell>
        </table:table-row>
        <table:table-row table:style-name="TableLine1664668532320">
          <table:table-cell table:style-name="Taula22.A3" office:value-type="string">
            <text:p text:style-name="P2"><text:a xlink:type="simple" xlink:href="https://apps.veu.ua.es/archivo_represaliados/records/4887" text:style-name="Internet_20_link" text:visited-style-name="Visited_20_Internet_20_Link"><text:span text:style-name="T16">ANDRÉS LLORENS, Francisco</text:span></text:a></text:p>
          </table:table-cell>
        </table:table-row>
        <table:table-row table:style-name="TableLine1664668529056">
          <table:table-cell table:style-name="Taula22.A4" office:value-type="string">
            <text:p text:style-name="P2"><text:a xlink:type="simple" xlink:href="https://apps.veu.ua.es/archivo_represaliados/records/4888" text:style-name="Internet_20_link" text:visited-style-name="Visited_20_Internet_20_Link"><text:span text:style-name="T16">ANDRÉS LLORENS, Heliodoro</text:span></text:a></text:p>
          </table:table-cell>
        </table:table-row>
        <text:soft-page-break/>
        <table:table-row table:style-name="TableLine1664668530688">
          <table:table-cell table:style-name="Taula22.A5" office:value-type="string">
            <text:p text:style-name="P2"><text:a xlink:type="simple" xlink:href="https://apps.veu.ua.es/archivo_represaliados/records/25122" text:style-name="Internet_20_link" text:visited-style-name="Visited_20_Internet_20_Link"><text:span text:style-name="T16">BLANES LLODRA. Eduardo.</text:span></text:a></text:p>
          </table:table-cell>
        </table:table-row>
        <table:table-row table:style-name="TableLine1664668527152">
          <table:table-cell table:style-name="Taula22.A6" office:value-type="string">
            <text:p text:style-name="P2"><text:a xlink:type="simple" xlink:href="https://apps.veu.ua.es/archivo_represaliados/records/4889" text:style-name="Internet_20_link" text:visited-style-name="Visited_20_Internet_20_Link"><text:span text:style-name="T16">BONHOME LUCAS, Francisco</text:span></text:a></text:p>
          </table:table-cell>
        </table:table-row>
        <table:table-row table:style-name="TableLine1664668524432">
          <table:table-cell table:style-name="Taula22.A7" office:value-type="string">
            <text:p text:style-name="P2"><text:a xlink:type="simple" xlink:href="https://apps.veu.ua.es/archivo_represaliados/records/4890" text:style-name="Internet_20_link" text:visited-style-name="Visited_20_Internet_20_Link"><text:span text:style-name="T16">BONHOME LUCAS, José</text:span></text:a></text:p>
          </table:table-cell>
        </table:table-row>
        <table:table-row table:style-name="TableLine1664668525248">
          <table:table-cell table:style-name="Taula22.A8" office:value-type="string">
            <text:p text:style-name="P2"><text:a xlink:type="simple" xlink:href="https://apps.veu.ua.es/archivo_represaliados/records/4891" text:style-name="Internet_20_link" text:visited-style-name="Visited_20_Internet_20_Link"><text:span text:style-name="T16">BONHOME LUCAS, Rafael</text:span></text:a></text:p>
          </table:table-cell>
        </table:table-row>
        <table:table-row table:style-name="TableLine1664668525520">
          <table:table-cell table:style-name="Taula22.A9" office:value-type="string">
            <text:p text:style-name="P2"><text:a xlink:type="simple" xlink:href="https://apps.veu.ua.es/archivo_represaliados/records/4892" text:style-name="Internet_20_link" text:visited-style-name="Visited_20_Internet_20_Link"><text:span text:style-name="T16">BORRELL CARDONA, Vicente</text:span></text:a></text:p>
          </table:table-cell>
        </table:table-row>
        <table:table-row table:style-name="TableLine1664668525792">
          <table:table-cell table:style-name="Taula22.A10" office:value-type="string">
            <text:p text:style-name="P2"><text:a xlink:type="simple" xlink:href="https://apps.veu.ua.es/archivo_represaliados/records/4893" text:style-name="Internet_20_link" text:visited-style-name="Visited_20_Internet_20_Link"><text:span text:style-name="T16">BORRELL OLTRA, Emilio</text:span></text:a></text:p>
          </table:table-cell>
        </table:table-row>
        <table:table-row table:style-name="TableLine1664668531232">
          <table:table-cell table:style-name="Taula22.A11" office:value-type="string">
            <text:p text:style-name="P2"><text:a xlink:type="simple" xlink:href="https://apps.veu.ua.es/archivo_represaliados/records/4894" text:style-name="Internet_20_link" text:visited-style-name="Visited_20_Internet_20_Link"><text:span text:style-name="T16">CAMPS TOMÁS, Vicente</text:span></text:a></text:p>
          </table:table-cell>
        </table:table-row>
        <table:table-row table:style-name="TableLine1664668526880">
          <table:table-cell table:style-name="Taula22.A12" office:value-type="string">
            <text:p text:style-name="P2"><text:a xlink:type="simple" xlink:href="https://apps.veu.ua.es/archivo_represaliados/records/4895" text:style-name="Internet_20_link" text:visited-style-name="Visited_20_Internet_20_Link"><text:span text:style-name="T16">CARLOS TOMÁS, Carlos</text:span></text:a></text:p>
          </table:table-cell>
        </table:table-row>
        <table:table-row table:style-name="TableLine1664668528240">
          <table:table-cell table:style-name="Taula22.A13" office:value-type="string">
            <text:p text:style-name="P2"><text:a xlink:type="simple" xlink:href="https://apps.veu.ua.es/archivo_represaliados/records/4896" text:style-name="Internet_20_link" text:visited-style-name="Visited_20_Internet_20_Link"><text:span text:style-name="T16">CARLOS TOMÁS, Eugenio</text:span></text:a></text:p>
          </table:table-cell>
        </table:table-row>
        <table:table-row table:style-name="TableLine1664668411008">
          <table:table-cell table:style-name="Taula22.A14" office:value-type="string">
            <text:p text:style-name="P2"><text:a xlink:type="simple" xlink:href="https://apps.veu.ua.es/archivo_represaliados/records/4897" text:style-name="Internet_20_link" text:visited-style-name="Visited_20_Internet_20_Link"><text:span text:style-name="T16">CARLOS TOMÁS, José</text:span></text:a></text:p>
          </table:table-cell>
        </table:table-row>
        <table:table-row table:style-name="TableLine1664668406656">
          <table:table-cell table:style-name="Taula22.A15" office:value-type="string">
            <text:p text:style-name="P2"><text:a xlink:type="simple" xlink:href="https://apps.veu.ua.es/archivo_represaliados/records/4898" text:style-name="Internet_20_link" text:visited-style-name="Visited_20_Internet_20_Link"><text:span text:style-name="T16">CASTELLÓ ANDRÉS, Francisco</text:span></text:a></text:p>
          </table:table-cell>
        </table:table-row>
        <table:table-row table:style-name="TableLine1664668416176">
          <table:table-cell table:style-name="Taula22.A16" office:value-type="string">
            <text:p text:style-name="P2"><text:a xlink:type="simple" xlink:href="https://apps.veu.ua.es/archivo_represaliados/records/4899" text:style-name="Internet_20_link" text:visited-style-name="Visited_20_Internet_20_Link"><text:span text:style-name="T16">CATALÁ HOMS, José</text:span></text:a></text:p>
          </table:table-cell>
        </table:table-row>
        <table:table-row table:style-name="TableLine1664668412368">
          <table:table-cell table:style-name="Taula22.A17" office:value-type="string">
            <text:p text:style-name="P2"><text:a xlink:type="simple" xlink:href="https://apps.veu.ua.es/archivo_represaliados/records/4900" text:style-name="Internet_20_link" text:visited-style-name="Visited_20_Internet_20_Link"><text:span text:style-name="T16">CATALÁ LLORENS, José</text:span></text:a></text:p>
          </table:table-cell>
        </table:table-row>
        <table:table-row table:style-name="TableLine1664668405568">
          <table:table-cell table:style-name="Taula22.A18" office:value-type="string">
            <text:p text:style-name="P2"><text:a xlink:type="simple" xlink:href="https://apps.veu.ua.es/archivo_represaliados/records/4901" text:style-name="Internet_20_link" text:visited-style-name="Visited_20_Internet_20_Link"><text:span text:style-name="T16">CATALÁ NICOLAU, José María, (a) Arriero</text:span></text:a></text:p>
          </table:table-cell>
        </table:table-row>
        <table:table-row table:style-name="TableLine1664668411280">
          <table:table-cell table:style-name="Taula22.A19" office:value-type="string">
            <text:p text:style-name="P2"><text:a xlink:type="simple" xlink:href="https://apps.veu.ua.es/archivo_represaliados/records/4902" text:style-name="Internet_20_link" text:visited-style-name="Visited_20_Internet_20_Link"><text:span text:style-name="T16">CATALÁ PÉREZ, José</text:span></text:a></text:p>
          </table:table-cell>
        </table:table-row>
        <table:table-row table:style-name="TableLine1664668411552">
          <table:table-cell table:style-name="Taula22.A20" office:value-type="string">
            <text:p text:style-name="P2"><text:a xlink:type="simple" xlink:href="https://apps.veu.ua.es/archivo_represaliados/records/4903" text:style-name="Internet_20_link" text:visited-style-name="Visited_20_Internet_20_Link"><text:span text:style-name="T16">CATALÁ TOMÁS, José</text:span></text:a></text:p>
          </table:table-cell>
        </table:table-row>
        <table:table-row table:style-name="TableLine1664668416720">
          <table:table-cell table:style-name="Taula22.A21" office:value-type="string">
            <text:p text:style-name="P2"><text:a xlink:type="simple" xlink:href="https://apps.veu.ua.es/archivo_represaliados/records/4904" text:style-name="Internet_20_link" text:visited-style-name="Visited_20_Internet_20_Link"><text:span text:style-name="T16">CERVELLÓ BAY, Miguel</text:span></text:a></text:p>
          </table:table-cell>
        </table:table-row>
        <table:table-row table:style-name="TableLine1664668412912">
          <table:table-cell table:style-name="Taula22.A22" office:value-type="string">
            <text:p text:style-name="P2"><text:a xlink:type="simple" xlink:href="https://apps.veu.ua.es/archivo_represaliados/records/4905" text:style-name="Internet_20_link" text:visited-style-name="Visited_20_Internet_20_Link"><text:span text:style-name="T16">CERVELLÓ BAY, Ricardo</text:span></text:a></text:p>
          </table:table-cell>
        </table:table-row>
        <table:table-row table:style-name="TableLine1664668415632">
          <table:table-cell table:style-name="Taula22.A23" office:value-type="string">
            <text:p text:style-name="P2"><text:a xlink:type="simple" xlink:href="https://apps.veu.ua.es/archivo_represaliados/records/4906" text:style-name="Internet_20_link" text:visited-style-name="Visited_20_Internet_20_Link"><text:span text:style-name="T16">CONCA LUCAS, Vicente</text:span></text:a></text:p>
          </table:table-cell>
        </table:table-row>
        <table:table-row table:style-name="TableLine1664668405024">
          <table:table-cell table:style-name="Taula22.A24" office:value-type="string">
            <text:p text:style-name="P2"><text:a xlink:type="simple" xlink:href="https://apps.veu.ua.es/archivo_represaliados/records/4907" text:style-name="Internet_20_link" text:visited-style-name="Visited_20_Internet_20_Link"><text:span text:style-name="T16">ESPÍ LLORENS, Amadeo</text:span></text:a></text:p>
          </table:table-cell>
        </table:table-row>
        <table:table-row table:style-name="TableLine1664668403392">
          <table:table-cell table:style-name="Taula22.A25" office:value-type="string">
            <text:p text:style-name="P2"><text:a xlink:type="simple" xlink:href="https://apps.veu.ua.es/archivo_represaliados/records/4908" text:style-name="Internet_20_link" text:visited-style-name="Visited_20_Internet_20_Link"><text:span text:style-name="T16">FERRÁNDIZ OLTRA, Juan</text:span></text:a></text:p>
          </table:table-cell>
        </table:table-row>
        <table:table-row table:style-name="TableLine1664668418624">
          <table:table-cell table:style-name="Taula22.A26" office:value-type="string">
            <text:p text:style-name="P2"><text:a xlink:type="simple" xlink:href="https://apps.veu.ua.es/archivo_represaliados/records/4909" text:style-name="Internet_20_link" text:visited-style-name="Visited_20_Internet_20_Link"><text:span text:style-name="T16">FERRANDO ANDRÉS, Enrique</text:span></text:a></text:p>
          </table:table-cell>
        </table:table-row>
        <table:table-row table:style-name="TableLine1664668415088">
          <table:table-cell table:style-name="Taula22.A27" office:value-type="string">
            <text:p text:style-name="P2"><text:a xlink:type="simple" xlink:href="https://apps.veu.ua.es/archivo_represaliados/records/4910" text:style-name="Internet_20_link" text:visited-style-name="Visited_20_Internet_20_Link"><text:span text:style-name="T16">FERRANDO LLORENS, Enrique</text:span></text:a></text:p>
          </table:table-cell>
        </table:table-row>
        <table:table-row table:style-name="TableLine1664668409376">
          <table:table-cell table:style-name="Taula22.A28" office:value-type="string">
            <text:p text:style-name="P2"><text:a xlink:type="simple" xlink:href="https://apps.veu.ua.es/archivo_represaliados/records/4911" text:style-name="Internet_20_link" text:visited-style-name="Visited_20_Internet_20_Link"><text:span text:style-name="T16">FERRANDO PASCUAL, Enrique</text:span></text:a></text:p>
          </table:table-cell>
        </table:table-row>
        <table:table-row table:style-name="TableLine1664668406928">
          <table:table-cell table:style-name="Taula22.A29" office:value-type="string">
            <text:p text:style-name="P2"><text:a xlink:type="simple" xlink:href="https://apps.veu.ua.es/archivo_represaliados/records/4912" text:style-name="Internet_20_link" text:visited-style-name="Visited_20_Internet_20_Link"><text:span text:style-name="T16">FERRANDO PASCUAL, Joaquín</text:span></text:a></text:p>
          </table:table-cell>
        </table:table-row>
        <table:table-row table:style-name="TableLine1664668409104">
          <table:table-cell table:style-name="Taula22.A30" office:value-type="string">
            <text:p text:style-name="P2"><text:a xlink:type="simple" xlink:href="https://apps.veu.ua.es/archivo_represaliados/records/4913" text:style-name="Internet_20_link" text:visited-style-name="Visited_20_Internet_20_Link"><text:span text:style-name="T16">FERRANDO PRATS, Francisco</text:span></text:a></text:p>
          </table:table-cell>
        </table:table-row>
        <table:table-row table:style-name="TableLine1664668407200">
          <table:table-cell table:style-name="Taula22.A31" office:value-type="string">
            <text:p text:style-name="P2"><text:a xlink:type="simple" xlink:href="https://apps.veu.ua.es/archivo_represaliados/records/4914" text:style-name="Internet_20_link" text:visited-style-name="Visited_20_Internet_20_Link"><text:span text:style-name="T16">GADEA GARCÍA, Vicente</text:span></text:a></text:p>
          </table:table-cell>
        </table:table-row>
        <table:table-row table:style-name="TableLine1664668407744">
          <table:table-cell table:style-name="Taula22.A32" office:value-type="string">
            <text:p text:style-name="P2"><text:a xlink:type="simple" xlink:href="https://apps.veu.ua.es/archivo_represaliados/records/4915" text:style-name="Internet_20_link" text:visited-style-name="Visited_20_Internet_20_Link"><text:span text:style-name="T16">GADEA LLORENS, Luis, (a) Redó</text:span></text:a></text:p>
          </table:table-cell>
        </table:table-row>
        <table:table-row table:style-name="TableLine1664668412096">
          <table:table-cell table:style-name="Taula22.A33" office:value-type="string">
            <text:p text:style-name="P2"><text:a xlink:type="simple" xlink:href="https://apps.veu.ua.es/archivo_represaliados/records/4916" text:style-name="Internet_20_link" text:visited-style-name="Visited_20_Internet_20_Link"><text:span text:style-name="T16">GADEA OLTRA, Emilio</text:span></text:a></text:p>
          </table:table-cell>
        </table:table-row>
        <table:table-row table:style-name="TableLine1664668407472">
          <table:table-cell table:style-name="Taula22.A34" office:value-type="string">
            <text:p text:style-name="P2"><text:a xlink:type="simple" xlink:href="https://apps.veu.ua.es/archivo_represaliados/records/4917" text:style-name="Internet_20_link" text:visited-style-name="Visited_20_Internet_20_Link"><text:span text:style-name="T16">GARCÍA ARAGONÉS, Dolores</text:span></text:a></text:p>
          </table:table-cell>
        </table:table-row>
        <table:table-row table:style-name="TableLine1664668403664">
          <table:table-cell table:style-name="Taula22.A35" office:value-type="string">
            <text:p text:style-name="P2"><text:a xlink:type="simple" xlink:href="https://apps.veu.ua.es/archivo_represaliados/records/4919" text:style-name="Internet_20_link" text:visited-style-name="Visited_20_Internet_20_Link"><text:span text:style-name="T16">GOMIS FERRÁNDIZ, Juan</text:span></text:a></text:p>
          </table:table-cell>
        </table:table-row>
        <table:table-row table:style-name="TableLine1664668410192">
          <table:table-cell table:style-name="Taula22.A36" office:value-type="string">
            <text:p text:style-name="P2"><text:a xlink:type="simple" xlink:href="https://apps.veu.ua.es/archivo_represaliados/records/4920" text:style-name="Internet_20_link" text:visited-style-name="Visited_20_Internet_20_Link"><text:span text:style-name="T16">GOMIS PÉREZ, Juan</text:span></text:a></text:p>
          </table:table-cell>
        </table:table-row>
        <table:table-row table:style-name="TableLine1664668415360">
          <table:table-cell table:style-name="Taula22.A37" office:value-type="string">
            <text:p text:style-name="P2"><text:a xlink:type="simple" xlink:href="https://apps.veu.ua.es/archivo_represaliados/records/4921" text:style-name="Internet_20_link" text:visited-style-name="Visited_20_Internet_20_Link"><text:span text:style-name="T16">HERNÁNDEZ RUIZ, Indalecio</text:span></text:a></text:p>
          </table:table-cell>
        </table:table-row>
        <table:table-row table:style-name="TableLine1664668415904">
          <table:table-cell table:style-name="Taula22.A38" office:value-type="string">
            <text:p text:style-name="P2"><text:a xlink:type="simple" xlink:href="https://apps.veu.ua.es/archivo_represaliados/records/4922" text:style-name="Internet_20_link" text:visited-style-name="Visited_20_Internet_20_Link"><text:span text:style-name="T16">LLEDÓ LUCAS, Joaquín</text:span></text:a></text:p>
          </table:table-cell>
        </table:table-row>
        <table:table-row table:style-name="TableLine1664668418352">
          <table:table-cell table:style-name="Taula22.A39" office:value-type="string">
            <text:p text:style-name="P2"><text:a xlink:type="simple" xlink:href="https://apps.veu.ua.es/archivo_represaliados/records/4923" text:style-name="Internet_20_link" text:visited-style-name="Visited_20_Internet_20_Link"><text:span text:style-name="T16">LLORENS ANDRÉS, Francisco</text:span></text:a></text:p>
          </table:table-cell>
        </table:table-row>
        <table:table-row table:style-name="TableLine1664668417264">
          <table:table-cell table:style-name="Taula22.A40" office:value-type="string">
            <text:p text:style-name="P2"><text:a xlink:type="simple" xlink:href="https://apps.veu.ua.es/archivo_represaliados/records/4924" text:style-name="Internet_20_link" text:visited-style-name="Visited_20_Internet_20_Link"><text:span text:style-name="T16">LLORENS LLORENS, Vicente</text:span></text:a></text:p>
          </table:table-cell>
        </table:table-row>
        <table:table-row table:style-name="TableLine1664668412640">
          <table:table-cell table:style-name="Taula22.A41" office:value-type="string">
            <text:p text:style-name="P2"><text:a xlink:type="simple" xlink:href="https://apps.veu.ua.es/archivo_represaliados/records/4925" text:style-name="Internet_20_link" text:visited-style-name="Visited_20_Internet_20_Link"><text:span text:style-name="T16">LLORENS OLTRA, Alfonso</text:span></text:a></text:p>
          </table:table-cell>
        </table:table-row>
        <table:table-row table:style-name="TableLine1664668418896">
          <table:table-cell table:style-name="Taula22.A42" office:value-type="string">
            <text:p text:style-name="P2"><text:a xlink:type="simple" xlink:href="https://apps.veu.ua.es/archivo_represaliados/records/4926" text:style-name="Internet_20_link" text:visited-style-name="Visited_20_Internet_20_Link"><text:span text:style-name="T16">LLORENS OLTRA, Joaquín</text:span></text:a></text:p>
          </table:table-cell>
        </table:table-row>
        <text:soft-page-break/>
        <table:table-row table:style-name="TableLine1664668404208">
          <table:table-cell table:style-name="Taula22.A43" office:value-type="string">
            <text:p text:style-name="P2"><text:a xlink:type="simple" xlink:href="https://apps.veu.ua.es/archivo_represaliados/records/4927" text:style-name="Internet_20_link" text:visited-style-name="Visited_20_Internet_20_Link"><text:span text:style-name="T16">LLORENS OLTRA, Vicente, (a) Pau / Rochet</text:span></text:a></text:p>
          </table:table-cell>
        </table:table-row>
        <table:table-row table:style-name="TableLine1664668403936">
          <table:table-cell table:style-name="Taula22.A44" office:value-type="string">
            <text:p text:style-name="P2"><text:a xlink:type="simple" xlink:href="https://apps.veu.ua.es/archivo_represaliados/records/4928" text:style-name="Internet_20_link" text:visited-style-name="Visited_20_Internet_20_Link"><text:span text:style-name="T16">LLORENS OLTRA, Vicente, (a) Rochet</text:span></text:a></text:p>
          </table:table-cell>
        </table:table-row>
        <table:table-row table:style-name="TableLine1664668402304">
          <table:table-cell table:style-name="Taula22.A45" office:value-type="string">
            <text:p text:style-name="P2"><text:a xlink:type="simple" xlink:href="https://apps.veu.ua.es/archivo_represaliados/records/4929" text:style-name="Internet_20_link" text:visited-style-name="Visited_20_Internet_20_Link"><text:span text:style-name="T16">LLORENS PÉREZ, Miguel, (a) El Sastre</text:span></text:a></text:p>
          </table:table-cell>
        </table:table-row>
        <table:table-row table:style-name="TableLine1664667995008">
          <table:table-cell table:style-name="Taula22.A46" office:value-type="string">
            <text:p text:style-name="P2"><text:a xlink:type="simple" xlink:href="https://apps.veu.ua.es/archivo_represaliados/records/4930" text:style-name="Internet_20_link" text:visited-style-name="Visited_20_Internet_20_Link"><text:span text:style-name="T16">LLORENS TOMÁS, Joaquín</text:span></text:a></text:p>
          </table:table-cell>
        </table:table-row>
        <table:table-row table:style-name="TableLine1664669181264">
          <table:table-cell table:style-name="Taula22.A47" office:value-type="string">
            <text:p text:style-name="P2"><text:a xlink:type="simple" xlink:href="https://apps.veu.ua.es/archivo_represaliados/records/4931" text:style-name="Internet_20_link" text:visited-style-name="Visited_20_Internet_20_Link"><text:span text:style-name="T16">LLORENS TOMÁS, José Vicente</text:span></text:a></text:p>
          </table:table-cell>
        </table:table-row>
        <table:table-row table:style-name="TableLine1664669174464">
          <table:table-cell table:style-name="Taula22.A48" office:value-type="string">
            <text:p text:style-name="P2"><text:a xlink:type="simple" xlink:href="https://apps.veu.ua.es/archivo_represaliados/records/4933" text:style-name="Internet_20_link" text:visited-style-name="Visited_20_Internet_20_Link"><text:span text:style-name="T16">LLORENS VERDÚ, Miguel</text:span></text:a></text:p>
          </table:table-cell>
        </table:table-row>
        <table:table-row table:style-name="TableLine1664669183712">
          <table:table-cell table:style-name="Taula22.A49" office:value-type="string">
            <text:p text:style-name="P2"><text:a xlink:type="simple" xlink:href="https://apps.veu.ua.es/archivo_represaliados/records/4934" text:style-name="Internet_20_link" text:visited-style-name="Visited_20_Internet_20_Link"><text:span text:style-name="T16">LUCAS ANDRÉS, Alberto</text:span></text:a></text:p>
          </table:table-cell>
        </table:table-row>
        <table:table-row table:style-name="TableLine1664669185344">
          <table:table-cell table:style-name="Taula22.A50" office:value-type="string">
            <text:p text:style-name="P2"><text:a xlink:type="simple" xlink:href="https://apps.veu.ua.es/archivo_represaliados/records/4935" text:style-name="Internet_20_link" text:visited-style-name="Visited_20_Internet_20_Link"><text:span text:style-name="T16">LUCAS LLEDÓ, José</text:span></text:a></text:p>
          </table:table-cell>
        </table:table-row>
        <table:table-row table:style-name="TableLine1664669173104">
          <table:table-cell table:style-name="Taula22.A51" office:value-type="string">
            <text:p text:style-name="P2"><text:a xlink:type="simple" xlink:href="https://apps.veu.ua.es/archivo_represaliados/records/4936" text:style-name="Internet_20_link" text:visited-style-name="Visited_20_Internet_20_Link"><text:span text:style-name="T16">MARTÍNEZ TOMÁS, Enrique</text:span></text:a></text:p>
          </table:table-cell>
        </table:table-row>
        <table:table-row table:style-name="TableLine1664669180720">
          <table:table-cell table:style-name="Taula22.A52" office:value-type="string">
            <text:p text:style-name="P2"><text:a xlink:type="simple" xlink:href="https://apps.veu.ua.es/archivo_represaliados/records/4937" text:style-name="Internet_20_link" text:visited-style-name="Visited_20_Internet_20_Link"><text:span text:style-name="T16">MIRALLES OLTRA, Francisco</text:span></text:a></text:p>
          </table:table-cell>
        </table:table-row>
        <table:table-row table:style-name="TableLine1664669186432">
          <table:table-cell table:style-name="Taula22.A53" office:value-type="string">
            <text:p text:style-name="P2"><text:a xlink:type="simple" xlink:href="https://apps.veu.ua.es/archivo_represaliados/records/4938" text:style-name="Internet_20_link" text:visited-style-name="Visited_20_Internet_20_Link"><text:span text:style-name="T16">MIRALLES OLTRA, José</text:span></text:a></text:p>
          </table:table-cell>
        </table:table-row>
        <table:table-row table:style-name="TableLine1664669175552">
          <table:table-cell table:style-name="Taula22.A54" office:value-type="string">
            <text:p text:style-name="P2"><text:a xlink:type="simple" xlink:href="https://apps.veu.ua.es/archivo_represaliados/records/4939" text:style-name="Internet_20_link" text:visited-style-name="Visited_20_Internet_20_Link"><text:span text:style-name="T16">MIRALLES OLTRA, José Vicente</text:span></text:a></text:p>
          </table:table-cell>
        </table:table-row>
        <table:table-row table:style-name="TableLine1664669174192">
          <table:table-cell table:style-name="Taula22.A55" office:value-type="string">
            <text:p text:style-name="P2"><text:a xlink:type="simple" xlink:href="https://apps.veu.ua.es/archivo_represaliados/records/4940" text:style-name="Internet_20_link" text:visited-style-name="Visited_20_Internet_20_Link"><text:span text:style-name="T16">MOLTÓ ALEMANY, Joaquín</text:span></text:a></text:p>
          </table:table-cell>
        </table:table-row>
        <table:table-row table:style-name="TableLine1664669180176">
          <table:table-cell table:style-name="Taula22.A56" office:value-type="string">
            <text:p text:style-name="P2"><text:a xlink:type="simple" xlink:href="https://apps.veu.ua.es/archivo_represaliados/records/4941" text:style-name="Internet_20_link" text:visited-style-name="Visited_20_Internet_20_Link"><text:span text:style-name="T16">MORAGUES VERDÚ, María</text:span></text:a></text:p>
          </table:table-cell>
        </table:table-row>
        <table:table-row table:style-name="TableLine1664669185888">
          <table:table-cell table:style-name="Taula22.A57" office:value-type="string">
            <text:p text:style-name="P2"><text:a xlink:type="simple" xlink:href="https://apps.veu.ua.es/archivo_represaliados/records/4942" text:style-name="Internet_20_link" text:visited-style-name="Visited_20_Internet_20_Link"><text:span text:style-name="T16">OLTRA FERRÁNDIZ, Federico</text:span></text:a></text:p>
          </table:table-cell>
        </table:table-row>
        <table:table-row table:style-name="TableLine1664669174736">
          <table:table-cell table:style-name="Taula22.A58" office:value-type="string">
            <text:p text:style-name="P2"><text:a xlink:type="simple" xlink:href="https://apps.veu.ua.es/archivo_represaliados/records/4943" text:style-name="Internet_20_link" text:visited-style-name="Visited_20_Internet_20_Link"><text:span text:style-name="T16">OLTRA LLORENS, José, (a) Sencio</text:span></text:a></text:p>
          </table:table-cell>
        </table:table-row>
        <table:table-row table:style-name="TableLine1664669178816">
          <table:table-cell table:style-name="Taula22.A59" office:value-type="string">
            <text:p text:style-name="P2"><text:a xlink:type="simple" xlink:href="https://apps.veu.ua.es/archivo_represaliados/records/4944" text:style-name="Internet_20_link" text:visited-style-name="Visited_20_Internet_20_Link"><text:span text:style-name="T16">OLTRA LLORENS, Juan</text:span></text:a></text:p>
          </table:table-cell>
        </table:table-row>
        <table:table-row table:style-name="TableLine1664669179632">
          <table:table-cell table:style-name="Taula22.A60" office:value-type="string">
            <text:p text:style-name="P2"><text:a xlink:type="simple" xlink:href="https://apps.veu.ua.es/archivo_represaliados/records/4945" text:style-name="Internet_20_link" text:visited-style-name="Visited_20_Internet_20_Link"><text:span text:style-name="T16">OLTRA VIÑES, Sebastián</text:span></text:a></text:p>
          </table:table-cell>
        </table:table-row>
        <table:table-row table:style-name="TableLine1664669180448">
          <table:table-cell table:style-name="Taula22.A61" office:value-type="string">
            <text:p text:style-name="P2"><text:a xlink:type="simple" xlink:href="https://apps.veu.ua.es/archivo_represaliados/records/4946" text:style-name="Internet_20_link" text:visited-style-name="Visited_20_Internet_20_Link"><text:span text:style-name="T16">PÉREZ FERRÁNDIZ, Francisco</text:span></text:a></text:p>
          </table:table-cell>
        </table:table-row>
        <table:table-row table:style-name="TableLine1664669186704">
          <table:table-cell table:style-name="Taula22.A62" office:value-type="string">
            <text:p text:style-name="P2"><text:a xlink:type="simple" xlink:href="https://apps.veu.ua.es/archivo_represaliados/records/4947" text:style-name="Internet_20_link" text:visited-style-name="Visited_20_Internet_20_Link"><text:span text:style-name="T16">PÉREZ TOMÁS, José</text:span></text:a></text:p>
          </table:table-cell>
        </table:table-row>
        <table:table-row table:style-name="TableLine1664669181808">
          <table:table-cell table:style-name="Taula22.A63" office:value-type="string">
            <text:p text:style-name="P2"><text:a xlink:type="simple" xlink:href="https://apps.veu.ua.es/archivo_represaliados/records/4948" text:style-name="Internet_20_link" text:visited-style-name="Visited_20_Internet_20_Link"><text:span text:style-name="T16">RIVES TOMÁS, Andrés</text:span></text:a></text:p>
          </table:table-cell>
        </table:table-row>
        <table:table-row table:style-name="TableLine1664669189424">
          <table:table-cell table:style-name="Taula22.A64" office:value-type="string">
            <text:p text:style-name="P2"><text:a xlink:type="simple" xlink:href="https://apps.veu.ua.es/archivo_represaliados/records/4949" text:style-name="Internet_20_link" text:visited-style-name="Visited_20_Internet_20_Link"><text:span text:style-name="T16">SANJOSÉ TOMÁS, Carlos</text:span></text:a></text:p>
          </table:table-cell>
        </table:table-row>
        <table:table-row table:style-name="TableLine1664669182080">
          <table:table-cell table:style-name="Taula22.A65" office:value-type="string">
            <text:p text:style-name="P2"><text:a xlink:type="simple" xlink:href="https://apps.veu.ua.es/archivo_represaliados/records/4950" text:style-name="Internet_20_link" text:visited-style-name="Visited_20_Internet_20_Link"><text:span text:style-name="T16">SEGUÍ LLORENS, Francisco</text:span></text:a></text:p>
          </table:table-cell>
        </table:table-row>
        <table:table-row table:style-name="TableLine1664669177728">
          <table:table-cell table:style-name="Taula22.A66" office:value-type="string">
            <text:p text:style-name="P2"><text:a xlink:type="simple" xlink:href="https://apps.veu.ua.es/archivo_represaliados/records/4951" text:style-name="Internet_20_link" text:visited-style-name="Visited_20_Internet_20_Link"><text:span text:style-name="T16">SEGUÍ OLTRA, Francisco</text:span></text:a></text:p>
          </table:table-cell>
        </table:table-row>
        <table:table-row table:style-name="TableLine1664669183168">
          <table:table-cell table:style-name="Taula22.A67" office:value-type="string">
            <text:p text:style-name="P2"><text:a xlink:type="simple" xlink:href="https://apps.veu.ua.es/archivo_represaliados/records/4952" text:style-name="Internet_20_link" text:visited-style-name="Visited_20_Internet_20_Link"><text:span text:style-name="T16">SENABRE CATALÁ, Rafael</text:span></text:a></text:p>
          </table:table-cell>
        </table:table-row>
        <table:table-row table:style-name="TableLine1664669173920">
          <table:table-cell table:style-name="Taula22.A68" office:value-type="string">
            <text:p text:style-name="P2"><text:a xlink:type="simple" xlink:href="https://apps.veu.ua.es/archivo_represaliados/records/4953" text:style-name="Internet_20_link" text:visited-style-name="Visited_20_Internet_20_Link"><text:span text:style-name="T16">TOMÁS ANDRÉS, Juan</text:span></text:a></text:p>
          </table:table-cell>
        </table:table-row>
        <table:table-row table:style-name="TableLine1664669187792">
          <table:table-cell table:style-name="Taula22.A69" office:value-type="string">
            <text:p text:style-name="P2"><text:a xlink:type="simple" xlink:href="https://apps.veu.ua.es/archivo_represaliados/records/4954" text:style-name="Internet_20_link" text:visited-style-name="Visited_20_Internet_20_Link"><text:span text:style-name="T16">TOMÁS FERRANDO, Eugenio</text:span></text:a></text:p>
          </table:table-cell>
        </table:table-row>
        <table:table-row table:style-name="TableLine1664669176368">
          <table:table-cell table:style-name="Taula22.A70" office:value-type="string">
            <text:p text:style-name="P2"><text:a xlink:type="simple" xlink:href="https://apps.veu.ua.es/archivo_represaliados/records/4955" text:style-name="Internet_20_link" text:visited-style-name="Visited_20_Internet_20_Link"><text:span text:style-name="T16">TOMÁS LLORENS, Cándido</text:span></text:a></text:p>
          </table:table-cell>
        </table:table-row>
        <table:table-row table:style-name="TableLine1664669177456">
          <table:table-cell table:style-name="Taula22.A71" office:value-type="string">
            <text:p text:style-name="P2"><text:a xlink:type="simple" xlink:href="https://apps.veu.ua.es/archivo_represaliados/records/4956" text:style-name="Internet_20_link" text:visited-style-name="Visited_20_Internet_20_Link"><text:span text:style-name="T16">TOMÁS TOMÁS, José</text:span></text:a></text:p>
          </table:table-cell>
        </table:table-row>
        <table:table-row table:style-name="TableLine1664669184800">
          <table:table-cell table:style-name="Taula22.A72" office:value-type="string">
            <text:p text:style-name="P2"><text:a xlink:type="simple" xlink:href="https://apps.veu.ua.es/archivo_represaliados/records/4957" text:style-name="Internet_20_link" text:visited-style-name="Visited_20_Internet_20_Link"><text:span text:style-name="T16">TOMÁS TOMÁS, Vicente, (a) El Tort</text:span></text:a></text:p>
          </table:table-cell>
        </table:table-row>
        <table:table-row table:style-name="TableLine1664669188880">
          <table:table-cell table:style-name="Taula22.A73" office:value-type="string">
            <text:p text:style-name="P2"><text:a xlink:type="simple" xlink:href="https://apps.veu.ua.es/archivo_represaliados/records/4958" text:style-name="Internet_20_link" text:visited-style-name="Visited_20_Internet_20_Link"><text:span text:style-name="T16">VICEDO CATALÁ, José Rafael</text:span></text:a></text:p>
          </table:table-cell>
        </table:table-row>
        <table:table-row table:style-name="TableLine1664669176912">
          <table:table-cell table:style-name="Taula22.A74" office:value-type="string">
            <text:p text:style-name="P2"><text:a xlink:type="simple" xlink:href="https://apps.veu.ua.es/archivo_represaliados/records/4959" text:style-name="Internet_20_link" text:visited-style-name="Visited_20_Internet_20_Link"><text:span text:style-name="T16">VICEDO COTS, Rafael</text:span></text:a></text:p>
          </table:table-cell>
        </table:table-row>
        <table:table-row table:style-name="TableLine1664669177184">
          <table:table-cell table:style-name="Taula22.A75" office:value-type="string">
            <text:p text:style-name="P2"><text:a xlink:type="simple" xlink:href="https://apps.veu.ua.es/archivo_represaliados/records/4960" text:style-name="Internet_20_link" text:visited-style-name="Visited_20_Internet_20_Link"><text:span text:style-name="T16">VICEDO PÉREZ, Ismael</text:span></text:a></text:p>
          </table:table-cell>
        </table:table-row>
        <table:table-row table:style-name="TableLine1664669188608">
          <table:table-cell table:style-name="Taula22.A76" office:value-type="string">
            <text:p text:style-name="P2"><text:a xlink:type="simple" xlink:href="https://apps.veu.ua.es/archivo_represaliados/records/4961" text:style-name="Internet_20_link" text:visited-style-name="Visited_20_Internet_20_Link"><text:span text:style-name="T16">VICEDO PÉREZ, José</text:span></text:a></text:p>
          </table:table-cell>
        </table:table-row>
        <table:table-row table:style-name="TableLine1664669189696">
          <table:table-cell table:style-name="Taula22.A77" office:value-type="string">
            <text:p text:style-name="P2"><text:a xlink:type="simple" xlink:href="https://apps.veu.ua.es/archivo_represaliados/records/4962" text:style-name="Internet_20_link" text:visited-style-name="Visited_20_Internet_20_Link"><text:span text:style-name="T16">VICEDO PÉREZ, Rafael, (a) Carnicer</text:span></text:a></text:p>
          </table:table-cell>
        </table:table-row>
        <table:table-row table:style-name="TableLine1664669172832">
          <table:table-cell table:style-name="Taula22.A78" office:value-type="string">
            <text:p text:style-name="P2"><text:a xlink:type="simple" xlink:href="https://apps.veu.ua.es/archivo_represaliados/records/4963" text:style-name="Internet_20_link" text:visited-style-name="Visited_20_Internet_20_Link"><text:span text:style-name="T16">VIDAL LUCAS, Gonzalo</text:span></text:a></text:p>
          </table:table-cell>
        </table:table-row>
      </table:table>
      <text:p text:style-name="P10"/>
      <text:p text:style-name="P1"><text:span text:style-name="T9">Quatretondeta - </text:span><text:a xlink:type="simple" xlink:href="https://apps.veu.ua.es/archivo_represaliados/region" text:style-name="Internet_20_link" text:visited-style-name="Visited_20_Internet_20_Link"><text:span text:style-name="T5">El Comtat</text:span></text:a></text:p>
      <text:p text:style-name="P5">Lista de represaliados 20</text:p>
      <text:p text:style-name="P12"><text:soft-page-break/>Francisco Moreno Sáez</text:p>
      <text:p text:style-name="P14">Localidad perteneciente a la comarca del Comtat, que tenía 443 habitantes en 1930 yb 437 en 1940. No tenemos noticia de la existencia de ninguna organización política ni sindical antes de la guerra. Hasta 1938 no se constituyó en la localidad del Frente Popular Antifascista, en el que estaban representados IR, UGT, CN, PSOE y PCE, cuyo Radio pertenecía a la comarcal de Alcoi.</text:p>
      <text:p text:style-name="P14">Según la Causa General, en agosto de 1936 se produjo la quema de imágenes y ornamentos sagrados, así como el Archivo Parroquial, fuera de la Iglesia, la incautación de fincas rústicas y la exigencia de cuatro mil pesetas a una persona de derechas. Uno de los considerados sospechosos -según las actas municipales- fue procesado tras un segundo informe de alcaldía. Un vecino fue declarado faccioso. En febrero de 1940 los falangistas locales pidieron permiso al Gobierno Civil para recaudar fondos, mediante representaciones teatrales, para levantar la Cruz de los Caídos y reparar los desperfectos en la Iglesia.</text:p>
      <text:p text:style-name="P14">Los represaliados por el franquismo, casi todos jornaleros agrícolas, fueron acusados de la quema de imágenes, incautaciones y exigencias de dinero a personas de derechas, se haber desempeñado cargos en el Ayuntamiento, el Comité Revolucionario o el Comité de Incautaciones, haber sido milicianos, haber elaborado informes y efectuado detenciones, sin graves consecuencias. Las penas fueron todas por auxilio a la rebelión y oscilaron entre los veinte y los tres años de cárcel. Aunque algunos estuvieron en cárceles en varias capitales de provincia -Zaragoza, Valencia, Lérida- la mayoría estuvo presa en la provincia -Alcoi, Elche, Alicante y Monóvar-.</text:p>
      <text:p text:style-name="P14">Siete vecinos fueron expedientados por el Tribunal de Responsabilidades Políticas. Un maestro fue separado del Cuerpo, condenado a 6 años y 1 día de prisión -sobre todo, por incitar a los jóvenes a marchar al frente a defender a la República- y desterrado a Barcelona,desde donde pidió volver a la localidad, a Alicante o a Benasau donde podría, con ayuda de su familia, atender a sus ocho hijos. Una mujer, Concepción Pérez Segura, fue condenada a 12 años y 1 día de reclusión menor por haber pertenecido al PCE y al SIM y haber sido concejal.</text:p>
      <text:p text:style-name="P22"/>
      <text:p text:style-name="P9">Lista de represaliados: 20</text:p>
      <table:table table:name="Taula23" table:style-name="Taula23">
        <table:table-column table:style-name="Taula23.A"/>
        <table:table-row table:style-name="TableLine1664669200304">
          <table:table-cell table:style-name="Taula23.A1" office:value-type="string">
            <text:p text:style-name="P2"><text:a xlink:type="simple" xlink:href="https://apps.veu.ua.es/archivo_represaliados/records/5005" text:style-name="Internet_20_link" text:visited-style-name="Visited_20_Internet_20_Link"><text:span text:style-name="T16">ALEMANY RODRÍGUEZ, Genaro</text:span></text:a></text:p>
          </table:table-cell>
        </table:table-row>
        <table:table-row table:style-name="TableLine1664669198400">
          <table:table-cell table:style-name="Taula23.A2" office:value-type="string">
            <text:p text:style-name="P2"><text:a xlink:type="simple" xlink:href="https://apps.veu.ua.es/archivo_represaliados/records/5006" text:style-name="Internet_20_link" text:visited-style-name="Visited_20_Internet_20_Link"><text:span text:style-name="T16">BENAVENT BENAVENT, Emilio</text:span></text:a></text:p>
          </table:table-cell>
        </table:table-row>
        <table:table-row table:style-name="TableLine1664669202208">
          <table:table-cell table:style-name="Taula23.A3" office:value-type="string">
            <text:p text:style-name="P2"><text:a xlink:type="simple" xlink:href="https://apps.veu.ua.es/archivo_represaliados/records/5007" text:style-name="Internet_20_link" text:visited-style-name="Visited_20_Internet_20_Link"><text:span text:style-name="T16">COMPANY GÓMEZ, Juan, (a) Merino</text:span></text:a></text:p>
          </table:table-cell>
        </table:table-row>
        <text:soft-page-break/>
        <table:table-row table:style-name="TableLine1664669206832">
          <table:table-cell table:style-name="Taula23.A4" office:value-type="string">
            <text:p text:style-name="P2"><text:a xlink:type="simple" xlink:href="https://apps.veu.ua.es/archivo_represaliados/records/5008" text:style-name="Internet_20_link" text:visited-style-name="Visited_20_Internet_20_Link"><text:span text:style-name="T16">GARCÍA CHIQUILLO, Héctor</text:span></text:a></text:p>
          </table:table-cell>
        </table:table-row>
        <table:table-row table:style-name="TableLine1664669195952">
          <table:table-cell table:style-name="Taula23.A5" office:value-type="string">
            <text:p text:style-name="P2"><text:a xlink:type="simple" xlink:href="https://apps.veu.ua.es/archivo_represaliados/records/5009" text:style-name="Internet_20_link" text:visited-style-name="Visited_20_Internet_20_Link"><text:span text:style-name="T16">GARCÍA PÉREZ, Carlos Héctor</text:span></text:a></text:p>
          </table:table-cell>
        </table:table-row>
        <table:table-row table:style-name="TableLine1664669190784">
          <table:table-cell table:style-name="Taula23.A6" office:value-type="string">
            <text:p text:style-name="P2"><text:a xlink:type="simple" xlink:href="https://apps.veu.ua.es/archivo_represaliados/records/5010" text:style-name="Internet_20_link" text:visited-style-name="Visited_20_Internet_20_Link"><text:span text:style-name="T16">GIL CHIQUILLO, Alfonso</text:span></text:a></text:p>
          </table:table-cell>
        </table:table-row>
        <table:table-row table:style-name="TableLine1664669191328">
          <table:table-cell table:style-name="Taula23.A7" office:value-type="string">
            <text:p text:style-name="P2"><text:a xlink:type="simple" xlink:href="https://apps.veu.ua.es/archivo_represaliados/records/5011" text:style-name="Internet_20_link" text:visited-style-name="Visited_20_Internet_20_Link"><text:span text:style-name="T16">GIL LLORENS, Alfonso, (a) Alfonso La Font</text:span></text:a></text:p>
          </table:table-cell>
        </table:table-row>
        <table:table-row table:style-name="TableLine1664669201936">
          <table:table-cell table:style-name="Taula23.A8" office:value-type="string">
            <text:p text:style-name="P2"><text:a xlink:type="simple" xlink:href="https://apps.veu.ua.es/archivo_represaliados/records/5012" text:style-name="Internet_20_link" text:visited-style-name="Visited_20_Internet_20_Link"><text:span text:style-name="T16">LLORENS SEGUÍ, Eduardo</text:span></text:a></text:p>
          </table:table-cell>
        </table:table-row>
        <table:table-row table:style-name="TableLine1664669192960">
          <table:table-cell table:style-name="Taula23.A9" office:value-type="string">
            <text:p text:style-name="P2"><text:a xlink:type="simple" xlink:href="https://apps.veu.ua.es/archivo_represaliados/records/5013" text:style-name="Internet_20_link" text:visited-style-name="Visited_20_Internet_20_Link"><text:span text:style-name="T16">MATARREDONA CARDENAL, José</text:span></text:a></text:p>
          </table:table-cell>
        </table:table-row>
        <table:table-row table:style-name="TableLine1664669201664">
          <table:table-cell table:style-name="Taula23.A10" office:value-type="string">
            <text:p text:style-name="P2"><text:a xlink:type="simple" xlink:href="https://apps.veu.ua.es/archivo_represaliados/records/5014" text:style-name="Internet_20_link" text:visited-style-name="Visited_20_Internet_20_Link"><text:span text:style-name="T16">MEZQUIDA BARDISA, Andrés</text:span></text:a></text:p>
          </table:table-cell>
        </table:table-row>
        <table:table-row table:style-name="TableLine1664669203024">
          <table:table-cell table:style-name="Taula23.A11" office:value-type="string">
            <text:p text:style-name="P2"><text:a xlink:type="simple" xlink:href="https://apps.veu.ua.es/archivo_represaliados/records/25049" text:style-name="Internet_20_link" text:visited-style-name="Visited_20_Internet_20_Link"><text:span text:style-name="T16">MOLLÁ PÉREZ, José.</text:span></text:a></text:p>
          </table:table-cell>
        </table:table-row>
        <table:table-row table:style-name="TableLine1664669206016">
          <table:table-cell table:style-name="Taula23.A12" office:value-type="string">
            <text:p text:style-name="P2"><text:a xlink:type="simple" xlink:href="https://apps.veu.ua.es/archivo_represaliados/records/5015" text:style-name="Internet_20_link" text:visited-style-name="Visited_20_Internet_20_Link"><text:span text:style-name="T16">MOLLÁ PÉREZ, Miguel</text:span></text:a></text:p>
          </table:table-cell>
        </table:table-row>
        <table:table-row table:style-name="TableLine1664669204384">
          <table:table-cell table:style-name="Taula23.A13" office:value-type="string">
            <text:p text:style-name="P2"><text:a xlink:type="simple" xlink:href="https://apps.veu.ua.es/archivo_represaliados/records/5016" text:style-name="Internet_20_link" text:visited-style-name="Visited_20_Internet_20_Link"><text:span text:style-name="T16">PÉREZ CHIQUILLO, Manuel</text:span></text:a></text:p>
          </table:table-cell>
        </table:table-row>
        <table:table-row table:style-name="TableLine1664669197040">
          <table:table-cell table:style-name="Taula23.A14" office:value-type="string">
            <text:p text:style-name="P2"><text:a xlink:type="simple" xlink:href="https://apps.veu.ua.es/archivo_represaliados/records/5017" text:style-name="Internet_20_link" text:visited-style-name="Visited_20_Internet_20_Link"><text:span text:style-name="T16">PÉREZ GIL, Faustino</text:span></text:a></text:p>
          </table:table-cell>
        </table:table-row>
        <table:table-row table:style-name="TableLine1664669194864">
          <table:table-cell table:style-name="Taula23.A15" office:value-type="string">
            <text:p text:style-name="P2"><text:a xlink:type="simple" xlink:href="https://apps.veu.ua.es/archivo_represaliados/records/5018" text:style-name="Internet_20_link" text:visited-style-name="Visited_20_Internet_20_Link"><text:span text:style-name="T16">PÉREZ PÉREZ, Enrique, (a) Pascuala / Fabatos</text:span></text:a></text:p>
          </table:table-cell>
        </table:table-row>
        <table:table-row table:style-name="TableLine1664669200576">
          <table:table-cell table:style-name="Taula23.A16" office:value-type="string">
            <text:p text:style-name="P2"><text:a xlink:type="simple" xlink:href="https://apps.veu.ua.es/archivo_represaliados/records/5019" text:style-name="Internet_20_link" text:visited-style-name="Visited_20_Internet_20_Link"><text:span text:style-name="T16">PÉREZ PÉREZ, Vicente</text:span></text:a></text:p>
          </table:table-cell>
        </table:table-row>
        <table:table-row table:style-name="TableLine1664669202480">
          <table:table-cell table:style-name="Taula23.A17" office:value-type="string">
            <text:p text:style-name="P2"><text:a xlink:type="simple" xlink:href="https://apps.veu.ua.es/archivo_represaliados/records/5020" text:style-name="Internet_20_link" text:visited-style-name="Visited_20_Internet_20_Link"><text:span text:style-name="T16">PÉREZ SEGURA, Concepción, (a) La Benita</text:span></text:a></text:p>
          </table:table-cell>
        </table:table-row>
        <table:table-row table:style-name="TableLine1664669197312">
          <table:table-cell table:style-name="Taula23.A18" office:value-type="string">
            <text:p text:style-name="P2"><text:a xlink:type="simple" xlink:href="https://apps.veu.ua.es/archivo_represaliados/records/5021" text:style-name="Internet_20_link" text:visited-style-name="Visited_20_Internet_20_Link"><text:span text:style-name="T16">RODRÍGUEZ BONET, Francisco</text:span></text:a></text:p>
          </table:table-cell>
        </table:table-row>
        <table:table-row table:style-name="TableLine1664669202752">
          <table:table-cell table:style-name="Taula23.A19" office:value-type="string">
            <text:p text:style-name="P2"><text:a xlink:type="simple" xlink:href="https://apps.veu.ua.es/archivo_represaliados/records/5022" text:style-name="Internet_20_link" text:visited-style-name="Visited_20_Internet_20_Link"><text:span text:style-name="T16">RODRÍGUEZ PÉREZ, Andrés, (a) Gregori</text:span></text:a></text:p>
          </table:table-cell>
        </table:table-row>
        <table:table-row table:style-name="TableLine1664669191872">
          <table:table-cell table:style-name="Taula23.A20" office:value-type="string">
            <text:p text:style-name="P2"><text:a xlink:type="simple" xlink:href="https://apps.veu.ua.es/archivo_represaliados/records/5023" text:style-name="Internet_20_link" text:visited-style-name="Visited_20_Internet_20_Link"><text:span text:style-name="T16">RODRÍGUEZ RODRÍGUEZ, Fernando</text:span></text:a></text:p>
          </table:table-cell>
        </table:table-row>
      </table:table>
      <text:p text:style-name="P10"/>
      <text:p text:style-name="P10"/>
      <text:p text:style-name="P10"/>
      <text:p text:style-name="P1"><text:span text:style-name="T9">Tollos - </text:span><text:a xlink:type="simple" xlink:href="https://apps.veu.ua.es/archivo_represaliados/region" text:style-name="Internet_20_link" text:visited-style-name="Visited_20_Internet_20_Link"><text:span text:style-name="T5">El Comtat</text:span></text:a></text:p>
      <text:p text:style-name="P5">Lista de represaliados 16</text:p>
      <text:p text:style-name="P12">Francisco Moreno Sáez</text:p>
      <text:p text:style-name="P14">Localidad perteneciente a la comarca del Comtat, que tenía 206 habitantes en 1930 y 198 en 1940. Las únicas organizaciones políticas y sindicales que existían en Tollos -creemos que casi todas creadas durante la propia guerra- eran IR, UGT y el PCE, cuyo radio pertenecía a la comarcal de Alcoi y estaba enfrentado a los dirigentes de la UGT.</text:p>
      <text:p text:style-name="P14">Según la Causa General -en un informe elaborado por un alcalde que reconocía no tener un conocimiento directo de los hechos- en agosto de 1936 fueron destruidos los altares e incendiadas las imágenes de la Iglesia Parroquial por “una cuadrilla de milicianos” procedentes de Vall de Gallinera: sin embargo, varios vecinos de Tollos fueron condenados por haber participado en ese incendio. Por otro lado, en noviembre de 1936 se produjo la incautación de fincas rústicas y urbanas y los miembros del Comité Revolucionario exigieron dinero a personas de derechas para pagar a los milicianos.</text:p>
      <text:p text:style-name="P14">Los represaliados por el franquismo, labradores y jornaleros agrícolas casi en su totalidad, fueron acusados, sobre todo, de haber desempeñado cargos <text:soft-page-break/>dirigentes en la corporación municipal, el Comité Revolucionario y el Frente Popular; además se les imputaron los delitos señalados en la Causa General, haber sido milicianos o haber marchado voluntariamente al ejército republicano. Las penas que se les impusieron fueron por auxilio a la rebelión, tres fueron condenados a 12 años y 1 día de reclusión menor, cuatro a 6 años de prisión mayor, y el resto a penas menores. Estuvieron presos en Alcoi y en el Reformatorio de Alicante. Un vecino fue enviado a trabajar a Belchite. La Ley de Responsabilidades Políticas se aplicó a cuatro vecinos.</text:p>
      <text:p text:style-name="P10"/>
      <table:table table:name="Taula24" table:style-name="Taula24">
        <table:table-column table:style-name="Taula24.A"/>
        <table:table-row table:style-name="TableLine1664669200848">
          <table:table-cell table:style-name="Taula24.A1" office:value-type="string">
            <text:p text:style-name="P2"><text:a xlink:type="simple" xlink:href="https://apps.veu.ua.es/archivo_represaliados/records/6047" text:style-name="Internet_20_link" text:visited-style-name="Visited_20_Internet_20_Link"><text:span text:style-name="T16">ALÓS SEGUÍ, Miguel</text:span></text:a></text:p>
          </table:table-cell>
        </table:table-row>
        <table:table-row table:style-name="TableLine1664669192144">
          <table:table-cell table:style-name="Taula24.A2" office:value-type="string">
            <text:p text:style-name="P2"><text:a xlink:type="simple" xlink:href="https://apps.veu.ua.es/archivo_represaliados/records/6048" text:style-name="Internet_20_link" text:visited-style-name="Visited_20_Internet_20_Link"><text:span text:style-name="T16">BENIMELI SEGUÍ, Francisco</text:span></text:a></text:p>
          </table:table-cell>
        </table:table-row>
        <table:table-row table:style-name="TableLine1664669195680">
          <table:table-cell table:style-name="Taula24.A3" office:value-type="string">
            <text:p text:style-name="P2"><text:a xlink:type="simple" xlink:href="https://apps.veu.ua.es/archivo_represaliados/records/6049" text:style-name="Internet_20_link" text:visited-style-name="Visited_20_Internet_20_Link"><text:span text:style-name="T16">MAS SEGUÍ, Miguel</text:span></text:a></text:p>
          </table:table-cell>
        </table:table-row>
        <table:table-row table:style-name="TableLine1664669198944">
          <table:table-cell table:style-name="Taula24.A4" office:value-type="string">
            <text:p text:style-name="P2"><text:a xlink:type="simple" xlink:href="https://apps.veu.ua.es/archivo_represaliados/records/6050" text:style-name="Internet_20_link" text:visited-style-name="Visited_20_Internet_20_Link"><text:span text:style-name="T16">NADAL BENIMELI, Ángel</text:span></text:a></text:p>
          </table:table-cell>
        </table:table-row>
        <table:table-row table:style-name="TableLine1664669205472">
          <table:table-cell table:style-name="Taula24.A5" office:value-type="string">
            <text:p text:style-name="P2"><text:a xlink:type="simple" xlink:href="https://apps.veu.ua.es/archivo_represaliados/records/6051" text:style-name="Internet_20_link" text:visited-style-name="Visited_20_Internet_20_Link"><text:span text:style-name="T16">NADAL BENIMELI, Antonio Vicente</text:span></text:a></text:p>
          </table:table-cell>
        </table:table-row>
        <table:table-row table:style-name="TableLine1664669201392">
          <table:table-cell table:style-name="Taula24.A6" office:value-type="string">
            <text:p text:style-name="P2"><text:a xlink:type="simple" xlink:href="https://apps.veu.ua.es/archivo_represaliados/records/6052" text:style-name="Internet_20_link" text:visited-style-name="Visited_20_Internet_20_Link"><text:span text:style-name="T16">NADAL BENIMELI, Joaquín</text:span></text:a></text:p>
          </table:table-cell>
        </table:table-row>
        <table:table-row table:style-name="TableLine1664669193232">
          <table:table-cell table:style-name="Taula24.A7" office:value-type="string">
            <text:p text:style-name="P2"><text:a xlink:type="simple" xlink:href="https://apps.veu.ua.es/archivo_represaliados/records/6053" text:style-name="Internet_20_link" text:visited-style-name="Visited_20_Internet_20_Link"><text:span text:style-name="T16">NADAL BENIMELI, José María</text:span></text:a></text:p>
          </table:table-cell>
        </table:table-row>
        <table:table-row table:style-name="TableLine1664669204656">
          <table:table-cell table:style-name="Taula24.A8" office:value-type="string">
            <text:p text:style-name="P2"><text:a xlink:type="simple" xlink:href="https://apps.veu.ua.es/archivo_represaliados/records/6054" text:style-name="Internet_20_link" text:visited-style-name="Visited_20_Internet_20_Link"><text:span text:style-name="T16">NADAL MAS, Vicente</text:span></text:a></text:p>
          </table:table-cell>
        </table:table-row>
        <table:table-row table:style-name="TableLine1664669206288">
          <table:table-cell table:style-name="Taula24.A9" office:value-type="string">
            <text:p text:style-name="P2"><text:a xlink:type="simple" xlink:href="https://apps.veu.ua.es/archivo_represaliados/records/6055" text:style-name="Internet_20_link" text:visited-style-name="Visited_20_Internet_20_Link"><text:span text:style-name="T16">NADAL MASANET, José</text:span></text:a></text:p>
          </table:table-cell>
        </table:table-row>
        <table:table-row table:style-name="TableLine1664669192416">
          <table:table-cell table:style-name="Taula24.A10" office:value-type="string">
            <text:p text:style-name="P2"><text:span text:style-name="T17"><text:s/></text:span><text:a xlink:type="simple" xlink:href="https://apps.veu.ua.es/archivo_represaliados/records/6056" text:style-name="Internet_20_link" text:visited-style-name="Visited_20_Internet_20_Link"><text:span text:style-name="T16">NADAL MASANET, Vicente</text:span></text:a></text:p>
          </table:table-cell>
        </table:table-row>
        <table:table-row table:style-name="TableLine1664669222064">
          <table:table-cell table:style-name="Taula24.A11" office:value-type="string">
            <text:p text:style-name="P2"><text:a xlink:type="simple" xlink:href="https://apps.veu.ua.es/archivo_represaliados/records/6057" text:style-name="Internet_20_link" text:visited-style-name="Visited_20_Internet_20_Link"><text:span text:style-name="T16">NADAL SEGUÍ, Antonio</text:span></text:a></text:p>
          </table:table-cell>
        </table:table-row>
        <table:table-row table:style-name="TableLine1664669223152">
          <table:table-cell table:style-name="Taula24.A12" office:value-type="string">
            <text:p text:style-name="P2"><text:a xlink:type="simple" xlink:href="https://apps.veu.ua.es/archivo_represaliados/records/6058" text:style-name="Internet_20_link" text:visited-style-name="Visited_20_Internet_20_Link"><text:span text:style-name="T16">SEGUÍ FERRÁNDIZ, José</text:span></text:a></text:p>
          </table:table-cell>
        </table:table-row>
        <table:table-row table:style-name="TableLine1664669220704">
          <table:table-cell table:style-name="Taula24.A13" office:value-type="string">
            <text:p text:style-name="P2"><text:a xlink:type="simple" xlink:href="https://apps.veu.ua.es/archivo_represaliados/records/6059" text:style-name="Internet_20_link" text:visited-style-name="Visited_20_Internet_20_Link"><text:span text:style-name="T16">SEGUÍ MAS, José</text:span></text:a></text:p>
          </table:table-cell>
        </table:table-row>
        <table:table-row table:style-name="TableLine1664669219888">
          <table:table-cell table:style-name="Taula24.A14" office:value-type="string">
            <text:p text:style-name="P2"><text:a xlink:type="simple" xlink:href="https://apps.veu.ua.es/archivo_represaliados/records/6060" text:style-name="Internet_20_link" text:visited-style-name="Visited_20_Internet_20_Link"><text:span text:style-name="T16">SEGUÍ MAS, Juan</text:span></text:a></text:p>
          </table:table-cell>
        </table:table-row>
        <table:table-row table:style-name="TableLine1664669220976">
          <table:table-cell table:style-name="Taula24.A15" office:value-type="string">
            <text:p text:style-name="P2"><text:a xlink:type="simple" xlink:href="https://apps.veu.ua.es/archivo_represaliados/records/6061" text:style-name="Internet_20_link" text:visited-style-name="Visited_20_Internet_20_Link"><text:span text:style-name="T16">SEGUÍ SEGUÍ, Juan</text:span></text:a></text:p>
          </table:table-cell>
        </table:table-row>
        <table:table-row table:style-name="TableLine1664669214448">
          <table:table-cell table:style-name="Taula24.A16" office:value-type="string">
            <text:p text:style-name="P2"><text:a xlink:type="simple" xlink:href="https://apps.veu.ua.es/archivo_represaliados/records/6062" text:style-name="Internet_20_link" text:visited-style-name="Visited_20_Internet_20_Link"><text:span text:style-name="T16">SEGUÍ VIDAL, Fernando</text:span></text:a></text:p>
          </table:table-cell>
        </table:table-row>
      </table:table>
      <text:p text:style-name="P10"/>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ce style:name="Arial, Helvetica, sans-serif" svg:font-family="'Arial, Helvetica, sans-serif'"/>
    <style:font-face style:name="Calibri1" svg:font-family="Calibri"/>
    <style:font-face style:name="Liberation Serif" svg:font-family="'Liberation Serif'"/>
    <style:font-face style:name="Calibri" svg:font-family="Calibri" style:font-family-generic="swiss"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fo:text-align="start" style:text-autospace="ideograph-alpha" style:line-break="strict" style:writing-mode="lr-tb" style:font-independent-line-spacing="false">
        <style:tab-stops/>
      </style:paragraph-properties>
      <style:text-properties fo:color="#000000" loext:opacity="100%" style:font-name="Calibri" fo:font-size="11pt" style:rfc-language-tag="ca-ES-valencia" fo:language="ca" fo:country="ES" style:font-name-asian="Segoe UI" style:font-size-asian="12pt" style:language-asian="zh" style:country-asian="CN" style:font-name-complex="Tahoma" style:font-size-complex="12pt" style:language-complex="hi" style:country-complex="IN"/>
    </style:default-style>
    <style:default-style style:family="paragraph">
      <style:paragraph-properties fo:text-align="start" style:justify-single-word="false" style:text-autospace="ideograph-alpha" style:punctuation-wrap="hanging" style:line-break="strict" style:writing-mode="page"/>
      <style:text-properties fo:color="#000000" loext:opacity="100%" style:font-name="Calibri" fo:font-size="11pt" style:rfc-language-tag="ca-ES-valencia" fo:language="ca" fo:country="ES"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Table_20_Contents" style:display-name="Table Contents" style:family="paragraph" style:parent-style-name="Standard" style:class="extra">
      <style:paragraph-properties fo:orphans="0" fo:widows="0" text:number-lines="false" text:line-number="0"/>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date>2022-04-17T13:50:55.148000000</dc:date>
    <meta:editing-duration>PT11H50M44S</meta:editing-duration>
    <meta:editing-cycles>8</meta:editing-cycles>
    <meta:generator>LibreOffice/7.1.2.2$Windows_X86_64 LibreOffice_project/8a45595d069ef5570103caea1b71cc9d82b2aae4</meta:generator>
    <meta:document-statistic meta:table-count="24" meta:image-count="0" meta:object-count="0" meta:page-count="54" meta:paragraph-count="1191" meta:word-count="14102" meta:character-count="89974" meta:non-whitespace-character-count="77025"/>
  </office:meta>
</office:document-meta>
</file>