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justify" style:justify-single-word="false"/>
      <style:text-properties fo:font-size="14pt" officeooo:paragraph-rsid="00083308" style:font-size-asian="14pt"/>
    </style:style>
    <style:style style:name="P2" style:family="paragraph" style:parent-style-name="Texto_20_independiente_20_2">
      <style:text-properties officeooo:paragraph-rsid="00083308"/>
    </style:style>
    <style:style style:name="P3" style:family="paragraph" style:parent-style-name="Standard">
      <style:paragraph-properties fo:text-align="justify" style:justify-single-word="false"/>
      <style:text-properties fo:font-size="14pt" fo:font-style="italic" officeooo:paragraph-rsid="00083308" style:font-size-asian="14pt" style:font-style-asian="itali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Legajo Asociaciones 77» INFORMACIÓN SOBRE COCENTAINA EN EL GOBIERNO CIVIL [anys 1976-1977]</text:p>
      <text:p text:style-name="P2">Expediente 404. Centre d’Estudis Contestans. Informe del Alcalde (19-10-1976) sobre varios de sus promotores: De Francisco Seguí Pascual se dice que se relaciona con el PCE y la HOAC, como José Luis Pascual Beneito, Enrique Catalá Ferrer –del que se añade que pertenece al PCE–, Joaquín Navarro Reig –¿PCE?–, Pablo Pascual Domínguez (pertenece al PC), Pedro Marset Ferrer [sic] (PC) y Juan José Prats Montalvo. En cambio, la Comandancia de la Guardia Civil da buenos informes de todos, el 7-V-77. El funcionario de turno informa al secretario del Gobierno, Luis Romero, que «casi todos estan relacionados con el PCE i CC. OO.» Existe además un acuerdo del Ayuntamiento manifestando su desacuerdo con el nombre de la entidad (29-I-77). Romero hace suyo el informe del alcalde y lo envía a Madrid. El 18-IV-1977 está todavía sin resolver.</text:p>
      <text:p text:style-name="P1">Expediente 418. Asociación de Vecinos de Cocentaina “El Comtat”. 12-VIII-1977. «Se observa que la mayoría de ellos son del PC, formando parte activa en manifestaciones, así como en organización de huelgas». Informe de la Guardia Civil de 23-IX-1976: Ismael Calatayud Garrido (franciscano, activista político, propone a simpatizantes del PC utilizar los locales del convento, en reuniones impedidas por las Fuerzas de Orden Público): se dice que son activistas políticos, participantes en manifestaciones y huelgas, y, en su mayoría, del PCE, de Pedro Ferrer Marset, Josefa Hernández Monje, José Antonio Alcaraz Calvo, Manuel Vañó Pérez, José Juan Cortell, Pablo Pascual Domínguez, Francisco Fuster Llorens, Santiago Sanchis Briet. Además de Miguel Torregrosa Jover se añade que «es activista peligroso», causante de casi todas las huelgas y que se reúne con frecuencia con el «llamado Linares de Alcoy», su padre fue condenado a 16 añoos por auxilio a la rebelión, perteneció «a los partidos socialistas» antes del Glorioso Movimiento Nacional y sigue con las mismas ideas. Y de Juan Pedro García Segovia se dice también que es causante de huelgas y que se reúne con Linares. La Guardia Civil reitera los informes –añadiendo algo más, la pertenencia a CC. OO el 19-X-1976, insiste en que son instigadores de huelgas y manifestaciones, cercanos o miembros del PCE i de la HOAC.</text:p>
      <text:p text:style-name="P1"/>
      <text:p text:style-name="P1">«Sugerencias del sr. Alcalde de Cocentaina en relación con la reunión prevista para el sábado día 11 para la constitución de la Asociación de Vecinos».</text:p>
      <text:p text:style-name="P2">1. En la petición presentada se da como lugar para celebración de la reunión el campo de deportes de los PP. Franciscanos, lugar cercado aunque al aire libre, pero al parecer quieren celebrarla los promotores en un Aula dentro del Convento, que han estado preparando para este fin.</text:p>
      <text:p text:style-name="P2">2. El orden y especificación de los temas a desarrollar en la reunión no coincide con el que figura en las hojitas repartidas (una de las cuales se adjunta). Parece ser que lo que se pretende por los promotores es que acudan pocos vecinos, solo los amigos, y de esta forma poder hablar y tratar lo que les parezca y aprobar unos Estatutos aun cuando en la petición nada de eso se dice. </text:p>
      <text:p text:style-name="P1">3. El primer ponente DANIEL L. BLANQUER MARSET, dice el alcalde no es vecino de Cocentaina. Es un periodista del diario INFORMACIONES [sic], cuyo sueldo es de 8.000 pesetas, pero vive en Alcoy con una «amiga» y el régimen de vida <text:soft-page-break/>que lleva no se compagina con el supuesto sueldo. A pesar de que no es vecino de Cocentaina en la petición presentada se dice que reside en la misma dirección que otro ponente, PEDRO FERRER MARSET, el qual dice el sr. Alcalde que es comunista.</text:p>
      <text:p text:style-name="P1">4. En la petición presentada se dice que al final de cada terna se celebrará un coloquio y en las hojas repartidas no, y se teme que si algún presente pretende disentir de lo que allí se haya dicho, no le dejen hablar, si el delegado gubernativo no está advertido de lo que debe hacerse. El Delegado gubernativo designado es el Comandante del Puesto de la Guardia Civil, según dice el sr. Alcalde muy amigo de ellos, y estima sería más conveniente que fuese algun miembro de la brigadilla de Alcoy, advertido de los temores que abriga el alcalde.</text:p>
      <text:p text:style-name="P1">5. Si la reunión es para que asistan los vecinos, quien controla el hecho de la vecindad, la cual podría hacerse por los propios de la Corporación indicándolo al delegado gubernativo.</text:p>
      <text:p text:style-name="P1">6. En la petición se indica la hora de comienzo de la reunión pero no de la duración prevista y se teme que si acude mucha gente, los ponentes estén hablando ininterrumpidamente con vista de cansar a los «no gratos» para que se marchen y dejen el campo libre.</text:p>
      <text:p text:style-name="P1">7. Si el delegado gubernativo no accede a que se dé lectura a unos Estatutos y se solicite su aprobación, si podría solicitarse otra reunión, con este único fin, aunque fuesen otros promotores.</text:p>
      <text:p text:style-name="P1">(A mano, posiblemente de Luis Romero: «Irá un inspector de Alcoy como delegado, Alcalde y dos o tres para discriminar a los que no son vecinos») </text:p>
      <text:p text:style-name="P1">_____________________</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style:rfc-language-tag="ca-ES-valencia" fo:language="ca" fo:country="ES"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style:rfc-language-tag="ca-ES-valencia" fo:language="ca" fo:country="ES"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exto_20_independiente_20_2" style:display-name="Texto independiente 2" style:family="paragraph" style:parent-style-name="Standard">
      <style:paragraph-properties fo:text-align="justify" style:justify-single-word="false"/>
      <style:text-properties fo:font-size="14pt" fo:language="ca" fo:country="ES" style:font-size-asian="14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2-03-22T18:18:10.823000000</meta:creation-date>
    <dc:date>2022-03-22T18:22:22.898000000</dc:date>
    <meta:editing-duration>PT4M12S</meta:editing-duration>
    <meta:editing-cycles>1</meta:editing-cycles>
    <meta:generator>LibreOffice/7.1.2.2$Windows_X86_64 LibreOffice_project/8a45595d069ef5570103caea1b71cc9d82b2aae4</meta:generator>
    <meta:document-statistic meta:table-count="0" meta:image-count="0" meta:object-count="0" meta:page-count="2" meta:paragraph-count="13" meta:word-count="838" meta:character-count="4941" meta:non-whitespace-character-count="4116"/>
  </office:meta>
</office:document-meta>
</file>